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e2ea90443e79151731568eafe13ff7b.jpg"/>
  <manifest:file-entry manifest:media-type="image/jpeg" manifest:full-path="Pictures/afc9193616090bc12681df1563924dc1.jpg"/>
  <manifest:file-entry manifest:media-type="image/jpeg" manifest:full-path="Pictures/8f957eeaeacc6b7660d548fe7a45a945.jpg"/>
  <manifest:file-entry manifest:media-type="image/jpeg" manifest:full-path="Pictures/454903928a2098f6db9a503613c6d490.jpg"/>
  <manifest:file-entry manifest:media-type="image/jpeg" manifest:full-path="Pictures/e773d28f1f47a7583d75144676ed7244.jpg"/>
  <manifest:file-entry manifest:media-type="image/jpeg" manifest:full-path="Pictures/8ff842a2cf7feb91bc862afeca76d6b6.jpg"/>
  <manifest:file-entry manifest:media-type="image/jpeg" manifest:full-path="Pictures/3986ae58fca3d44e040bf8466282c814.jpg"/>
  <manifest:file-entry manifest:media-type="image/jpeg" manifest:full-path="Pictures/6b8291b8ca087dc255c708979dab88df.jpg"/>
  <manifest:file-entry manifest:media-type="image/jpeg" manifest:full-path="Pictures/4dcce161d5a49c3defda0984504a9aee.jpg"/>
  <manifest:file-entry manifest:media-type="image/jpeg" manifest:full-path="Pictures/2e7a500f416d6f84edc6cd1fdbc12668.jpg"/>
  <manifest:file-entry manifest:media-type="image/jpeg" manifest:full-path="Pictures/74c0c098e587927a67d23277dcd854c2.jpg"/>
  <manifest:file-entry manifest:media-type="image/jpeg" manifest:full-path="Pictures/c50dd5346c829a433758d6b99c50d326.jpg"/>
  <manifest:file-entry manifest:media-type="image/jpeg" manifest:full-path="Pictures/ae47a996a3e9079ac92b472d2c4741ea.jpg"/>
  <manifest:file-entry manifest:media-type="image/jpeg" manifest:full-path="Pictures/7a4ac349c6b9285b818b918b2c6d5535.jpg"/>
  <manifest:file-entry manifest:media-type="image/jpeg" manifest:full-path="Pictures/76dd09acfee82f89c3cf741ccd56a1f9.jpg"/>
  <manifest:file-entry manifest:media-type="image/jpeg" manifest:full-path="Pictures/b96012c10ba06cc06829f1719670098f.jpg"/>
  <manifest:file-entry manifest:media-type="image/jpeg" manifest:full-path="Pictures/bc7dd97d3e7203aa85fe354a23736e4b.jpg"/>
  <manifest:file-entry manifest:media-type="image/jpeg" manifest:full-path="Pictures/f8e99a6faf9482141259df6c5d70e2cf.jpg"/>
  <manifest:file-entry manifest:media-type="image/jpeg" manifest:full-path="Pictures/f9511e6572342777082d4338970522d5.jpg"/>
  <manifest:file-entry manifest:media-type="image/jpeg" manifest:full-path="Pictures/0414f0ea9c7fc5874eb8fca24ce4a434.jpg"/>
  <manifest:file-entry manifest:media-type="image/jpeg" manifest:full-path="Pictures/b20077b70d559289d992ff048389d478.jpg"/>
  <manifest:file-entry manifest:media-type="image/jpeg" manifest:full-path="Pictures/f7b68b34b7ca6b538d4b0c0acc43c82a.jpg"/>
  <manifest:file-entry manifest:media-type="image/jpeg" manifest:full-path="Pictures/d670b2153db5bb12402b9c6127b49220.jpg"/>
  <manifest:file-entry manifest:media-type="image/jpeg" manifest:full-path="Pictures/f3e9a90180d0e2d2cf06f6e39bff0b07.jpg"/>
  <manifest:file-entry manifest:media-type="image/jpeg" manifest:full-path="Pictures/98b59b61d3a87dd85b8dd5b99f781dd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cp3"/><text:bookmark-start text:name="__RefHeading___analyse_des_pieces_de_charpente_partie_3-_les_arbaletriers_et_les_poincons_1"/><text:bookmark-start text:name="analyse_des_pieces_de_charpente_partie_3-_les_arbaletriers_et_les_poincons"/>Analyse des pièces de charpente partie 3- Les arbalétriers et les poinçons<text:bookmark-end text:name="__RefHeading___analyse_des_pieces_de_charpente_partie_3-_les_arbaletriers_et_les_poincons_1"/><text:bookmark-end text:name="analyse_des_pieces_de_charpente_partie_3-_les_arbaletriers_et_les_poincons"/></text:h>
      <text:h text:style-name="Heading_20_2" text:outline-level="2"><text:bookmark-start text:name="__RefHeading___l_arbaletrier_2"/><text:bookmark-start text:name="l_arbaletrier"/>L’arbalétrier<text:bookmark-end text:name="__RefHeading___l_arbaletrier_2"/><text:bookmark-end text:name="l_arbaletrier"/></text:h>
      <text:p text:style-name="Text_20_body">- Un arbalétrier est la pièce maîtresse de bois entrant dans la composition de la ferme de toiture ou de comble. Les arbalétriers donnent l'inclinaison, la pente du toit et supportent la couverture comme les pannes sur lesquelles sont appliqués les chevrons.</text:p>
      <text:p text:style-name="Text_20_body">- L'arbalétrier s'assemble à sa partie supérieure dans le poinçon, à sa partie inférieure dans l'entrait.</text:p>
      <text:p text:style-name="Text_20_body">- Son nom vient de sa forme en arbalète.</text:p>
      <text:p text:style-name="Text_20_body">- L’arbalétrier représente la pièce de charpente ancestrale par excellence, du fait de sa position oblique destinée à recevoir une couverture à l'image des perches d'un tipi amérindien.</text:p>
      <text:p text:style-name="Text_20_body">- Les anciens ont très vite compris l'utilité d'assembler les pieds d'arbalétrier dans un tirant et un poinçon au sommet pour assurer une triangulation solide.</text:p>
      <text:p text:style-name="Text_20_body">- Après, semble t'il plusieurs expérimentations techniques aux cours des siècles en passant d une logique de “chevrons arbalétriers” (<text:span text:style-name="Strong_20_Emphasis">fig 1</text:span>) peu espacés pour arriver de nos jours à des pièces qui assurent la solidité et pérennité d'une charpente en en faisant des éléments sans contraintes grâce aux fonctions réfléchies du réseau secondaire avec un minimum de matière (<text:span text:style-name="Strong_20_Emphasis">fig 2</text:span>).</text:p>
      <text:p text:style-name="Text_20_body">- Assimilées aux arbalétriers, il y a les noues et les arêtiers qui sont assimilés à des arbalétriers recevant les pannes en creux, parfois montés en demi ferme ou en ferme .(<text:span text:style-name="Strong_20_Emphasis">fig 3</text:span>).</text:p>
      <text:p text:style-name="Text_20_body">- <text:span text:style-name="Strong_20_Emphasis">Dam .

- Bonjour, sur la figure 3, au fond c'est un arêtier que l'on aperçoit et non un <text:span text:style-name="del">arbalétrier</text:span>, de fonction réciproque a la noue (angle saillant ⇔ rentrant)</text:span></text:p>
      <text:p text:style-name="Text_20_body">- Erreur de ma part sur la photo 3, il faut lire arêtier et non <text:span text:style-name="del">arbalétrier</text:span>, excuser la confusion !</text:p>
      <text:p text:style-name="Text_20_body"><draw:frame draw:style-name="medialeft" draw:name="(fig 1) Charpente ancienne ,en chevrons arbalétrie... Legend" text:anchor-type="paragraph" draw:z-index="0" svg:width="5.2916666666667cm" style:rel-width="100%"><draw:text-box><text:p text:style-name="legendcenter"><draw:frame draw:style-name="medialeft" draw:name="(fig 1) Charpente ancienne ,en chevrons arbalétrie..." text:anchor-type="paragraph" draw:z-index="0" svg:width="5.2916666666667cm" style:rel-width="100%" svg:height="5.2916666666667cm" style:rel-height="scale"><draw:image xlink:href="Pictures/8e2ea90443e79151731568eafe13ff7b.jpg" xlink:type="simple" xlink:show="embed" xlink:actuate="onLoad"/></draw:frame>(fig 1) Charpente ancienne ,en chevrons arbalétrie...</text:p></draw:text-box></draw:frame> <draw:frame draw:style-name="medialeft" draw:name="(fig 2) Arbalétriers de charpente traditionnelle c... Legend" text:anchor-type="paragraph" draw:z-index="0" svg:width="5.2916666666667cm" style:rel-width="100%"><draw:text-box><text:p text:style-name="legendcenter"><draw:frame draw:style-name="medialeft" draw:name="(fig 2) Arbalétriers de charpente traditionnelle c..." text:anchor-type="paragraph" draw:z-index="1" svg:width="5.2916666666667cm" style:rel-width="100%" svg:height="5.2916666666667cm" style:rel-height="scale"><draw:image xlink:href="Pictures/afc9193616090bc12681df1563924dc1.jpg" xlink:type="simple" xlink:show="embed" xlink:actuate="onLoad"/></draw:frame>(fig 2) Arbalétriers de charpente traditionnelle c...</text:p></draw:text-box></draw:frame>
<draw:frame draw:style-name="medialeft" draw:name="(fig 3) noues et arêtier réciproques qui peuvent... Legend" text:anchor-type="paragraph" draw:z-index="0" svg:width="5.2916666666667cm" style:rel-width="100%"><draw:text-box><text:p text:style-name="legendcenter"><draw:frame draw:style-name="medialeft" draw:name="(fig 3) noues et arêtier réciproques qui peuvent..." text:anchor-type="paragraph" draw:z-index="2" svg:width="5.2916666666667cm" style:rel-width="100%" svg:height="5.2916666666667cm" style:rel-height="scale"><draw:image xlink:href="Pictures/8f957eeaeacc6b7660d548fe7a45a945.jpg" xlink:type="simple" xlink:show="embed" xlink:actuate="onLoad"/></draw:frame>(fig 3) noues et arêtier réciproques qui peuvent...</text:p></draw:text-box></draw:frame></text:p>
      <text:p text:style-name="Horizontal_20_Line"/>
      <text:h text:style-name="Heading_20_1" text:outline-level="1"><text:bookmark-start text:name="__RefHeading___situations_et_fonctions_generales_des_arbaletriers_de_charpente_3"/><text:bookmark-start text:name="situations_et_fonctions_generales_des_arbaletriers_de_charpente"/>Situations et fonctions générales des arbalétriers de charpente<text:bookmark-end text:name="__RefHeading___situations_et_fonctions_generales_des_arbaletriers_de_charpente_3"/><text:bookmark-end text:name="situations_et_fonctions_generales_des_arbaletriers_de_charpente"/></text:h>
      <text:h text:style-name="Heading_20_2" text:outline-level="2"><text:bookmark-start text:name="__RefHeading___l_arbaletrier_commun_4"/><text:bookmark-start text:name="l_arbaletrier_commun"/>L'arbalétrier commun :<text:bookmark-end text:name="__RefHeading___l_arbaletrier_commun_4"/><text:bookmark-end text:name="l_arbaletrier_commun"/></text:h>
      <text:p text:style-name="Text_20_body">- Il est présent dans la plupart des charpentes lambda (latines), il est assemblé au poinçon et à l'entrait, il reçoit les pannes sur échantignoles sur son champ du dessus ou en liernes contre ses faces.</text:p>
      <text:h text:style-name="Heading_20_2" text:outline-level="2"><text:bookmark-start text:name="__RefHeading___l_arbaletrier_avec_entrait_retrousse_5"/><text:bookmark-start text:name="l_arbaletrier_avec_entrait_retrousse"/>L'arbalétrier avec entrait retroussé :<text:bookmark-end text:name="__RefHeading___l_arbaletrier_avec_entrait_retrousse_5"/><text:bookmark-end text:name="l_arbaletrier_avec_entrait_retrousse"/></text:h>
      <text:p text:style-name="Text_20_body">- Il est similaire au précédent, sauf que son pied est placé plus bas que l'entrait sur un blochet ou une semelle.</text:p>
      <text:h text:style-name="Heading_20_2" text:outline-level="2"><text:bookmark-start text:name="__RefHeading___l_arbaletrier_avec_double_entrait_6"/><text:bookmark-start text:name="l_arbaletrier_avec_double_entrait"/>L'arbalétrier avec double entrait :<text:bookmark-end text:name="__RefHeading___l_arbaletrier_avec_double_entrait_6"/><text:bookmark-end text:name="l_arbaletrier_avec_double_entrait"/></text:h>
      <text:p text:style-name="Text_20_body">- Il a la particularité de trianguler et de supporter le sommet d'une grande ferme grâce au faux entrait, son pied étant lui assemblé dans l entrait ou un blochet.</text:p>
      <text:h text:style-name="Heading_20_2" text:outline-level="2"><text:bookmark-start text:name="__RefHeading___le_sous_arbaletrier_ou_double_arbaletrier_7"/><text:bookmark-start text:name="le_sous_arbaletrier_ou_double_arbaletrier"/>Le sous arbalétrier ou double arbalétrier :<text:bookmark-end text:name="__RefHeading___le_sous_arbaletrier_ou_double_arbaletrier_7"/><text:bookmark-end text:name="le_sous_arbaletrier_ou_double_arbaletrier"/></text:h>
      <text:p text:style-name="Text_20_body">- C'est un arbalétrier assemblé contre l'arbalétrier principal, ayant la fonction de soulager ce dernier et il évite ainsi l'encombrement d'un aisselier et d'une jambe de force !</text:p>
      <text:p text:style-name="Text_20_body">- Il part du pied jusqu'au faux entrait .</text:p>
      <text:h text:style-name="Heading_20_2" text:outline-level="2"><text:bookmark-start text:name="__RefHeading___l_arbaletrier_de_auvent_un_pan_8"/><text:bookmark-start text:name="l_arbaletrier_de_auvent_un_pan"/>L'arbalétrier de auvent (un pan) :<text:bookmark-end text:name="__RefHeading___l_arbaletrier_de_auvent_un_pan_8"/><text:bookmark-end text:name="l_arbaletrier_de_auvent_un_pan"/></text:h>
      <text:p text:style-name="Text_20_body">- Il est seul sur poteaux avec jambes de force ou assemblé dans un demi entrait .</text:p>
      <text:h text:style-name="Heading_20_2" text:outline-level="2"><text:bookmark-start text:name="__RefHeading___l_arbaletrier_autoporteur_9"/><text:bookmark-start text:name="l_arbaletrier_autoporteur"/>L'arbalétrier autoporteur :<text:bookmark-end text:name="__RefHeading___l_arbaletrier_autoporteur_9"/><text:bookmark-end text:name="l_arbaletrier_autoporteur"/></text:h>
      <text:p text:style-name="Text_20_body">- Généralement c'est une simple pièce de bois oblique destinée à soulager des pannes longues, ou porteur constitué de bois composite (ex lamellé collé)</text:p>
      <text:p text:style-name="Text_20_body">- Parfait pour laisser un espace complètement libre, mais il doit être calculé avec soin ! </text:p>
      <text:h text:style-name="Heading_20_2" text:outline-level="2"><text:bookmark-start text:name="__RefHeading___l_arbaletrier_d_aretier_10"/><text:bookmark-start text:name="l_arbaletrier_d_aretier"/>"L’arbalétrier" d’arêtier :<text:bookmark-end text:name="__RefHeading___l_arbaletrier_d_aretier_10"/><text:bookmark-end text:name="l_arbaletrier_d_aretier"/></text:h>
      <text:p text:style-name="Text_20_body">- Il est similaire aux autres, sauf qu il faut le tracer par art du trait pour déterminer ses mesures et son usinage.</text:p>
      <text:p text:style-name="Text_20_body">- On le trouve dans les croupes ou dans les kiosques et tourelles .</text:p>
      <text:p text:style-name="Text_20_body">- Il peut être classique avec des échantignoles et pannes reposant sur lui, ou être taillé plus large avec un délardement, les chevrons venant en coupes biaises clouées contre lui.</text:p>
      <text:p text:style-name="Text_20_body">- On nomme généralement seulement arêtier !! </text:p>
      <text:h text:style-name="Heading_20_2" text:outline-level="2"><text:bookmark-start text:name="__RefHeading___les_chevrons-arbaletriers_11"/><text:bookmark-start text:name="les_chevrons-arbaletriers"/>Les chevrons-arbalétriers :<text:bookmark-end text:name="__RefHeading___les_chevrons-arbaletriers_11"/><text:bookmark-end text:name="les_chevrons-arbaletriers"/></text:h>
      <text:p text:style-name="Text_20_body">- Méthode ancestrale qui consiste à réaliser plusieurs fermes peu espacées appelées autrefois ““les charpentes à « chevrons-portant-fermes »””, leurs arbalétriers servant de chevronnage et de coyaux s'il y a lieu.</text:p>
      <text:p text:style-name="Text_20_body">- Le principe fut largement repris pour la conception des fermettes dont leurs arbalétriers font aussi chevronnage.</text:p>
      <text:p text:style-name="Text_20_body">- On les perçoit aussi très souvent dans les clochers ou les tourelles .</text:p>
      <text:h text:style-name="Heading_20_2" text:outline-level="2"><text:bookmark-start text:name="__RefHeading___les_arbaletriers_de_decharges_12"/><text:bookmark-start text:name="les_arbaletriers_de_decharges"/>Les arbalétriers de décharges :<text:bookmark-end text:name="__RefHeading___les_arbaletriers_de_decharges_12"/><text:bookmark-end text:name="les_arbaletriers_de_decharges"/></text:h>
      <text:p text:style-name="Text_20_body">- On les retrouves dans les colombages, ou les très petites fermes (croupe alsacienne ou lucarnes), ils servent surtout à soulager et contreventer les poinçons ou potelets.</text:p>
      <text:h text:style-name="Heading_20_2" text:outline-level="2"><text:bookmark-start text:name="__RefHeading___les_noues_13"/><text:bookmark-start text:name="les_noues"/>Les noues :<text:bookmark-end text:name="__RefHeading___les_noues_13"/><text:bookmark-end text:name="les_noues"/></text:h>
      <text:p text:style-name="Text_20_body">- La noue de charpente est souvent assemblée sur un entrait et un poinçon pour former une demi ferme de noue où elle est analogue à un arêtier .</text:p>
      <text:p text:style-name="Text_20_body"><draw:frame draw:style-name="mediacenter" draw:name="situations des arbalétriers en charpente Legend" text:anchor-type="paragraph" draw:z-index="0" svg:width="16.933333333333cm"><draw:text-box><text:p text:style-name="legendcenter"><draw:frame draw:style-name="mediacenter" draw:name="situations des arbalétriers en charpente" text:anchor-type="paragraph" draw:z-index="3" svg:width="16.933333333333cm" svg:height="12.7cm"><draw:image xlink:href="Pictures/454903928a2098f6db9a503613c6d490.jpg" xlink:type="simple" xlink:show="embed" xlink:actuate="onLoad"/></draw:frame>situations des arbalétriers en charpente</text:p></draw:text-box></draw:frame></text:p>
      <text:p text:style-name="Horizontal_20_Line"/>
      <text:h text:style-name="Heading_20_1" text:outline-level="1"><text:bookmark-start text:name="__RefHeading___les_contraintes_et_dimensionnement_des_arbaletriers_de_charpente_14"/><text:bookmark-start text:name="les_contraintes_et_dimensionnement_des_arbaletriers_de_charpente"/>Les contraintes et dimensionnement des arbalétriers de charpente.<text:bookmark-end text:name="__RefHeading___les_contraintes_et_dimensionnement_des_arbaletriers_de_charpente_14"/><text:bookmark-end text:name="les_contraintes_et_dimensionnement_des_arbaletriers_de_charpente"/></text:h>
      <text:p text:style-name="Text_20_body">- Cette section va être assez courte, car les arbalétriers contemporains sont déchargés de la majorité des contraintes, encore faut il qu'ils soient assemblés judicieusement !</text:p>
      <text:p text:style-name="Text_20_body">- Partant du principe que les fermes de charpentes sont abouties, les arbalétriers se dimensionnent en fonction des pannes, cela permet d'avoir le maximum de sections identiques dans la commande des bois.</text:p>
      <text:p text:style-name="Text_20_body">- Les arbalétriers de fermes d'arêtiers et de noues, se dimensionnent au dessin d'étude par art du trait en fonction de délardements ou sur-largeur pour rattraper l'épaisseur des chevrons.</text:p>
      <text:p text:style-name="Text_20_body">- Quand un arbalétrier est trop “fin” en terme de section, on peut palier au sous dimensionnement en lui ajoutant un double arbalétrier pris au pied de ferme jusqu'au faux entrait.</text:p>
      <text:p text:style-name="Text_20_body">- Les chevrons arbalétriers, en fonction de la tourelle ou du brisis d'un comble à la Mansart, il faut faire un rapport logique en fonction de leurs longueurs, leur sections et leurs inclinaisons.</text:p>
      <text:p text:style-name="Text_20_body">- <text:span text:style-name="underline">Ex :</text:span> des chevrons arbalétriers d'une tourelle entre deux points d'appuis espacés de 2 mètres, nous prendrons des chevrons de 8/12 cm pour une pente supérieur à 60 ° ou 6/15 a moins de 60°.</text:p>
      <text:p text:style-name="Text_20_body">- Le point de charge se calculera en portée de chevrons ou de solivage pour les ouvrages à faible pente.</text:p>
      <text:p text:style-name="Text_20_body">- Ci dessous, des schémas illustrant les positions maintenues sans contraintes majeures des arbalétriers.</text:p>
      <text:p text:style-name="Text_20_body"><draw:frame draw:style-name="mediacenter" draw:name="4" text:anchor-type="paragraph" draw:z-index="4" svg:width="16.933333333333cm" svg:height="12.7cm"><draw:image xlink:href="Pictures/e773d28f1f47a7583d75144676ed7244.jpg" xlink:type="simple" xlink:show="embed" xlink:actuate="onLoad"/></draw:frame></text:p>
      <text:p text:style-name="Horizontal_20_Line"/>
      <text:h text:style-name="Heading_20_1" text:outline-level="1"><text:bookmark-start text:name="__RefHeading___a_chaque_ouvrage_de_charpente_son_ses_arbaletriers_15"/><text:bookmark-start text:name="a_chaque_ouvrage_de_charpente_son_ses_arbaletriers"/>A chaque ouvrage de charpente son/ses arbalétriers !<text:bookmark-end text:name="__RefHeading___a_chaque_ouvrage_de_charpente_son_ses_arbaletriers_15"/><text:bookmark-end text:name="a_chaque_ouvrage_de_charpente_son_ses_arbaletriers"/></text:h>
      <text:h text:style-name="Heading_20_2" text:outline-level="2"><text:bookmark-start text:name="__RefHeading___les_arbaletriers_de_fermes_anciennes_16"/><text:bookmark-start text:name="les_arbaletriers_de_fermes_anciennes"/>1/ Les arbalétriers de fermes anciennes :<text:bookmark-end text:name="__RefHeading___les_arbaletriers_de_fermes_anciennes_16"/><text:bookmark-end text:name="les_arbaletriers_de_fermes_anciennes"/></text:h>
      <text:p text:style-name="Text_20_body">- Elles sont souvent tirés directement d'un arbre in situ, c'est pour cela que fréquemment on les aperçois très souvent “tordus” !</text:p>
      <text:p text:style-name="Text_20_body">- Les anciens tirait partit des bois cintrés naturellement (charpente en courbes), ou plaçaient volontairement les bois les plus déformés en arbalétriers, car ils avaient compris que cette pièce n'a “peu de contrainte” et demande que peu de points d'appuis (échantignoles/pannes)!</text:p>
      <text:p text:style-name="Text_20_body">- Ils plaçaient leurs bois sur l'épure en fonction des appuis utiles, puis piquaient le reste du tracé ou le bois emmène les assemblages.</text:p>
      <text:p text:style-name="Text_20_body">- Il faut tout de même respecter quelques règles en cas d'ouvrages avec du bois ancien de réemplois, il ne faut jamais retourner un bois flué (fluage), et essayer au mieux de mettre en miroir deux bois “tordus” assez similaires dans une ferme, car en effet, les arbalétrier doivent être au même niveau sur le poinçon en tête pour faire leur travail de pression correctement sans déséquilibre (<text:span text:style-name="Strong_20_Emphasis">fig 1</text:span>).</text:p>
      <text:p text:style-name="Text_20_body">- Il arrive parfois, que l'on aperçoive un arbalétrier ou les anciens on tirés partit d'un embranchement pour faire l'échantignole dans la masse (<text:span text:style-name="Strong_20_Emphasis">fig 2</text:span>) !</text:p>
      <text:p text:style-name="Text_20_body">- Quand les bois d'arbalétriers sont assez larges (en plus de la largeur de panne requise au dimensionnement ), on peut entailler les pannes au lieu de placer des échantignoles (<text:span text:style-name="Strong_20_Emphasis">fig 3</text:span>).</text:p>
      <text:h text:style-name="Heading_20_2" text:outline-level="2"><text:bookmark-start text:name="__RefHeading___les_arbaletriers_anciens_autoporteurs_17"/><text:bookmark-start text:name="les_arbaletriers_anciens_autoporteurs"/>2/ Les Arbalétriers anciens autoporteurs :<text:bookmark-end text:name="__RefHeading___les_arbaletriers_anciens_autoporteurs_17"/><text:bookmark-end text:name="les_arbaletriers_anciens_autoporteurs"/></text:h>
      <text:p text:style-name="Text_20_body">- Ce type “charpente à la Philibert Delorme (Architecte (1510-1570)”, on à mes yeux une saveur particulière, un sentiment de jeu de construction d'enfance.</text:p>
      <text:p text:style-name="Text_20_body">- Cet Architecte, a crée en son temps un système appelé charpente à petits bois, conçues à base de pièces courtes cintrées et jumelées ensembles avec joints alternés, puis reliées en liernes et clavettes.</text:p>
      <text:p text:style-name="Text_20_body">- Ces arbalétriers supportent ensuite les voliges où sont accrochées ou clouées les ardoises ou bardeaux.</text:p>
      <text:p text:style-name="Text_20_body">- On peut aussi l'intégrer dans une ferme classique.</text:p>
      <text:p text:style-name="Text_20_body">- Il est remis au goût du jours à notre époque a cause du design particulier qui le caractérise et en fait de beaux ouvrages contemporains très appréciés !</text:p>
      <text:p text:style-name="Text_20_body">- Mécaniquement à l'heure actuelle, il est possible facilement de concevoir en série les pièces en dérivés du bois (contreplaqué marine) depuis la création d'une niche pour le chien jusqu'à son habitat.</text:p>
      <text:p text:style-name="Text_20_body">- Je pressent que cela va donner des <text:span text:style-name="Strong_20_Emphasis">idées</text:span> aux boiseux qui ne connaissent pas !</text:p>
      <text:p text:style-name="Text_20_body"><text:a xlink:type="simple" xlink:href="https://www.google.fr/search?q=ferme+philibert+delorme&amp;source=lnms&amp;tbm=isch&amp;sa=X&amp;ved=0ahUKEwjls9mI1NrcAhXjx4UKHR0kCacQ_AUICygC&amp;biw=1344&amp;bih=734" text:style-name="Internet_20_link" text:visited-style-name="Visited_20_Internet_20_Link">https://www.google.fr/search?q...</text:a></text:p>
      <text:h text:style-name="Heading_20_2" text:outline-level="2"><text:bookmark-start text:name="__RefHeading___les_arbaletriers_autoporteurs_contemporains_18"/><text:bookmark-start text:name="les_arbaletriers_autoporteurs_contemporains"/>3/ Les arbalétriers autoporteurs contemporains :<text:bookmark-end text:name="__RefHeading___les_arbaletriers_autoporteurs_contemporains_18"/><text:bookmark-end text:name="les_arbaletriers_autoporteurs_contemporains"/></text:h>
      <text:p text:style-name="Text_20_body">- Ils sont généralement souvent issus de la technique du lamellé collé, on peut acheter des poutres toutes faites de plusieurs sections, ou faire faire par une entreprise spécialisée son projet.</text:p>
      <text:p text:style-name="Text_20_body">- Il serait aventureux de créer soit même sa charpente (pièces cintrées), les techniques étant très avancées pour les gros ouvrages ! </text:p>
      <text:p text:style-name="Text_20_body">- Les arbalétriers de ce genre, travaillent par leur seule force mécanique, c'est pour cela qu il faut calculer leurs dimensionnements correctement. (<text:span text:style-name="Strong_20_Emphasis">fig 5-6</text:span>)</text:p>
      <text:p text:style-name="Text_20_body"><draw:frame draw:style-name="medialeft" draw:name="ig 1 Arbalétriers anciens cintrés naturellement... Legend" text:anchor-type="paragraph" draw:z-index="0" svg:width="5.2916666666667cm" style:rel-width="100%"><draw:text-box><text:p text:style-name="legendcenter"><draw:frame draw:style-name="medialeft" draw:name="ig 1 Arbalétriers anciens cintrés naturellement..." text:anchor-type="paragraph" draw:z-index="5" svg:width="5.2916666666667cm" style:rel-width="100%" svg:height="5.2916666666667cm" style:rel-height="scale"><draw:image xlink:href="Pictures/8ff842a2cf7feb91bc862afeca76d6b6.jpg" xlink:type="simple" xlink:show="embed" xlink:actuate="onLoad"/></draw:frame>ig 1 Arbalétriers anciens cintrés naturellement...</text:p></draw:text-box></draw:frame> <draw:frame draw:style-name="medialeft" draw:name="fig 2 Arbalétriers anciens avec échantignole dan... Legend" text:anchor-type="paragraph" draw:z-index="0" svg:width="5.2916666666667cm" style:rel-width="100%"><draw:text-box><text:p text:style-name="legendcenter"><draw:frame draw:style-name="medialeft" draw:name="fig 2 Arbalétriers anciens avec échantignole dan..." text:anchor-type="paragraph" draw:z-index="6" svg:width="5.2916666666667cm" style:rel-width="100%" svg:height="5.2916666666667cm" style:rel-height="scale"><draw:image xlink:href="Pictures/3986ae58fca3d44e040bf8466282c814.jpg" xlink:type="simple" xlink:show="embed" xlink:actuate="onLoad"/></draw:frame>fig 2 Arbalétriers anciens avec échantignole dan...</text:p></draw:text-box></draw:frame>
<draw:frame draw:style-name="medialeft" draw:name="fig 3 Arbalétriers anciens avec pannes entaillées... Legend" text:anchor-type="paragraph" draw:z-index="0" svg:width="5.2916666666667cm" style:rel-width="100%"><draw:text-box><text:p text:style-name="legendcenter"><draw:frame draw:style-name="medialeft" draw:name="fig 3 Arbalétriers anciens avec pannes entaillées..." text:anchor-type="paragraph" draw:z-index="7" svg:width="5.2916666666667cm" style:rel-width="100%" svg:height="5.2916666666667cm" style:rel-height="scale"><draw:image xlink:href="Pictures/6b8291b8ca087dc255c708979dab88df.jpg" xlink:type="simple" xlink:show="embed" xlink:actuate="onLoad"/></draw:frame>fig 3 Arbalétriers anciens avec pannes entaillées...</text:p></draw:text-box></draw:frame> <draw:frame draw:style-name="medialeft" draw:name="fig 3 Arbalétriers de charpente à la Philibert Del... Legend" text:anchor-type="paragraph" draw:z-index="0" svg:width="5.2916666666667cm" style:rel-width="100%"><draw:text-box><text:p text:style-name="legendcenter"><draw:frame draw:style-name="medialeft" draw:name="fig 3 Arbalétriers de charpente à la Philibert Del..." text:anchor-type="paragraph" draw:z-index="8" svg:width="5.2916666666667cm" style:rel-width="100%" svg:height="5.2916666666667cm" style:rel-height="scale"><draw:image xlink:href="Pictures/4dcce161d5a49c3defda0984504a9aee.jpg" xlink:type="simple" xlink:show="embed" xlink:actuate="onLoad"/></draw:frame>fig 3 Arbalétriers de charpente à la Philibert Del...</text:p></draw:text-box></draw:frame>
<draw:frame draw:style-name="medialeft" draw:name="fig 5 Arbalétriers autoporteurs en lamellé collé... Legend" text:anchor-type="paragraph" draw:z-index="0" svg:width="5.2916666666667cm" style:rel-width="100%"><draw:text-box><text:p text:style-name="legendcenter"><draw:frame draw:style-name="medialeft" draw:name="fig 5 Arbalétriers autoporteurs en lamellé collé..." text:anchor-type="paragraph" draw:z-index="9" svg:width="5.2916666666667cm" style:rel-width="100%" svg:height="5.2916666666667cm" style:rel-height="scale"><draw:image xlink:href="Pictures/2e7a500f416d6f84edc6cd1fdbc12668.jpg" xlink:type="simple" xlink:show="embed" xlink:actuate="onLoad"/></draw:frame>fig 5 Arbalétriers autoporteurs en lamellé collé...</text:p></draw:text-box></draw:frame> <draw:frame draw:style-name="medialeft" draw:name="fig 6 Monumentaux arbalétriers autoporteurs en l... Legend" text:anchor-type="paragraph" draw:z-index="0" svg:width="5.2916666666667cm" style:rel-width="100%"><draw:text-box><text:p text:style-name="legendcenter"><draw:frame draw:style-name="medialeft" draw:name="fig 6 Monumentaux arbalétriers autoporteurs en l..." text:anchor-type="paragraph" draw:z-index="10" svg:width="5.2916666666667cm" style:rel-width="100%" svg:height="5.2916666666667cm" style:rel-height="scale"><draw:image xlink:href="Pictures/74c0c098e587927a67d23277dcd854c2.jpg" xlink:type="simple" xlink:show="embed" xlink:actuate="onLoad"/></draw:frame>fig 6 Monumentaux arbalétriers autoporteurs en l...</text:p></draw:text-box></draw:frame></text:p>
      <text:p text:style-name="Horizontal_20_Line"/>
      <text:h text:style-name="Heading_20_2" text:outline-level="2"><text:bookmark-start text:name="__RefHeading___les_doubles_arbaletriers_19"/><text:bookmark-start text:name="les_doubles_arbaletriers"/>4/ Les doubles arbalétriers :<text:bookmark-end text:name="__RefHeading___les_doubles_arbaletriers_19"/><text:bookmark-end text:name="les_doubles_arbaletriers"/></text:h>
      <text:p text:style-name="Text_20_body">- Ils sont une alternative intéressante pour palier au manque de rigidité d'une pièces faible en dimensionnement, elle peu servir aussi à éviter des pièces de renfort trop invasives dans les combles (jambes de forces).</text:p>
      <text:p text:style-name="Text_20_body">- Enfin le principe peu servir a renforcer des arbalétriers “fatigués” ! ils doivent être contre l'arbalétrier principal, ou minimum en parallèle de celui ci et contre-calé avec (<text:span text:style-name="Strong_20_Emphasis">fig 7</text:span>)!</text:p>
      <text:p text:style-name="Text_20_body">- Le principe en double arbalétrier est repris ponctuellement dans des grandes fermes industrielles pour supporter des grandes surfaces de toitures (ex : Supermarchés, hangars agricole, etc …).</text:p>
      <text:h text:style-name="Heading_20_2" text:outline-level="2"><text:bookmark-start text:name="__RefHeading___les_arbaletriers_d_aretiers_et_noues_20"/><text:bookmark-start text:name="les_arbaletriers_d_aretiers_et_noues"/>5/ Les arbalétriers d'arêtiers ( et noues) :<text:bookmark-end text:name="__RefHeading___les_arbaletriers_d_aretiers_et_noues_20"/><text:bookmark-end text:name="les_arbaletriers_d_aretiers_et_noues"/></text:h>
      <text:p text:style-name="Text_20_body">- Ils peuvent être taillés de plusieurs manières !</text:p>
      <text:p text:style-name="Text_20_body">- Les arbalétriers que l'on voient souvent, ont une grande largeur pour pouvoir prendre les pannes sur ses faces, plus une sur-largeur pour rattraper les chevrons !.</text:p>
      <text:p text:style-name="Text_20_body">- Cela demande de grosses sections de bois à la base, mais on peut aussi contrebalancer cet inconvénient en assemblant en double arbalétriers (<text:span text:style-name="Strong_20_Emphasis">fig 8</text:span>).</text:p>
      <text:p text:style-name="Text_20_body">- Nous pouvons aussi faire des arbalétriers d'arêtiers égaux aux fermes droites, en y appliquant des échantignoles taillées en fonction du logement de rencontre des pannes.</text:p>
      <text:p text:style-name="Text_20_body">- Ce système sert aussi dans le cas des noues ou de pannes cintrées !(<text:span text:style-name="Strong_20_Emphasis">fig 9</text:span>).</text:p>
      <text:h text:style-name="Heading_20_2" text:outline-level="2"><text:bookmark-start text:name="__RefHeading___les_charpentes_a_chevrons-portant-fermes_21"/><text:bookmark-start text:name="les_charpentes_a_chevrons-portant-fermes"/>6/ ""les charpentes à « chevrons-portant-fermes »"" :<text:bookmark-end text:name="__RefHeading___les_charpentes_a_chevrons-portant-fermes_21"/><text:bookmark-end text:name="les_charpentes_a_chevrons-portant-fermes"/></text:h>
      <text:p text:style-name="Text_20_body">- Ils sont principalement utilisés de nos jours dans les tourelles ou les clochers, ici les arbalétriers se trouvent rapprochés servant de lattis directement sur leurs champs (<text:span text:style-name="Strong_20_Emphasis">fig 10</text:span>).</text:p>
      <text:p text:style-name="Text_20_body">- Ce principe a été repris de façon contemporaine dans les charpente industrielle types fermettes (<text:span text:style-name="Strong_20_Emphasis">fig 11</text:span>).
<draw:frame draw:style-name="medialeft" draw:name="fig 7 Double arbalétrier http://www.maison-travaux... Legend" text:anchor-type="paragraph" draw:z-index="0" svg:width="5.2916666666667cm" style:rel-width="100%"><draw:text-box><text:p text:style-name="legendcenter"><draw:frame draw:style-name="medialeft" draw:name="fig 7 Double arbalétrier http://www.maison-travaux..." text:anchor-type="paragraph" draw:z-index="11" svg:width="5.2916666666667cm" style:rel-width="100%" svg:height="5.2916666666667cm" style:rel-height="scale"><draw:image xlink:href="Pictures/c50dd5346c829a433758d6b99c50d326.jpg" xlink:type="simple" xlink:show="embed" xlink:actuate="onLoad"/></draw:frame>fig 7 Double arbalétrier http://www.maison-travaux...</text:p></draw:text-box></draw:frame> <draw:frame draw:style-name="medialeft" draw:name="fig 7 Double arbalétrier http://www.maison-travaux... Legend" text:anchor-type="paragraph" draw:z-index="0" svg:width="5.2916666666667cm" style:rel-width="100%"><draw:text-box><text:p text:style-name="legendcenter"><draw:frame draw:style-name="medialeft" draw:name="fig 7 Double arbalétrier http://www.maison-travaux..." text:anchor-type="paragraph" draw:z-index="12" svg:width="5.2916666666667cm" style:rel-width="100%" svg:height="5.2916666666667cm" style:rel-height="scale"><draw:image xlink:href="Pictures/ae47a996a3e9079ac92b472d2c4741ea.jpg" xlink:type="simple" xlink:show="embed" xlink:actuate="onLoad"/></draw:frame>fig 7 Double arbalétrier http://www.maison-travaux...</text:p></draw:text-box></draw:frame>
<draw:frame draw:style-name="medialeft" draw:name="fig 8 arbalétriers d arêtiers avec pannes en lier... Legend" text:anchor-type="paragraph" draw:z-index="0" svg:width="5.2916666666667cm" style:rel-width="100%"><draw:text-box><text:p text:style-name="legendcenter"><draw:frame draw:style-name="medialeft" draw:name="fig 8 arbalétriers d arêtiers avec pannes en lier..." text:anchor-type="paragraph" draw:z-index="13" svg:width="5.2916666666667cm" style:rel-width="100%" svg:height="5.2916666666667cm" style:rel-height="scale"><draw:image xlink:href="Pictures/7a4ac349c6b9285b818b918b2c6d5535.jpg" xlink:type="simple" xlink:show="embed" xlink:actuate="onLoad"/></draw:frame>fig 8 arbalétriers d arêtiers avec pannes en lier...</text:p></draw:text-box></draw:frame> <draw:frame draw:style-name="medialeft" draw:name="fig 9 arbalétriers d arêtiers pour pannes cintrée... Legend" text:anchor-type="paragraph" draw:z-index="0" svg:width="5.2916666666667cm" style:rel-width="100%"><draw:text-box><text:p text:style-name="legendcenter"><draw:frame draw:style-name="medialeft" draw:name="fig 9 arbalétriers d arêtiers pour pannes cintrée..." text:anchor-type="paragraph" draw:z-index="14" svg:width="5.2916666666667cm" style:rel-width="100%" svg:height="5.2916666666667cm" style:rel-height="scale"><draw:image xlink:href="Pictures/76dd09acfee82f89c3cf741ccd56a1f9.jpg" xlink:type="simple" xlink:show="embed" xlink:actuate="onLoad"/></draw:frame>fig 9 arbalétriers d arêtiers pour pannes cintrée...</text:p></draw:text-box></draw:frame>
<draw:frame draw:style-name="medialeft" draw:name="fig 10 Chevrons arbalétriers de tourelles avec coy... Legend" text:anchor-type="paragraph" draw:z-index="0" svg:width="5.2916666666667cm" style:rel-width="100%"><draw:text-box><text:p text:style-name="legendcenter"><draw:frame draw:style-name="medialeft" draw:name="fig 10 Chevrons arbalétriers de tourelles avec coy..." text:anchor-type="paragraph" draw:z-index="15" svg:width="5.2916666666667cm" style:rel-width="100%" svg:height="5.2916666666667cm" style:rel-height="scale"><draw:image xlink:href="Pictures/b96012c10ba06cc06829f1719670098f.jpg" xlink:type="simple" xlink:show="embed" xlink:actuate="onLoad"/></draw:frame>fig 10 Chevrons arbalétriers de tourelles avec coy...</text:p></draw:text-box></draw:frame> <draw:frame draw:style-name="medialeft" draw:name="fig 11 Chevrons arbalétriers de fermettes https://... Legend" text:anchor-type="paragraph" draw:z-index="0" svg:width="5.2916666666667cm" style:rel-width="100%"><draw:text-box><text:p text:style-name="legendcenter"><draw:frame draw:style-name="medialeft" draw:name="fig 11 Chevrons arbalétriers de fermettes https://..." text:anchor-type="paragraph" draw:z-index="16" svg:width="5.2916666666667cm" style:rel-width="100%" svg:height="5.2916666666667cm" style:rel-height="scale"><draw:image xlink:href="Pictures/bc7dd97d3e7203aa85fe354a23736e4b.jpg" xlink:type="simple" xlink:show="embed" xlink:actuate="onLoad"/></draw:frame>fig 11 Chevrons arbalétriers de fermettes https://...</text:p></draw:text-box></draw:frame></text:p>
      <text:p text:style-name="Horizontal_20_Line"/>
      <text:h text:style-name="Heading_20_2" text:outline-level="2"><text:bookmark-start text:name="__RefHeading___le_poincon_22"/><text:bookmark-start text:name="le_poincon"/>Le poinçon<text:bookmark-end text:name="__RefHeading___le_poincon_22"/><text:bookmark-end text:name="le_poincon"/></text:h>
      <text:p text:style-name="Text_20_body">- Pièce verticale d'une ferme, qui reçoit les deux arbalétriers et s'assemble au milieu de l'entrait. (Larousse)</text:p>
      <text:p text:style-name="Text_20_body">- Le poinçon de charpente tire son origine des poteaux ancestraux que l’on a couper afin de libérer la surface d habitat.</text:p>
      <text:p text:style-name="Text_20_body">- Le poinçon est généralement de forte section carrée auquel viennent s’assembler les autres éléments de la charpente (ferme, faîtage, arêtiers,  etc …).</text:p>
      <text:p text:style-name="Text_20_body">- Il doit être assez solide pour travailler en tirant, ou en compression suivant les cas, de plus accueillir divers assemblages en son sein (mortaises, entailles, boulonnages, etc …).</text:p>
      <text:p text:style-name="Text_20_body">- Cette pièce est présente dans une grande majorité des fermes de charpente, faisant la liaison de l'ensemble des éléments de structure principale !</text:p>
      <text:p text:style-name="Text_20_body">- Parfois le poinçon n'est pas nécessaire dans certains cas comme des fermes avec très peu de pentes, ou il serait par conséquent très réduit.</text:p>
      <text:p text:style-name="Text_20_body">- Il y a aussi des types de fermes régionales, anciennes ou exotiques (ex les fermes crush ou cruck), ou les poinçons ne sont pas présent, mais on adoptés une taille particulière tout aussi solide.</text:p>
      <text:h text:style-name="Heading_20_2" text:outline-level="2"><text:bookmark-start text:name="__RefHeading___dimensionnement_des_poincons_23"/><text:bookmark-start text:name="dimensionnement_des_poincons"/>Dimensionnement des poinçons :<text:bookmark-end text:name="__RefHeading___dimensionnement_des_poincons_23"/><text:bookmark-end text:name="dimensionnement_des_poincons"/></text:h>
      <text:p text:style-name="Text_20_body">- Les poinçons, sont souvent de sections carrées en 15 x 15, 20 x 20, 25 x 25 centimètres, mais ils peuvent être de section rectangulaires dans le cas de fermes ne dépassant pas 8 mètres de portée, ou on les débite au minimum dans les même sections que les entraits et arbalétriers.</text:p>
      <text:p text:style-name="Text_20_body">- Ou encore dans le cas des demi fermes pour les accoler aux murs (<text:span text:style-name="Strong_20_Emphasis">fig 2</text:span>).</text:p>
      <text:p text:style-name="Text_20_body"><draw:frame draw:style-name="medialeft" draw:name="Poinçon traditionnel contemporain https://www.chag... Legend" text:anchor-type="paragraph" draw:z-index="0" svg:width="5.2916666666667cm" style:rel-width="100%"><draw:text-box><text:p text:style-name="legendcenter"><draw:frame draw:style-name="medialeft" draw:name="Poinçon traditionnel contemporain https://www.chag..." text:anchor-type="paragraph" draw:z-index="17" svg:width="5.2916666666667cm" style:rel-width="100%" svg:height="5.2916666666667cm" style:rel-height="scale"><draw:image xlink:href="Pictures/f8e99a6faf9482141259df6c5d70e2cf.jpg" xlink:type="simple" xlink:show="embed" xlink:actuate="onLoad"/></draw:frame>Poinçon traditionnel contemporain https://www.chag...</text:p></draw:text-box></draw:frame> <draw:frame draw:style-name="medialeft" draw:name="fig 2 Quelques exemples de poinçons les plus commu... Legend" text:anchor-type="paragraph" draw:z-index="0" svg:width="5.2916666666667cm" style:rel-width="100%"><draw:text-box><text:p text:style-name="legendcenter"><draw:frame draw:style-name="medialeft" draw:name="fig 2 Quelques exemples de poinçons les plus commu..." text:anchor-type="paragraph" draw:z-index="18" svg:width="5.2916666666667cm" style:rel-width="100%" svg:height="5.2916666666667cm" style:rel-height="scale"><draw:image xlink:href="Pictures/f9511e6572342777082d4338970522d5.jpg" xlink:type="simple" xlink:show="embed" xlink:actuate="onLoad"/></draw:frame>fig 2 Quelques exemples de poinçons les plus commu...</text:p></draw:text-box></draw:frame></text:p>
      <text:p text:style-name="Horizontal_20_Line"/>
      <text:h text:style-name="Heading_20_1" text:outline-level="1"><text:bookmark-start text:name="__RefHeading___a_chaque_ouvrage_de_charpente_son_poincon_24"/><text:bookmark-start text:name="a_chaque_ouvrage_de_charpente_son_poincon"/>A chaque ouvrage de charpente son poinçon !<text:bookmark-end text:name="__RefHeading___a_chaque_ouvrage_de_charpente_son_poincon_24"/><text:bookmark-end text:name="a_chaque_ouvrage_de_charpente_son_poincon"/></text:h>
      <text:h text:style-name="Heading_20_2" text:outline-level="2"><text:bookmark-start text:name="__RefHeading___les_poincons_poteaux_25"/><text:bookmark-start text:name="les_poincons_poteaux"/>1/ Les poinçons poteaux :<text:bookmark-end text:name="__RefHeading___les_poincons_poteaux_25"/><text:bookmark-end text:name="les_poincons_poteaux"/></text:h>
      <text:p text:style-name="Text_20_body">- Ils servent de poinçons classiques, mais descendent jusqu'au sol, on les trouvent dans les très grands ouvrages généralement pour soutenir parfois plusieurs étages depuis les combles (<text:span text:style-name="Strong_20_Emphasis">fig 1</text:span>).</text:p>
      <text:p text:style-name="Text_20_body">- Parfois de nos jours, on en place certains pour éviter des scellements ou des assemblages trop coûteux en temps, c'est moins chronophage mais moins pratique ou esthétique dans l'agencement des surfaces !</text:p>
      <text:p text:style-name="Text_20_body">- Pour ce dernier cas, les bons charpentiers les évitent, ils sont gages de méthodes pas très professionnelles !</text:p>
      <text:h text:style-name="Heading_20_2" text:outline-level="2"><text:bookmark-start text:name="__RefHeading___les_poincons_communs_anciens_26"/><text:bookmark-start text:name="les_poincons_communs_anciens"/>2/ Les poinçons communs anciens :<text:bookmark-end text:name="__RefHeading___les_poincons_communs_anciens_26"/><text:bookmark-end text:name="les_poincons_communs_anciens"/></text:h>
      <text:p text:style-name="Text_20_body">- Ceux ci ne sont plus à présenter, ils sont assemblés par tenons et mortaises dans l'entrait monoxyle. Parfois chevillés (fortement déconseillé quand il travaille en tirant ), ou avec le tenon dépassant nanti d'une clef, ou enfin avec étrier métallique (<text:span text:style-name="Strong_20_Emphasis">fig 2</text:span>).</text:p>
      <text:h text:style-name="Heading_20_2" text:outline-level="2"><text:bookmark-start text:name="__RefHeading___les_poincons_suspendus_27"/><text:bookmark-start text:name="les_poincons_suspendus"/>3/ Les poinçons suspendus :<text:bookmark-end text:name="__RefHeading___les_poincons_suspendus_27"/><text:bookmark-end text:name="les_poincons_suspendus"/></text:h>
      <text:p text:style-name="Text_20_body">- On en aperçoit surtout dans les tourelles ou toitures en arêtiers peux pentues, ou il peut être débarrassé de l'entrait car il travaille en tirant, mais en plus il est tenus latéralement par les directions opposées des arbalétriers et contrefiches sur ses 4 cotés !</text:p>
      <text:p text:style-name="Text_20_body">- Dans des monument historiques, il en existe de magnifiquement ouvragés et sculptés (<text:span text:style-name="Strong_20_Emphasis">fig 3</text:span>).</text:p>
      <text:h text:style-name="Heading_20_2" text:outline-level="2"><text:bookmark-start text:name="__RefHeading___les_poincons_en_enrayure_28"/><text:bookmark-start text:name="les_poincons_en_enrayure"/>4/ Les poinçons en enrayure :<text:bookmark-end text:name="__RefHeading___les_poincons_en_enrayure_28"/><text:bookmark-end text:name="les_poincons_en_enrayure"/></text:h>
      <text:p text:style-name="Text_20_body">- Ils sont similaires aux précédents sauf qu'il sont nantis d'entraits enrayés à leurs bases (<text:span text:style-name="Strong_20_Emphasis">fig 4</text:span>).</text:p>
      <text:h text:style-name="Heading_20_2" text:outline-level="2"><text:bookmark-start text:name="__RefHeading___les_demi_poincons_29"/><text:bookmark-start text:name="les_demi_poincons"/>5/ Les demi poinçons :<text:bookmark-end text:name="__RefHeading___les_demi_poincons_29"/><text:bookmark-end text:name="les_demi_poincons"/></text:h>
      <text:p text:style-name="Text_20_body">- On les perçois dans les demi fermes ou les consoles, ils sont rectangulaires de sections et accolés au parois (<text:span text:style-name="Strong_20_Emphasis">fig 5</text:span>). </text:p>
      <text:h text:style-name="Heading_20_2" text:outline-level="2"><text:bookmark-start text:name="__RefHeading___les_autres_poincons_30"/><text:bookmark-start text:name="les_autres_poincons"/>6/ Les autres poinçons :<text:bookmark-end text:name="__RefHeading___les_autres_poincons_30"/><text:bookmark-end text:name="les_autres_poincons"/></text:h>
      <text:p text:style-name="Text_20_body">- Ce sont tous les bois verticaux destinés à recevoir une logique d'entrait et d'arbalétriers, comme les fermettes et les très petites fermes (lucarnes, croupes Alsacienne, etc …)(<text:span text:style-name="Strong_20_Emphasis">fig 6</text:span>).</text:p>
      <text:p text:style-name="Text_20_body"><draw:frame draw:style-name="medialeft" draw:name="fig 1 Poinçon poteau Legend" text:anchor-type="paragraph" draw:z-index="0" svg:width="5.2916666666667cm" style:rel-width="100%"><draw:text-box><text:p text:style-name="legendcenter"><draw:frame draw:style-name="medialeft" draw:name="fig 1 Poinçon poteau" text:anchor-type="paragraph" draw:z-index="19" svg:width="5.2916666666667cm" style:rel-width="100%" svg:height="5.2916666666667cm" style:rel-height="scale"><draw:image xlink:href="Pictures/0414f0ea9c7fc5874eb8fca24ce4a434.jpg" xlink:type="simple" xlink:show="embed" xlink:actuate="onLoad"/></draw:frame>fig 1 Poinçon poteau</text:p></draw:text-box></draw:frame> <draw:frame draw:style-name="medialeft" draw:name="fig 2 Poinçon commun ancien Legend" text:anchor-type="paragraph" draw:z-index="0" svg:width="5.2916666666667cm" style:rel-width="100%"><draw:text-box><text:p text:style-name="legendcenter"><draw:frame draw:style-name="medialeft" draw:name="fig 2 Poinçon commun ancien" text:anchor-type="paragraph" draw:z-index="20" svg:width="5.2916666666667cm" style:rel-width="100%" svg:height="5.2916666666667cm" style:rel-height="scale"><draw:image xlink:href="Pictures/b20077b70d559289d992ff048389d478.jpg" xlink:type="simple" xlink:show="embed" xlink:actuate="onLoad"/></draw:frame>fig 2 Poinçon commun ancien</text:p></draw:text-box></draw:frame>
<draw:frame draw:style-name="medialeft" draw:name="fig 3 Poinçon suspendu Legend" text:anchor-type="paragraph" draw:z-index="0" svg:width="5.2916666666667cm" style:rel-width="100%"><draw:text-box><text:p text:style-name="legendcenter"><draw:frame draw:style-name="medialeft" draw:name="fig 3 Poinçon suspendu" text:anchor-type="paragraph" draw:z-index="21" svg:width="5.2916666666667cm" style:rel-width="100%" svg:height="5.2916666666667cm" style:rel-height="scale"><draw:image xlink:href="Pictures/f7b68b34b7ca6b538d4b0c0acc43c82a.jpg" xlink:type="simple" xlink:show="embed" xlink:actuate="onLoad"/></draw:frame>fig 3 Poinçon suspendu</text:p></draw:text-box></draw:frame> <draw:frame draw:style-name="medialeft" draw:name="fig 4 Poinçon en enrayure Legend" text:anchor-type="paragraph" draw:z-index="0" svg:width="5.2916666666667cm" style:rel-width="100%"><draw:text-box><text:p text:style-name="legendcenter"><draw:frame draw:style-name="medialeft" draw:name="fig 4 Poinçon en enrayure" text:anchor-type="paragraph" draw:z-index="22" svg:width="5.2916666666667cm" style:rel-width="100%" svg:height="5.2916666666667cm" style:rel-height="scale"><draw:image xlink:href="Pictures/d670b2153db5bb12402b9c6127b49220.jpg" xlink:type="simple" xlink:show="embed" xlink:actuate="onLoad"/></draw:frame>fig 4 Poinçon en enrayure</text:p></draw:text-box></draw:frame>
<draw:frame draw:style-name="medialeft" draw:name="fig 4 Demi poinçon Legend" text:anchor-type="paragraph" draw:z-index="0" svg:width="5.2916666666667cm" style:rel-width="100%"><draw:text-box><text:p text:style-name="legendcenter"><draw:frame draw:style-name="medialeft" draw:name="fig 4 Demi poinçon" text:anchor-type="paragraph" draw:z-index="23" svg:width="5.2916666666667cm" style:rel-width="100%" svg:height="5.2916666666667cm" style:rel-height="scale"><draw:image xlink:href="Pictures/f3e9a90180d0e2d2cf06f6e39bff0b07.jpg" xlink:type="simple" xlink:show="embed" xlink:actuate="onLoad"/></draw:frame>fig 4 Demi poinçon</text:p></draw:text-box></draw:frame> <draw:frame draw:style-name="medialeft" draw:name="fig 6 Poinçon dans une fermette Legend" text:anchor-type="paragraph" draw:z-index="0" svg:width="5.2916666666667cm" style:rel-width="100%"><draw:text-box><text:p text:style-name="legendcenter"><draw:frame draw:style-name="medialeft" draw:name="fig 6 Poinçon dans une fermette" text:anchor-type="paragraph" draw:z-index="24" svg:width="5.2916666666667cm" style:rel-width="100%" svg:height="5.2916666666667cm" style:rel-height="scale"><draw:image xlink:href="Pictures/98b59b61d3a87dd85b8dd5b99f781dd0.jpg" xlink:type="simple" xlink:show="embed" xlink:actuate="onLoad"/></draw:frame>fig 6 Poinçon dans une fermette</text:p></draw:text-box></draw:frame></text:p>
      <text:p text:style-name="Horizontal_20_Line"/>
      <text:p text:style-name="Text_20_body">a suivre contrefiches et jambes de force.</text:p>
      <text:p text:style-name="Text_20_body"><text:a xlink:type="simple" xlink:href="http://openmediavault.tail3a4b50.ts.net/doku.php?id=etude_de_charpente" text:style-name="Internet_20_link" text:visited-style-name="Visited_20_Internet_20_Link">Notions de base de charpente pour L'Air du Bois</text:a></text:p>
      <text:p text:style-name="Text_20_body"> — <text:span text:style-name="Emphasis"><text:a xlink:type="simple" xlink:href="mailto:jackymichaud3@orange.fr" text:style-name="Internet_20_link" text:visited-style-name="Visited_20_Internet_20_Link">Michaud Jacky</text:a> 2019/03/16 08:28</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7::25:53</meta:creation-date>
    <dc:creator>Generated</dc:creator>
    <dc:date>2026-08-13T17::25:53</dc:date>
    <dc:language>en-US</dc:language>
    <meta:editing-cycles>1</meta:editing-cycles>
    <meta:editing-duration>PT0S</meta:editing-duration>
    <dc:title>apcp3</dc:title>
  </office:meta>
</office:document-meta>
</file>