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264bb7c6331b20556a4e18520ec2ba.jpg"/>
  <manifest:file-entry manifest:media-type="image/jpeg" manifest:full-path="Pictures/6a92cddc70e4ca17086716c5e33cf3b3.jpg"/>
  <manifest:file-entry manifest:media-type="image/jpeg" manifest:full-path="Pictures/78a292724840fa8e5f1abba4e710ae3c.jpg"/>
  <manifest:file-entry manifest:media-type="image/jpeg" manifest:full-path="Pictures/06900fb8110104124e376fe5437192ee.jpg"/>
  <manifest:file-entry manifest:media-type="image/jpeg" manifest:full-path="Pictures/59cf67f526d83460e1bda447523a2a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ne"/><text:bookmark-start text:name="__RefHeading___canne_et_corde_1"/><text:bookmark-start text:name="canne_et_corde"/>Canne et Corde<text:bookmark-end text:name="__RefHeading___canne_et_corde_1"/><text:bookmark-end text:name="canne_et_corde"/></text:h>
      <text:h text:style-name="Heading_20_2" text:outline-level="2"><text:bookmark-start text:name="__RefHeading___canne_2"/><text:bookmark-start text:name="canne"/>Canne<text:bookmark-end text:name="__RefHeading___canne_2"/><text:bookmark-end text:name="canne"/></text:h>
      <text:p text:style-name="Text_20_body"><draw:frame draw:style-name="mediacenter" draw:name="0" text:anchor-type="paragraph" draw:z-index="0" svg:width="15.875cm" svg:height="4.14734375cm"><draw:image xlink:href="Pictures/99264bb7c6331b20556a4e18520ec2ba.jpg" xlink:type="simple" xlink:show="embed" xlink:actuate="onLoad"/></draw:frame></text:p>
      <text:p text:style-name="Text_20_body">1 canne = 1 coudée + 1 pied + 1 empan + 1 palme + 1 paume</text:p>
      <text:p text:style-name="Text_20_body">1 pige = 1 coudée </text:p>
      <text:p text:style-name="Text_20_body">1 pige + 1 pied + 1 empan</text:p>
      <text:p text:style-name="Text_20_body">1 pouce = 2,54 cm</text:p>
      <text:p text:style-name="Text_20_body">1 paume = 7,5 cm</text:p>
      <text:p text:style-name="Text_20_body">1 palme = 12,4 cm</text:p>
      <text:p text:style-name="Text_20_body">1 empan = 20 cm = 7,5 pouce = 7,5 x 2,54</text:p>
      <text:p text:style-name="Text_20_body">1 pied = 30,48 cm</text:p>
      <text:p text:style-name="Text_20_body">1 coudée = 1 pige = 52,4 cm</text:p>
      <text:p text:style-name="Text_20_body">1corde = 13 nœuds = 12 intervalles (coudée ou pied !)</text:p>
      <text:p text:style-name="Horizontal_20_Line"/>
      <text:p text:style-name="Text_20_body"><draw:frame draw:style-name="mediacenter" draw:name="1" text:anchor-type="paragraph" draw:z-index="1" svg:width="15.875cm" svg:height="4.1010416666667cm"><draw:image xlink:href="Pictures/6a92cddc70e4ca17086716c5e33cf3b3.jpg" xlink:type="simple" xlink:show="embed" xlink:actuate="onLoad"/></draw:frame></text:p>
      <text:p text:style-name="Text_20_body">1 ligne = 2.25 mm</text:p>
      <text:p text:style-name="Text_20_body">1 pouce = 11.29 lignes = 25,4 mm</text:p>
      <text:p text:style-name="Text_20_body">1 paume = 34 lignes = 76,5 mm</text:p>
      <text:p text:style-name="Text_20_body">1 palme = 55 lignes = 123,75 mm</text:p>
      <text:p text:style-name="Text_20_body">1 empan = 89 lignes = 200,25 mm</text:p>
      <text:p text:style-name="Text_20_body">1 pied = 144 lignes = 324 mm</text:p>
      <text:p text:style-name="Text_20_body">1 coudée = 233 lignes = 524,25 mm</text:p>
      <text:p text:style-name="Text_20_body">1 canne = 555 lignes = 1248,75 mm</text:p>
      <text:p text:style-name="Text_20_body">1 canne = 1248,75 mm = 124,875 cm</text:p>
      <text:p text:style-name="Horizontal_20_Line"/>
      <text:h text:style-name="Heading_20_2" text:outline-level="2"><text:bookmark-start text:name="__RefHeading___corde_3"/><text:bookmark-start text:name="corde"/>Corde<text:bookmark-end text:name="__RefHeading___corde_3"/><text:bookmark-end text:name="corde"/></text:h>
      <text:p text:style-name="Text_20_body"><draw:frame draw:style-name="mediacenter" draw:name="2" text:anchor-type="paragraph" draw:z-index="2" svg:width="15.875cm" svg:height="7.99703125cm"><draw:image xlink:href="Pictures/78a292724840fa8e5f1abba4e710ae3c.jpg" xlink:type="simple" xlink:show="embed" xlink:actuate="onLoad"/></draw:frame></text:p>
      <text:p text:style-name="Text_20_body">1 corde = 13 nœuds = 12 intervalles (long. = coudée ou pied)</text:p>
      <text:p text:style-name="Horizontal_20_Line"/>
      <text:p text:style-name="Text_20_body"><draw:frame draw:style-name="mediacenter" draw:name="3" text:anchor-type="paragraph" draw:z-index="3" svg:width="15.875cm" svg:height="12.91828125cm"><draw:image xlink:href="Pictures/06900fb8110104124e376fe5437192ee.jpg" xlink:type="simple" xlink:show="embed" xlink:actuate="onLoad"/></draw:frame></text:p>
      <text:p text:style-name="Horizontal_20_Line"/>
      <text:p text:style-name="Text_20_body"><draw:frame draw:style-name="mediacenter" draw:name="4" text:anchor-type="paragraph" draw:z-index="4" svg:width="15.875cm" svg:height="8.83046875cm"><draw:image xlink:href="Pictures/59cf67f526d83460e1bda447523a2a2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17:59</meta:creation-date>
    <dc:creator>Generated</dc:creator>
    <dc:date>2026-08-13T15::17:59</dc:date>
    <dc:language>en-US</dc:language>
    <meta:editing-cycles>1</meta:editing-cycles>
    <meta:editing-duration>PT0S</meta:editing-duration>
    <dc:title>cane</dc:title>
  </office:meta>
</office:document-meta>
</file>