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26caa802fb51726b48c2b5dcf44c5bc.jpg"/>
  <manifest:file-entry manifest:media-type="image/jpeg" manifest:full-path="Pictures/f696382055b93e10e7b249e7c819c837.jpg"/>
  <manifest:file-entry manifest:media-type="image/jpeg" manifest:full-path="Pictures/8bcffdf24dc80b5b1ee216282a11509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verture_en_tuiles_canal"/><text:bookmark-start text:name="__RefHeading___couverture_en_tuiles_canalcomment_ca_marche_1"/><text:bookmark-start text:name="couverture_en_tuiles_canalcomment_ca_marche"/>Couverture en tuiles canal : comment ça marche<text:bookmark-end text:name="__RefHeading___couverture_en_tuiles_canalcomment_ca_marche_1"/><text:bookmark-end text:name="couverture_en_tuiles_canalcomment_ca_marche"/></text:h>
      <text:p text:style-name="Text_20_body"><draw:frame draw:style-name="medialeft" draw:name="0" text:anchor-type="paragraph" draw:z-index="0" svg:width="10.583333333333cm" svg:height="7.9375cm"><draw:image xlink:href="Pictures/826caa802fb51726b48c2b5dcf44c5bc.jpg" xlink:type="simple" xlink:show="embed" xlink:actuate="onLoad"/></draw:frame>
<text:line-break/>
 La tuile canal, dite tuile ronde ou tige de botte, a l’aspect d’une gouttière de forme légèrement tronçonique. Elle sert à la fois de tuile de dessus, appelée tuile de couvert, et de tuile de dessous, dite tuile de courant. L’étanchéité est alors assurée par la pente et le recouvrement. Le recouvrement latéral de la couverture est assuré par la tuile de couvert à cheval sur deux tuiles de courant. Le recouvrement longitudinal est le recouvrement d’une tuile sur l’autre.</text:p>
      <text:p text:style-name="Horizontal_20_Line"/>
      <text:h text:style-name="Heading_20_2" text:outline-level="2"><text:bookmark-start text:name="__RefHeading___dispositions_constructives_2"/><text:bookmark-start text:name="dispositions_constructives"/>Dispositions constructives<text:bookmark-end text:name="__RefHeading___dispositions_constructives_2"/><text:bookmark-end text:name="dispositions_constructives"/></text:h>
      <text:p text:style-name="Text_20_body"><draw:frame draw:style-name="medialeft" draw:name="1" text:anchor-type="paragraph" draw:z-index="1" svg:width="10.583333333333cm" svg:height="10.583333333333cm"><draw:image xlink:href="Pictures/f696382055b93e10e7b249e7c819c837.jpg" xlink:type="simple" xlink:show="embed" xlink:actuate="onLoad"/></draw:frame>
<text:line-break/>
 Sont distinguées trois types de tuiles en fonction de leur mode de pose :</text:p>
      <text:list text:style-name="List_20_1" text:continue-numbering="false">
        <text:list-item>
          <text:p text:style-name="List_20_1_Content_First"> Liste à puce- la tuile de courant (a) ;</text:p>
        </text:list-item>
        <text:list-item>
          <text:p text:style-name="List_20_1_Content"> Liste à puce- la tuile de couvert (b) ;</text:p>
        </text:list-item>
        <text:list-item>
          <text:p text:style-name="List_20_1_Content_Last"> Liste à puce- la tuile de courant à tenons ©.</text:p>
        </text:list-item>
      </text:list>
      <text:p text:style-name="Horizontal_20_Line"/>
      <text:h text:style-name="Heading_20_2" text:outline-level="2"><text:bookmark-start text:name="__RefHeading___supports_et_mode_de_pose_3"/><text:bookmark-start text:name="supports_et_mode_de_pose"/>Supports et mode de pose<text:bookmark-end text:name="__RefHeading___supports_et_mode_de_pose_3"/><text:bookmark-end text:name="supports_et_mode_de_pose"/></text:h>
      <text:p text:style-name="Text_20_body"><draw:frame draw:style-name="medialeft" draw:name="2" text:anchor-type="paragraph" draw:z-index="2" svg:width="10.583333333333cm" svg:height="10.583333333333cm"><draw:image xlink:href="Pictures/8bcffdf24dc80b5b1ee216282a115090.jpg" xlink:type="simple" xlink:show="embed" xlink:actuate="onLoad"/></draw:frame>
<text:line-break/>
 Le support discontinu est réalisé avec des chevrons, de section
triangulaire ou trapézoïdale, disposés suivant la ligne de la plus
grande pente (a). Il sont espacés selon un entraxe qui dépend
des dimensions de la tuile.
Le support continu (b) est constitué d’un voligeage jointif d’une
d’épaisseur minimale de 18 mm posé sur un chevronnage.
Dans certaines régions, le platelage est constitué de briques
creuses dites malons de couve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4:17</meta:creation-date>
    <dc:creator>Generated</dc:creator>
    <dc:date>2026-08-13T16::34:17</dc:date>
    <dc:language>en-US</dc:language>
    <meta:editing-cycles>1</meta:editing-cycles>
    <meta:editing-duration>PT0S</meta:editing-duration>
    <dc:title>couverture_en_tuiles_canal</dc:title>
  </office:meta>
</office:document-meta>
</file>