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94b3b2bf04ac0b07e0d2e723f21961f.jpg"/>
  <manifest:file-entry manifest:media-type="image/jpeg" manifest:full-path="Pictures/6adad0eb157a61800103f829e0912e9b.jpg"/>
  <manifest:file-entry manifest:media-type="image/jpeg" manifest:full-path="Pictures/b21fa5ed7de872bd0743de561ccb93c1.jpg"/>
  <manifest:file-entry manifest:media-type="image/jpeg" manifest:full-path="Pictures/5f4c15ce0f925292da8614591fd3fcb1.jpg"/>
  <manifest:file-entry manifest:media-type="image/jpeg" manifest:full-path="Pictures/9de24f89e26b9927f8fc64e8ebf9b973.jpg"/>
  <manifest:file-entry manifest:media-type="image/jpeg" manifest:full-path="Pictures/403ceeb2b7443eed03e34ca5aa71795c.jpg"/>
  <manifest:file-entry manifest:media-type="image/jpeg" manifest:full-path="Pictures/4874c5026d5972d5cbccb28245de1027.jpg"/>
  <manifest:file-entry manifest:media-type="image/jpeg" manifest:full-path="Pictures/01e770ddeb97f9088b74114a87d698b7.jpg"/>
  <manifest:file-entry manifest:media-type="image/jpeg" manifest:full-path="Pictures/8a70f40e4becb1dff6c706d43dbc3df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tfc"/><text:bookmark-start text:name="__RefHeading___differents_types_de_fermes_en_charpente_1"/><text:bookmark-start text:name="differents_types_de_fermes_en_charpente"/>Différents types de fermes en charpente<text:bookmark-end text:name="__RefHeading___differents_types_de_fermes_en_charpente_1"/><text:bookmark-end text:name="differents_types_de_fermes_en_charpente"/></text:h>
      <text:h text:style-name="Heading_20_2" text:outline-level="2"><text:bookmark-start text:name="__RefHeading___la_ferme_latine_2"/><text:bookmark-start text:name="la_ferme_latine"/>La ferme latine<text:bookmark-end text:name="__RefHeading___la_ferme_latine_2"/><text:bookmark-end text:name="la_ferme_latine"/></text:h>
      <text:p text:style-name="Text_20_body">- Ce type de ferme de charpente nous arrive tout droit de l'antiquité, inventée par les romains d’où son appellation, elle fut l'aboutissement de simplicité et de solidité ! Par contre elle est destinée à des combles “perdu” non aménageables. </text:p>
      <text:p text:style-name="Text_20_body">- Composée de triangles qui reprennent toutes flexions , l’agencement est fait d un entrait sur lequel s assemblent un poinçon et deux arbalétriers !</text:p>
      <text:p text:style-name="Text_20_body">- Ces derniers enserrent le poinçon au faîtage ,lequel reçois à sa base deux contrefiches reprenant la pression des arbalétriers . </text:p>
      <text:p text:style-name="Text_20_body">- Ce type ne permet pas d aller au delà de 8 m en autoportant de façonnage traditionnel !</text:p>
      <text:p text:style-name="Text_20_body">- Toutefois , en moisant l entrait et en y apportant des éléments en réseau secondaire ,lui permettent des portées plus longues .</text:p>
      <text:p text:style-name="Text_20_body"><draw:frame draw:style-name="mediacenter" draw:name="La ferme latine Legend" text:anchor-type="paragraph" draw:z-index="0" svg:width="16.933333333333cm"><draw:text-box><text:p text:style-name="legendcenter"><draw:frame draw:style-name="mediacenter" draw:name="La ferme latine" text:anchor-type="paragraph" draw:z-index="0" svg:width="16.933333333333cm" svg:height="12.7cm"><draw:image xlink:href="Pictures/394b3b2bf04ac0b07e0d2e723f21961f.jpg" xlink:type="simple" xlink:show="embed" xlink:actuate="onLoad"/></draw:frame>La ferme latine</text:p></draw:text-box></draw:frame></text:p>
      <text:h text:style-name="Heading_20_2" text:outline-level="2"><text:bookmark-start text:name="__RefHeading___la_ferme_a_entrait_retrousse_3"/><text:bookmark-start text:name="la_ferme_a_entrait_retrousse"/>la ferme à entrait retroussé.<text:bookmark-end text:name="__RefHeading___la_ferme_a_entrait_retrousse_3"/><text:bookmark-end text:name="la_ferme_a_entrait_retrousse"/></text:h>
      <text:p text:style-name="Text_20_body">- Ce type de ferme peut être agencé en comble habitable par le principe de l entrait retroussé !</text:p>
      <text:p text:style-name="Text_20_body">- En effet celui ci est remonté à la hauteur de dégagement désirée depuis le plancher ,il travaille en tirant comme dans la ferme classique latine .</text:p>
      <text:p text:style-name="Text_20_body">- Ses pieds d arbalétriers sont alors posés sur des semelles ou corbeaux .</text:p>
      <text:p text:style-name="Text_20_body">- Raisonnablement, les arbalétriers dépassants sous la ferme ne doivent pas dépasser le tiers total de leur longueur , après il faut passer en doubles entraits ou blochets .</text:p>
      <text:p text:style-name="Text_20_body"><draw:frame draw:style-name="mediacenter" draw:name="la ferme à entrait retroussé Legend" text:anchor-type="paragraph" draw:z-index="0" svg:width="16.933333333333cm"><draw:text-box><text:p text:style-name="legendcenter"><draw:frame draw:style-name="mediacenter" draw:name="la ferme à entrait retroussé" text:anchor-type="paragraph" draw:z-index="1" svg:width="16.933333333333cm" svg:height="12.7cm"><draw:image xlink:href="Pictures/6adad0eb157a61800103f829e0912e9b.jpg" xlink:type="simple" xlink:show="embed" xlink:actuate="onLoad"/></draw:frame>la ferme à entrait retroussé</text:p></draw:text-box></draw:frame></text:p>
      <text:h text:style-name="Heading_20_2" text:outline-level="2"><text:bookmark-start text:name="__RefHeading___la_ferme_a_doubles_entraits_4"/><text:bookmark-start text:name="la_ferme_a_doubles_entraits"/>la ferme à doubles entraits<text:bookmark-end text:name="__RefHeading___la_ferme_a_doubles_entraits_4"/><text:bookmark-end text:name="la_ferme_a_doubles_entraits"/></text:h>
      <text:p text:style-name="Text_20_body">- Ce type de ferme est conçue pour laisser les combles habitable , elle comporte un “Faux entrait” au sommet qui travail en pression , et un entrait tirant à sa base !</text:p>
      <text:p text:style-name="Text_20_body">- Elle est très souvent nantie de jambes de force destinées à soulager la flexion des arbalétriers ,cette construction très équilibrée ne nécessite généralement pas de bois de sections importantes .</text:p>
      <text:p text:style-name="Text_20_body">- La portée des fermes à doubles entraits peut aller de 10 à 12 mètres en taille traditionnelle , toutefois ,si l entrait au plancher est porteur , il est préférable d y apporter un appuis central (mur ou poteau) ,ou de transformer cette ferme en type Palladio (voir plus bas) .</text:p>
      <text:p text:style-name="Text_20_body">- L'entrait inférieur, est parfois remplacé par des semelles aux pieds des arbalétriers, ceux ci reliés l un a l’autre par un fort tirant métallique caché sous le plancher tout dépend évidemment de l agencement de l habitation) !</text:p>
      <text:p text:style-name="Text_20_body"><draw:frame draw:style-name="mediacenter" draw:name="la ferme à doubles entraits Legend" text:anchor-type="paragraph" draw:z-index="0" svg:width="16.933333333333cm"><draw:text-box><text:p text:style-name="legendcenter"><draw:frame draw:style-name="mediacenter" draw:name="la ferme à doubles entraits" text:anchor-type="paragraph" draw:z-index="2" svg:width="16.933333333333cm" svg:height="12.7cm"><draw:image xlink:href="Pictures/b21fa5ed7de872bd0743de561ccb93c1.jpg" xlink:type="simple" xlink:show="embed" xlink:actuate="onLoad"/></draw:frame>la ferme à doubles entraits</text:p></draw:text-box></draw:frame></text:p>
      <text:h text:style-name="Heading_20_2" text:outline-level="2"><text:bookmark-start text:name="__RefHeading___la_ferme_a_la_palladio_5"/><text:bookmark-start text:name="la_ferme_a_la_palladio"/>La ferme à la palladio<text:bookmark-end text:name="__RefHeading___la_ferme_a_la_palladio_5"/><text:bookmark-end text:name="la_ferme_a_la_palladio"/></text:h>
      <text:p text:style-name="Text_20_body">- Ce type de ferme est peu utilisé , et pourtant le principe est efficace , tirant son nom d un architecte italien du XVI ème siècle ,elle est conçue pour supporter par suspensions le plancher sur l entrait inférieur .</text:p>
      <text:p text:style-name="Text_20_body">- A la base c est une ferme à entrait retroussé ,sur lequel on assembles deux bois suspendu au faux entrait et fixés à l entrait inférieur pour endiguer son fléchissement naturel !</text:p>
      <text:p text:style-name="Text_20_body">- Les suspentes peuvent aussi recevoir des contrefiches soulageant ainsi les arbalétrier par un travail d étirement .</text:p>
      <text:p text:style-name="Text_20_body">- Des portées de 16 à 18 mètres sont tolérées grâce au moisement , souvent utilisée naguère pour du bâtiment agricole ou industriel .</text:p>
      <text:p text:style-name="Text_20_body"><draw:frame draw:style-name="mediacenter" draw:name="La ferme à la palladio Legend" text:anchor-type="paragraph" draw:z-index="0" svg:width="16.933333333333cm"><draw:text-box><text:p text:style-name="legendcenter"><draw:frame draw:style-name="mediacenter" draw:name="La ferme à la palladio" text:anchor-type="paragraph" draw:z-index="3" svg:width="16.933333333333cm" svg:height="12.7cm"><draw:image xlink:href="Pictures/5f4c15ce0f925292da8614591fd3fcb1.jpg" xlink:type="simple" xlink:show="embed" xlink:actuate="onLoad"/></draw:frame>La ferme à la palladio</text:p></draw:text-box></draw:frame></text:p>
      <text:h text:style-name="Heading_20_2" text:outline-level="2"><text:bookmark-start text:name="__RefHeading___la_ferme_sur_blochet_6"/><text:bookmark-start text:name="la_ferme_sur_blochet"/>La ferme sur blochet<text:bookmark-end text:name="__RefHeading___la_ferme_sur_blochet_6"/><text:bookmark-end text:name="la_ferme_sur_blochet"/></text:h>
      <text:p text:style-name="Text_20_body">- Le type sur blochet sont apparentées au type à entrait retroussé.</text:p>
      <text:p text:style-name="Text_20_body">- La grande différence , c est que les pieds des arbalétriers ne provoques pas de poussées sur les murs ,car ils sont nantis de “blochet” reposant sur le plancher (souvent une dalle de béton de nos jours) .</text:p>
      <text:p text:style-name="Text_20_body">- Ce système fonctionne en deux articulations à la façon d’une ferme posée sur des poteau dont la flexion de l’arbalétrier est reprise par les blochets.</text:p>
      <text:p text:style-name="Text_20_body">- Elle est très utilisée en comble habitable et permet d en tirer des éléments décoratifs apparent si les blochets sont taillés proprement !</text:p>
      <text:p text:style-name="Text_20_body">- La portée de ce type de ferme dépasse rarement les 12 mètres .</text:p>
      <text:p text:style-name="Text_20_body">- Deux conceptions différentes sur l'illustration ci dessous !</text:p>
      <text:p text:style-name="Text_20_body"><draw:frame draw:style-name="mediacenter" draw:name="La ferme sur blochet Legend" text:anchor-type="paragraph" draw:z-index="0" svg:width="16.933333333333cm"><draw:text-box><text:p text:style-name="legendcenter"><draw:frame draw:style-name="mediacenter" draw:name="La ferme sur blochet" text:anchor-type="paragraph" draw:z-index="4" svg:width="16.933333333333cm" svg:height="12.7cm"><draw:image xlink:href="Pictures/9de24f89e26b9927f8fc64e8ebf9b973.jpg" xlink:type="simple" xlink:show="embed" xlink:actuate="onLoad"/></draw:frame>La ferme sur blochet</text:p></draw:text-box></draw:frame></text:p>
      <text:h text:style-name="Heading_20_2" text:outline-level="2"><text:bookmark-start text:name="__RefHeading___la_ferme_a_la_mansart_ou_mansard_a_cause_de_la_mansarde_7"/><text:bookmark-start text:name="la_ferme_a_la_mansart_ou_mansard_a_cause_de_la_mansarde"/>La Ferme à la Mansart (ou Mansard à cause de la "mansarde")<text:bookmark-end text:name="__RefHeading___la_ferme_a_la_mansart_ou_mansard_a_cause_de_la_mansarde_7"/><text:bookmark-end text:name="la_ferme_a_la_mansart_ou_mansard_a_cause_de_la_mansarde"/></text:h>
      <text:p text:style-name="Text_20_body">- Jules Hardouin-Mansart qui fut le premier architecte du roi Louis XIV , voulut optimiser les surfaces habitables dans les grandes agglomérations ,devant une demande de logements croissante ! </text:p>
      <text:p text:style-name="Text_20_body">- De ce fait il inventa une ferme de charpente de combles aménageables en appartements ,avec des fenêtres ou balconnets facilement intégrable à la toiture.</text:p>
      <text:p text:style-name="Text_20_body">- Ce type de ferme ,est en fait une ferme latine nommée le “terrasson” , montée sur un portique aux poteaux biais nommé “Le brisis” .</text:p>
      <text:p text:style-name="Text_20_body">- La difficulté est de maintenir la cohésion de l ensemble sans toutefois dépasser trop en structures assemblées dans l espace aménageable . </text:p>
      <text:p text:style-name="Text_20_body">- Les portées moyennes sont de 8 mètres sans contreventer outre mesures , mais on peu facilement atteindre les 12 mètres par des contreventements réfléchis!</text:p>
      <text:p text:style-name="Text_20_body"><draw:frame draw:style-name="mediacenter" draw:name="La Ferme à la Mansart Legend" text:anchor-type="paragraph" draw:z-index="0" svg:width="16.933333333333cm"><draw:text-box><text:p text:style-name="legendcenter"><draw:frame draw:style-name="mediacenter" draw:name="La Ferme à la Mansart" text:anchor-type="paragraph" draw:z-index="5" svg:width="16.933333333333cm" svg:height="12.7cm"><draw:image xlink:href="Pictures/403ceeb2b7443eed03e34ca5aa71795c.jpg" xlink:type="simple" xlink:show="embed" xlink:actuate="onLoad"/></draw:frame>La Ferme à la Mansart</text:p></draw:text-box></draw:frame></text:p>
      <text:h text:style-name="Heading_20_2" text:outline-level="2"><text:bookmark-start text:name="__RefHeading___la_ferme_boiteuse_8"/><text:bookmark-start text:name="la_ferme_boiteuse"/>La ferme boiteuse<text:bookmark-end text:name="__RefHeading___la_ferme_boiteuse_8"/><text:bookmark-end text:name="la_ferme_boiteuse"/></text:h>
      <text:p text:style-name="Text_20_body">- Ce type de ferme se nomme quand les pans de toitures on des pentes différentes ,ou que les murs avant et arrière du bâtis sont de niveaux différents.</text:p>
      <text:p text:style-name="Text_20_body">- Par conséquent , les pieds de ferme seront décalés sur des supports différents ,ce qui induit d agencer les bois avec réflexions , les poussées étant asymétriques . </text:p>
      <text:p text:style-name="Text_20_body">- La grande pente du toit doit être inférieur à 70° ou supérieur à 35° , et la petite pente pas moins du minimum DTU des matériaux utilisé en couverture sur le bâtiment .</text:p>
      <text:p text:style-name="Text_20_body"><draw:frame draw:style-name="mediacenter" draw:name="La ferme boiteuse Legend" text:anchor-type="paragraph" draw:z-index="0" svg:width="16.933333333333cm"><draw:text-box><text:p text:style-name="legendcenter"><draw:frame draw:style-name="mediacenter" draw:name="La ferme boiteuse" text:anchor-type="paragraph" draw:z-index="6" svg:width="16.933333333333cm" svg:height="12.7cm"><draw:image xlink:href="Pictures/4874c5026d5972d5cbccb28245de1027.jpg" xlink:type="simple" xlink:show="embed" xlink:actuate="onLoad"/></draw:frame>La ferme boiteuse</text:p></draw:text-box></draw:frame></text:p>
      <text:h text:style-name="Heading_20_2" text:outline-level="2"><text:bookmark-start text:name="__RefHeading___la_ferme_en_berceau_9"/><text:bookmark-start text:name="la_ferme_en_berceau"/>La Ferme en berceau<text:bookmark-end text:name="__RefHeading___la_ferme_en_berceau_9"/><text:bookmark-end text:name="la_ferme_en_berceau"/></text:h>
      <text:p text:style-name="Text_20_body">- Tout droit arrivée du moyen age , on retrouve ce type de ferme surtout dans des ouvrages historiques ou monumentaux!</text:p>
      <text:p text:style-name="Text_20_body">- Le principe fut repris souvent en plus petites taille au début du 20 éme siècle avec les construction en néoclassique à la mode à cette époque (ex Style “Cabourg”) .</text:p>
      <text:p text:style-name="Text_20_body">- La ferme en berceau est très intéressante à réaliser ,elle fonctionne par reprise des force jusqu' en verticale des murs par des aisseliers s' arque-boutants sur des jambes de forces ,le tout inscrit à la base dans un arc de cercle en voûte (Principe issu de la taille de pierre) .</text:p>
      <text:p text:style-name="Text_20_body">- Par contre elle nécessite beaucoup de bois ,de préférence en chêne ,donnant des pièces en bois de brin déjà cintrées naturellement par la nature .</text:p>
      <text:p text:style-name="Text_20_body">- Les portées moyennes sont de 8 mètres .</text:p>
      <text:p text:style-name="Text_20_body">- Deux conceptions différentes sur l illustration ci dessous !</text:p>
      <text:p text:style-name="Text_20_body"><draw:frame draw:style-name="mediacenter" draw:name="La Ferme en berceau Legend" text:anchor-type="paragraph" draw:z-index="0" svg:width="16.933333333333cm"><draw:text-box><text:p text:style-name="legendcenter"><draw:frame draw:style-name="mediacenter" draw:name="La Ferme en berceau" text:anchor-type="paragraph" draw:z-index="7" svg:width="16.933333333333cm" svg:height="12.7cm"><draw:image xlink:href="Pictures/01e770ddeb97f9088b74114a87d698b7.jpg" xlink:type="simple" xlink:show="embed" xlink:actuate="onLoad"/></draw:frame>La Ferme en berceau</text:p></draw:text-box></draw:frame></text:p>
      <text:h text:style-name="Heading_20_2" text:outline-level="2"><text:bookmark-start text:name="__RefHeading___la_demi_ferme_10"/><text:bookmark-start text:name="la_demi_ferme"/>La Demi ferme<text:bookmark-end text:name="__RefHeading___la_demi_ferme_10"/><text:bookmark-end text:name="la_demi_ferme"/></text:h>
      <text:p text:style-name="Text_20_body">- Comme son nom l indique ce type de ferme ne comporte qu une pente et reçoit qu un seul pan de toiture ,on la retrouve très souvent dans tout types de bâtis ,la plupart du temps hangar , atelier , appentis, auvent ,etc.. </text:p>
      <text:p text:style-name="Text_20_body">- Elles peuvent être de très grande taille (12 mètres et plus construction composites) avec des réseaux secondaires d appuis .</text:p>
      <text:p text:style-name="Text_20_body">- Le principe est un entrait et un arbalétrier , reliés par une grande contrefiche qui fonctionne comme un second arbalétrier sur l entrait , recréant par la même , un travail d extension tirant ,transformant la force de pression en flexion de la toiture ,en pression d aplomb sur les murs .</text:p>
      <text:p text:style-name="Text_20_body"><draw:frame draw:style-name="mediacenter" draw:name="La Demi ferme Legend" text:anchor-type="paragraph" draw:z-index="0" svg:width="16.933333333333cm"><draw:text-box><text:p text:style-name="legendcenter"><draw:frame draw:style-name="mediacenter" draw:name="La Demi ferme" text:anchor-type="paragraph" draw:z-index="8" svg:width="16.933333333333cm" svg:height="12.7cm"><draw:image xlink:href="Pictures/8a70f40e4becb1dff6c706d43dbc3df5.jpg" xlink:type="simple" xlink:show="embed" xlink:actuate="onLoad"/></draw:frame>La Demi ferme</text:p></draw:text-box></draw:frame></text:p>
      <text:p text:style-name="Text_20_body">- <text:span text:style-name="Strong_20_Emphasis">Les schémas ci dessus,ne donnent pas de renseignement en termes de longueurs et sections de bois admissibles, il faut toujours garder à l'esprit que chaque projet de charpente est singulier et par conséquent s'étudie et se calcule !!</text:span></text:p>
      <text:p text:style-name="Horizontal_20_Line"/>
      <text:p text:style-name="Text_20_body"><text:a xlink:type="simple" xlink:href="http://openmediavault.tail3a4b50.ts.net/doku.php?id=etude_de_charpente" text:style-name="Internet_20_link" text:visited-style-name="Visited_20_Internet_20_Link">Notions de base de charpente pour L'Air du Bois</text:a></text:p>
      <text:p text:style-name="Text_20_body"> — <text:span text:style-name="Emphasis"><text:a xlink:type="simple" xlink:href="mailto:jackymichaud3@orange.fr" text:style-name="Internet_20_link" text:visited-style-name="Visited_20_Internet_20_Link">Michaud Jacky</text:a> 2019/03/12 18:50</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7::25:22</meta:creation-date>
    <dc:creator>Generated</dc:creator>
    <dc:date>2026-08-13T17::25:22</dc:date>
    <dc:language>en-US</dc:language>
    <meta:editing-cycles>1</meta:editing-cycles>
    <meta:editing-duration>PT0S</meta:editing-duration>
    <dc:title>dtfc</dc:title>
  </office:meta>
</office:document-meta>
</file>