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b8495609ae2714b11da248e4905a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31.28625cm" svg:height="185.57875cm"><draw:image xlink:href="Pictures/94b8495609ae2714b11da248e4905a0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48:28</meta:creation-date>
    <dc:creator>Generated</dc:creator>
    <dc:date>2026-08-13T16::48:28</dc:date>
    <dc:language>en-US</dc:language>
    <meta:editing-cycles>1</meta:editing-cycles>
    <meta:editing-duration>PT0S</meta:editing-duration>
    <dc:title>encadrement_porte</dc:title>
  </office:meta>
</office:document-meta>
</file>