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5101edd6ad57f182b64aa8ec6d44588.jpg"/>
  <manifest:file-entry manifest:media-type="image/jpeg" manifest:full-path="Pictures/8568103186f3bfb8d98a2441bbe4c045.jpg"/>
  <manifest:file-entry manifest:media-type="image/jpeg" manifest:full-path="Pictures/819d029b8068290be947af3f7ae879b8.jpg"/>
  <manifest:file-entry manifest:media-type="image/jpeg" manifest:full-path="Pictures/53ba55d2dccc3fce8488fe12443216d8.jpg"/>
  <manifest:file-entry manifest:media-type="image/jpeg" manifest:full-path="Pictures/7475ca94e4a01d11ceacda3e553f3c1a.jpg"/>
  <manifest:file-entry manifest:media-type="image/jpeg" manifest:full-path="Pictures/97cc946de3a3d59948c580d0d8c45b65.jpg"/>
  <manifest:file-entry manifest:media-type="image/jpeg" manifest:full-path="Pictures/16982a4d3152c5b5fbddc6e859208f96.jpg"/>
  <manifest:file-entry manifest:media-type="image/jpeg" manifest:full-path="Pictures/26a0544799aa89c626308858d46a92e5.jpg"/>
  <manifest:file-entry manifest:media-type="image/jpeg" manifest:full-path="Pictures/3d22f0492f6e22c50a0dc94b30f020b5.jpg"/>
  <manifest:file-entry manifest:media-type="image/jpeg" manifest:full-path="Pictures/f3c33e1360b59d0fc077fa26db1ab11d.jpg"/>
  <manifest:file-entry manifest:media-type="image/jpeg" manifest:full-path="Pictures/a4b8a899e0b81f58238d5d3abcdad8be.jpg"/>
  <manifest:file-entry manifest:media-type="image/jpeg" manifest:full-path="Pictures/4358de2b16a5e532084b0c204a5fc144.jpg"/>
  <manifest:file-entry manifest:media-type="image/jpeg" manifest:full-path="Pictures/0e657be022aa01116245af8ca4255824.jpg"/>
  <manifest:file-entry manifest:media-type="image/jpeg" manifest:full-path="Pictures/c47e5995f76362ecbf78c783b705491b.jpg"/>
  <manifest:file-entry manifest:media-type="image/jpeg" manifest:full-path="Pictures/ed4654b2573b1c5ddb5fce1801108cab.jpg"/>
  <manifest:file-entry manifest:media-type="image/jpeg" manifest:full-path="Pictures/627c60f9f36a721d76e1695dece731f0.jpg"/>
  <manifest:file-entry manifest:media-type="image/jpeg" manifest:full-path="Pictures/63ce0efd16d63bfc994f9b201f818913.jpg"/>
  <manifest:file-entry manifest:media-type="image/jpeg" manifest:full-path="Pictures/050dae29be309ba68c877b1255d92d25.jpg"/>
  <manifest:file-entry manifest:media-type="image/jpeg" manifest:full-path="Pictures/9e226169265b5bae50a3711392e98685.jpg"/>
  <manifest:file-entry manifest:media-type="image/jpeg" manifest:full-path="Pictures/9b32c68c66e301ae911a48bee449bcf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uit_a_pierre_vue"/><text:bookmark-start text:name="__RefHeading___pas-a-pasrealiser_un_enduit_a_pierre_vue_1"/><text:bookmark-start text:name="pas-a-pasrealiser_un_enduit_a_pierre_vue"/>Pas-à-pas : réaliser un enduit à pierre vue<text:bookmark-end text:name="__RefHeading___pas-a-pasrealiser_un_enduit_a_pierre_vue_1"/><text:bookmark-end text:name="pas-a-pasrealiser_un_enduit_a_pierre_vue"/></text:h>
      <text:p text:style-name="Text_20_body">- Le charme des vieilles pierres, entre romantisme et respect de la tradition.</text:p>
      <text:p text:style-name="Text_20_body"><draw:frame draw:style-name="mediacenter" draw:name="0" text:anchor-type="paragraph" draw:z-index="0" svg:width="17.4625cm" style:rel-width="100%" svg:height="10.107083333333cm" style:rel-height="scale"><draw:image xlink:href="Pictures/b5101edd6ad57f182b64aa8ec6d44588.jpg" xlink:type="simple" xlink:show="embed" xlink:actuate="onLoad"/></draw:frame></text:p>
      <text:p text:style-name="Text_20_body">- <text:span text:style-name="Strong_20_Emphasis">L’un des charmes du bâti ancien tient assurément à la présence de pierres – ou autres matériaux naturels –, dans la construction. Lorsque l’on regarde un mur en pierres, on est facilement absorbé par mille impressions : concernant le temps, les efforts et le savoir-faire des bâtisseurs de l’époque pour avoir réussi à élever des murs toujours en place plusieurs centaines d’années après, l’authenticité des matériaux qui semblent tout droit sortis de l’environnement proche – ce qu’ils sont –, l’aspect sain de la pierre, sa capacité à voir défiler les années sans prendre une ride, au contraire presque…</text:span></text:p>
      <text:p text:style-name="Text_20_body">- Bref, la contemplation d’un beau mur en pierres, habillement dressé, porte en elle de quoi faire fondre les cœurs les plus durs. Le pas-à-pas que nous vous proposons aujourd’hui est presque à prendre comme un hommage à ces constructions que nous sommes quasi incapables d’égaler aujourd’hui. A défaut, la proposition est au moins à respecter celles qui sont encore en place, en venant autant que possible les « retoucher » dans le respect des savoir-faire traditionnels dont elles sont issues. Dans ce pas-à-pas, il sera ainsi tout autant question de « l’esprit » du bâti ancien que de gestes techniques. Laissez-vous porter, et si cet article n’a pour seul effet sur vous que de vous sensibiliser à la beauté ces murs anciens, et à leur vulnérabilité si on les travaille de façon non traditionnelle, ce sera déjà beaucoup !</text:p>
      <text:p text:style-name="Text_20_body">- Difficulté : moyen</text:p>
      <text:p text:style-name="Text_20_body">- Coût : moins d'un euro par kilo d'enduit</text:p>
      <text:p text:style-name="Text_20_body">- Outillage nécessaire :</text:p>
      <text:list text:style-name="List_20_1" text:continue-numbering="false">
        <text:list-item>
          <text:p text:style-name="List_20_1_Content_First"> - Du sable, du grès</text:p>
        </text:list-item>
        <text:list-item>
          <text:p text:style-name="List_20_1_Content"> - De la chaux</text:p>
        </text:list-item>
        <text:list-item>
          <text:p text:style-name="List_20_1_Content"> - Une bétonnière</text:p>
        </text:list-item>
        <text:list-item>
          <text:p text:style-name="List_20_1_Content"> - Une auge</text:p>
        </text:list-item>
        <text:list-item>
          <text:p text:style-name="List_20_1_Content"> - Des truelles en acier inoxydable</text:p>
        </text:list-item>
        <text:list-item>
          <text:p text:style-name="List_20_1_Content"> - Un piolet</text:p>
        </text:list-item>
        <text:list-item>
          <text:p text:style-name="List_20_1_Content"> - Un pulvérisateur</text:p>
        </text:list-item>
        <text:list-item>
          <text:p text:style-name="List_20_1_Content"> - Un sceau de maçon</text:p>
        </text:list-item>
        <text:list-item>
          <text:p text:style-name="List_20_1_Content"> - Des brosses (à chiendent et métallique)</text:p>
        </text:list-item>
        <text:list-item>
          <text:p text:style-name="List_20_1_Content"> - Une balayette</text:p>
        </text:list-item>
        <text:list-item>
          <text:p text:style-name="List_20_1_Content_Last"> - Du matériel de protection (lunettes et gants)</text:p>
        </text:list-item>
      </text:list>
      <text:p text:style-name="Horizontal_20_Line"/>
      <text:h text:style-name="Heading_20_2" text:outline-level="2"><text:bookmark-start text:name="__RefHeading___etape_1_-_piqueter_le_mur_2"/><text:bookmark-start text:name="etape_1_-_piqueter_le_mur"/>Étape 1 - Piqueter le mur<text:bookmark-end text:name="__RefHeading___etape_1_-_piqueter_le_mur_2"/><text:bookmark-end text:name="etape_1_-_piqueter_le_mur"/></text:h>
      <text:p text:style-name="Text_20_body"><draw:frame draw:style-name="mediacenter" draw:name="1" text:anchor-type="paragraph" draw:z-index="1" svg:width="23.97125cm" style:rel-width="100%" svg:height="15.875cm" style:rel-height="scale"><draw:image xlink:href="Pictures/8568103186f3bfb8d98a2441bbe4c045.jpg" xlink:type="simple" xlink:show="embed" xlink:actuate="onLoad"/></draw:frame></text:p>
      <text:p text:style-name="Text_20_body">- Le piquetage du mur est un des travaux préparatoires à la réalisation de l’enduit. Il s’impose dans quelques cas de figure :</text:p>
      <text:p text:style-name="Text_20_body">- - Lorsque l’enduit précédent s’effrite, n’a plus de tenue au mur. Dans ce cas, on utilisera un piolet pour dégarnir les joints jusqu’à retrouver une base saine et relativement solide. Attention, dans tous les cas n’allez pas piqueter au-delà de 2 à 3 centimètres en retrait de la face des pierres, même si l’enduit vous semble friable. C’est tout à fait normal pour un enduit ancien. En restant à 2/3 centimètres en retrait de la face des pierres, votre nouvel enduit viendra faire prise avec l’ancien et disposera d’une accroche amplement suffisante.</text:p>
      <text:p text:style-name="Text_20_body">- - Lorsque tout ou une partie de l’enduit dépasse de la face des pierres. Dans notre exemple, nous avons affaire à un mur simplement maçonné, qui n’a jamais été enduit. Toutefois, le mortier est en surépaisseur par endroits. Ce sont ces excédents que nous allons piqueter de façon à ce qu’ils n’affleurent pas au niveau de l’enduit final, avec le risque de créer des irrégularités (par la couleur, la granulométrie…). Après le piquetage, époussetez le mur à la balayette pour enlever les résidus.</text:p>
      <text:p text:style-name="Horizontal_20_Line"/>
      <text:h text:style-name="Heading_20_2" text:outline-level="2"><text:bookmark-start text:name="__RefHeading___etape_2_-_proteger_les_pierres_facultatif_3"/><text:bookmark-start text:name="etape_2_-_proteger_les_pierres_facultatif"/>Etape 2 - Protéger les pierres (facultatif)<text:bookmark-end text:name="__RefHeading___etape_2_-_proteger_les_pierres_facultatif_3"/><text:bookmark-end text:name="etape_2_-_proteger_les_pierres_facultatif"/></text:h>
      <text:p text:style-name="Text_20_body"><draw:frame draw:style-name="mediacenter" draw:name="2" text:anchor-type="paragraph" draw:z-index="2" svg:width="23.97125cm" style:rel-width="100%" svg:height="15.875cm" style:rel-height="scale"><draw:image xlink:href="Pictures/819d029b8068290be947af3f7ae879b8.jpg" xlink:type="simple" xlink:show="embed" xlink:actuate="onLoad"/></draw:frame></text:p>
      <text:p text:style-name="Text_20_body">- Comme pour toute activité salissante, il est plus simple de prévenir que de guérir ! Selon la nature des pierres, la chaux peut entacher leur surface . Ce n’est pas totalement inesthétique, mais c’est plus agréable tout de même lorsque les pierres restent intactes et peuvent afficher fièrement leurs couleurs d’origine ! Pour les protéger, vous pouvez les badigeonner de lait au moyen d’un pinceau large. Cette méthode est légèrement contraignante, car il faut l’appliquer régulièrement, plusieurs fois en attendant le séchage complet entre chaque application, mais donne de très bons résultats. Si le mal est fait, après séchage du mur, frottez les pierres avec un chiffon imbibé de vinaigre d’alcool. Toutefois, si vous êtes expérimenté, vous pouvez vous lancer en sautant cette étape !</text:p>
      <text:p text:style-name="Horizontal_20_Line"/>
      <text:h text:style-name="Heading_20_2" text:outline-level="2"><text:bookmark-start text:name="__RefHeading___etape_3_-_arroser_le_mur_4"/><text:bookmark-start text:name="etape_3_-_arroser_le_mur"/>Étape 3 - Arroser le mur<text:bookmark-end text:name="__RefHeading___etape_3_-_arroser_le_mur_4"/><text:bookmark-end text:name="etape_3_-_arroser_le_mur"/></text:h>
      <text:p text:style-name="Text_20_body"><draw:frame draw:style-name="mediacenter" draw:name="3" text:anchor-type="paragraph" draw:z-index="3" svg:width="23.97125cm" style:rel-width="100%" svg:height="15.875cm" style:rel-height="scale"><draw:image xlink:href="Pictures/53ba55d2dccc3fce8488fe12443216d8.jpg" xlink:type="simple" xlink:show="embed" xlink:actuate="onLoad"/></draw:frame></text:p>
      <text:p text:style-name="Text_20_body">- L’humidification du mur est l’autre travail préparatoire indispensable à la réalisation d’un enduit. Dès le début de l’application et jusqu’à la prise totale plusieurs jours ou semaines plus tard, le mur va en effet “boire” l’eau de l’enduit frais qu’on lui applique. Si ce phénomène est trop important ou trop brusque, l’enduit neuf sera difficile à travailler au moment de l’application et faïencera au séchage. D’une façon générale, il sera inesthétique et peu durable. Pour l’arrosage, deux options qui seront fonction du niveau de salissure que permet l’environnement du mur : le jet d’eau ou bien le pulvérisateur. Un premier arrosage se fait idéalement dès la veille, un second avant le début de l’application de l’enduit. Par temps sec et chaud, il peut être utile d’humidifier à intervalles réguliers le mur, pour éviter une prise trop rapide.</text:p>
      <text:p text:style-name="Horizontal_20_Line"/>
      <text:h text:style-name="Heading_20_2" text:outline-level="2"><text:bookmark-start text:name="__RefHeading___etape_4_-_preparer_l_enduit_5"/><text:bookmark-start text:name="etape_4_-_preparer_l_enduit"/>Étape 4 - Préparer l’enduit<text:bookmark-end text:name="__RefHeading___etape_4_-_preparer_l_enduit_5"/><text:bookmark-end text:name="etape_4_-_preparer_l_enduit"/></text:h>
      <text:p text:style-name="Text_20_body"><draw:frame draw:style-name="mediacenter" draw:name="4" text:anchor-type="paragraph" draw:z-index="4" svg:width="23.97125cm" style:rel-width="100%" svg:height="15.875cm" style:rel-height="scale"><draw:image xlink:href="Pictures/7475ca94e4a01d11ceacda3e553f3c1a.jpg" xlink:type="simple" xlink:show="embed" xlink:actuate="onLoad"/></draw:frame></text:p>
      <text:p text:style-name="Text_20_body">- Là, même s’il existe des règles générales, dans la pratique, une certaine latitude dans la composition du mélange est possible, en fonction de l’effet recherché, du support, de la variété des sables disponibles… Tenons-nous-en aux grandes lignes de ce “pas-à-pas” en conseillant un mélange respectant les proportions suivantes :</text:p>
      <text:p text:style-name="Text_20_body">- - 5 volumes de sable 0/4</text:p>
      <text:p text:style-name="Text_20_body">- - 2,5 volumes de chaux aérienne de type CL90</text:p>
      <text:p text:style-name="Text_20_body">- - Eau</text:p>
      <text:p text:style-name="Text_20_body"><draw:frame draw:style-name="mediacenter" draw:name="5" text:anchor-type="paragraph" draw:z-index="5" svg:width="23.97125cm" style:rel-width="100%" svg:height="15.875cm" style:rel-height="scale"><draw:image xlink:href="Pictures/97cc946de3a3d59948c580d0d8c45b65.jpg" xlink:type="simple" xlink:show="embed" xlink:actuate="onLoad"/></draw:frame></text:p>
      <text:p text:style-name="Text_20_body">- Dans notre exemple nous utilisons une recette un peu différente pour notre enduit intérieur.</text:p>
      <text:p text:style-name="Text_20_body">- - 1 volume de sable de carrière</text:p>
      <text:p text:style-name="Text_20_body">- - 3 volumes de grès rouge local</text:p>
      <text:p text:style-name="Text_20_body">- - 2 volumes de chaux CL90</text:p>
      <text:p text:style-name="Text_20_body">- - 0,4 volume de terre minérale locale</text:p>
      <text:p text:style-name="Text_20_body">- Ce qui permet à notre nouvel enduit de ressembler comme un frère à l’ancien.</text:p>
      <text:p text:style-name="Text_20_body">- Le mélange se prépare dans une bétonnière en ajoutant les ingrédients à l’arrêt (essayez de coincer la chaux entre 2 sceaux de sable pour éviter de faire un nuage désagréable à respirer). Ajoutez l’eau progressivement pour mieux la doser. L’enduit prêt à appliquer doit avoir une consistance à la fois épaisse et souple : si vous en prélevez sur le nez de votre truelle, il ne doit pas couler. Dans le cas de petites quantités, l’enduit peut être gâché à la main dans une auge. Un apport trop important d’eau favorisera le faïençage au séchage, à l’inverse un apport insuffisant favorisera le farinage de votre enduit.</text:p>
      <text:p text:style-name="Horizontal_20_Line"/>
      <text:h text:style-name="Heading_20_2" text:outline-level="2"><text:bookmark-start text:name="__RefHeading___etape_5_-_appliquer_l_enduit_6"/><text:bookmark-start text:name="etape_5_-_appliquer_l_enduit"/>Etape 5 - Appliquer l’enduit<text:bookmark-end text:name="__RefHeading___etape_5_-_appliquer_l_enduit_6"/><text:bookmark-end text:name="etape_5_-_appliquer_l_enduit"/></text:h>
      <text:p text:style-name="Text_20_body"><draw:frame draw:style-name="mediacenter" draw:name="6" text:anchor-type="paragraph" draw:z-index="6" svg:width="23.97125cm" style:rel-width="100%" svg:height="15.875cm" style:rel-height="scale"><draw:image xlink:href="Pictures/16982a4d3152c5b5fbddc6e859208f96.jpg" xlink:type="simple" xlink:show="embed" xlink:actuate="onLoad"/></draw:frame></text:p>
      <text:p text:style-name="Text_20_body">- En premier lieu, il convient de déterminer un parti-pris… et de s’y tenir ! La question qui s’impose à vous est celle du traitement des pierres destinées à rester visibles, les autres étant recouvertes par l’enduit. Le choix se fait en prenant en compte deux facteurs :</text:p>
      <text:list text:style-name="List_20_1" text:continue-numbering="false">
        <text:list-item>
          <text:p text:style-name="List_20_1_Content_First"> - L’esthétique des pierres : sont-elles petites, irrégulières… ou au contraire assez grandes et au moins en partie taillées ?</text:p>
        </text:list-item>
        <text:list-item>
          <text:p text:style-name="List_20_1_Content_Last"> - La planéité du mur, et celle des faces des pierres.</text:p>
        </text:list-item>
      </text:list>
      <text:p text:style-name="Text_20_body"><draw:frame draw:style-name="mediacenter" draw:name="7" text:anchor-type="paragraph" draw:z-index="7" svg:width="23.97125cm" style:rel-width="100%" svg:height="15.875cm" style:rel-height="scale"><draw:image xlink:href="Pictures/26a0544799aa89c626308858d46a92e5.jpg" xlink:type="simple" xlink:show="embed" xlink:actuate="onLoad"/></draw:frame></text:p>
      <text:p text:style-name="Text_20_body">- Celui-ci, nous allons le recouvrir.</text:p>
      <text:p text:style-name="Text_20_body"><draw:frame draw:style-name="mediacenter" draw:name="8" text:anchor-type="paragraph" draw:z-index="8" svg:width="23.97125cm" style:rel-width="100%" svg:height="15.875cm" style:rel-height="scale"><draw:image xlink:href="Pictures/3d22f0492f6e22c50a0dc94b30f020b5.jpg" xlink:type="simple" xlink:show="embed" xlink:actuate="onLoad"/></draw:frame></text:p>
      <text:p text:style-name="Text_20_body">- Celui-là, et bien nous décidons de laisser les pierres plus ou moins apparentes</text:p>
      <text:p text:style-name="Text_20_body">- Expliquons-nous. Un enduit “à pierre vue” n’est en rien une technique traditionnelle. Si l’on regarde attentivement un bâtiment ancien dont la façade n’a pas été restaurée, il est facile de remarquer que les pierres n’apparaissent que lorsque l’enduit commence à se déliter au fil des attaques du temps (pluie, changements de température…). Et si l’on regarde de plus près, on remarque que seules certaines pierres se dégagent de l’enduit – les plus grosses et celles dont les faces sont droites, qui offrent moins de prise à l’enduit ?, et que les joints entre elles ne sont pas creux. En fait, il faut vraiment s’imaginer le mur à son origine, avec les pierres totalement recouvertes d’enduit, puis l’imaginer des années après avoir reçu jour après jour les “caresses” de la pluie, du soleil… Ce que l’on constate alors, c’est la subtilité avec laquelle cette érosion s’est faite. Autant que possible, un nouvel enduit qui se veut respectueux des techniques traditionnelles cherchera à recouvrir les pierres pour ne garder apparentes que les faces des plus belles et/ou des plus saillantes (on fait “comme si” le nouvel enduit que l’on applique avait déjà bénéficié de la patine des années). Il faut savoir en effet que l’enduit – qui s’applique traditionnellement en plusieurs couches ? constitue une couche de protection pour le bâtiment. Nos anciens ne se gargarisaient pas comme nous le faisons devant la pierre apparente. La plupart des bâtis étaient en pierre alors, et il s’agissait avant tout pour eux d’assurer leur longévité en les recouvrant d’une couche protectrice.</text:p>
      <text:p text:style-name="Text_20_body">- Une fois ces explications reçues, on regarde notre mur en tenant compte des deux facteurs décrits plus haut. Si les pierres sont petites et irrégulières – ce qui est globalement le cas de notre mur ?, on les recouvre largement pour ne laisser apparaître que les plus notables. Dans le même souci d’être respectueux des techniques anciennes, on ne cherchera pas à marquer les joints entre les pierres (joints creux) et on veillera à la planéité d’ensemble du mur. Bien sûr, certains seront tentés de dire que tout cela n’est qu’une affaire de goût. Peut-être… mais pas que ! C’est aussi une affaire de connaissance et de respect du bâti ancien, sachant qu’une fois que l’œil est averti… le goût est à son tour en mesure d’évoluer ! Clarifions encore un point : si un enduit à pierres vues aux joints très creusés peut être jugé “joli”, s’il est appliqué en extérieur, il sera beaucoup moins durable et protecteur qu’un enduit couvrant. A l’époque des économies d’énergie, c’est aussi un facteur à prendre en compte !</text:p>
      <text:p text:style-name="Text_20_body"><draw:frame draw:style-name="mediacenter" draw:name="9" text:anchor-type="paragraph" draw:z-index="9" svg:width="23.97125cm" style:rel-width="100%" svg:height="15.875cm" style:rel-height="scale"><draw:image xlink:href="Pictures/f3c33e1360b59d0fc077fa26db1ab11d.jpg" xlink:type="simple" xlink:show="embed" xlink:actuate="onLoad"/></draw:frame></text:p>
      <text:p text:style-name="Text_20_body">- On résume ? L’enduit devra être appliqué dans le plan du mur, en ne gardant apparentes que les pierres les plus notables. L’enduit sera projeté – si vous maîtrisez le geste ?, ou appliqué directement avec le dos de la spatule. Il n’y a pas vraiment de règle pour ce qui est de commencer l’application. Le plus simple est peut-être toutefois de commencer par le bas, de façon à ce qu'en progressant vers le haut, l’humidité de l’enduit que l’on s’applique migre vers la partie basse avec pour effet de ralentir le séchage (ce qui est préférable).</text:p>
      <text:p text:style-name="Text_20_body"><draw:frame draw:style-name="mediacenter" draw:name="10" text:anchor-type="paragraph" draw:z-index="10" svg:width="23.97125cm" style:rel-width="100%" svg:height="15.875cm" style:rel-height="scale"><draw:image xlink:href="Pictures/a4b8a899e0b81f58238d5d3abcdad8be.jpg" xlink:type="simple" xlink:show="embed" xlink:actuate="onLoad"/></draw:frame></text:p>
      <text:p text:style-name="Text_20_body">- Grattez avec le bord de la truelle en venant racler le bord des pierres pour retirer tout excédant.</text:p>
      <text:p text:style-name="Horizontal_20_Line"/>
      <text:h text:style-name="Heading_20_2" text:outline-level="2"><text:bookmark-start text:name="__RefHeading___etape_6_-_serrer_l_enduit_7"/><text:bookmark-start text:name="etape_6_-_serrer_l_enduit"/>Étape 6 - Serrer l’enduit<text:bookmark-end text:name="__RefHeading___etape_6_-_serrer_l_enduit_7"/><text:bookmark-end text:name="etape_6_-_serrer_l_enduit"/></text:h>
      <text:p text:style-name="Text_20_body"><draw:frame draw:style-name="mediacenter" draw:name="11" text:anchor-type="paragraph" draw:z-index="11" svg:width="23.97125cm" style:rel-width="100%" svg:height="15.875cm" style:rel-height="scale"><draw:image xlink:href="Pictures/4358de2b16a5e532084b0c204a5fc144.jpg" xlink:type="simple" xlink:show="embed" xlink:actuate="onLoad"/></draw:frame></text:p>
      <text:p text:style-name="Text_20_body">- A mesure de l’application et du séchage, on surveille l’apparition de microfissures que l’on vient “serrer” le cas échéant de façon à renforcer l’adhérence de l’enduit. Pour cela, le plus simple est d’utiliser la pointe de la truelle, mais d’autres outils – spatule, taloche… – , peuvent également faire l’affaire. Ces microfissures peuvent être dues à un temps de séchage trop rapide, à un mélange trop gras, à une couche d’enduit trop épaisse… Elles sont normalement superficielles. Toutefois, autant les traquer pour recréer la cohésion de l’enduit et le rendre plus esthétique.</text:p>
      <text:p text:style-name="Horizontal_20_Line"/>
      <text:h text:style-name="Heading_20_2" text:outline-level="2"><text:bookmark-start text:name="__RefHeading___etape_7_-_brosser_l_enduit_8"/><text:bookmark-start text:name="etape_7_-_brosser_l_enduit"/>Etape 7 - Brosser l’enduit<text:bookmark-end text:name="__RefHeading___etape_7_-_brosser_l_enduit_8"/><text:bookmark-end text:name="etape_7_-_brosser_l_enduit"/></text:h>
      <text:p text:style-name="Text_20_body"><draw:frame draw:style-name="mediacenter" draw:name="12" text:anchor-type="paragraph" draw:z-index="12" svg:width="23.97125cm" style:rel-width="100%" svg:height="15.875cm" style:rel-height="scale"><draw:image xlink:href="Pictures/0e657be022aa01116245af8ca4255824.jpg" xlink:type="simple" xlink:show="embed" xlink:actuate="onLoad"/></draw:frame></text:p>
      <text:p text:style-name="Text_20_body">- Cette étape est celle qui révèle la beauté du travail effectué au fil des heures précédentes. Au moyen d’une brosse à chiendent ou métallique, on vient retirer l’enduit excédentaire présent sur les faces des pierres ou par rapport au plan du mur. Le choix du type de brosse se fait en fonction de la dureté de l’enduit, c’est-à-dire selon qu’il a déjà largement fait sa prise ou non. Le mieux est de tester.</text:p>
      <text:p text:style-name="Text_20_body"><draw:frame draw:style-name="mediacenter" draw:name="13" text:anchor-type="paragraph" draw:z-index="13" svg:width="23.97125cm" style:rel-width="100%" svg:height="15.875cm" style:rel-height="scale"><draw:image xlink:href="Pictures/c47e5995f76362ecbf78c783b705491b.jpg" xlink:type="simple" xlink:show="embed" xlink:actuate="onLoad"/></draw:frame></text:p>
      <text:p text:style-name="Text_20_body"><draw:frame draw:style-name="mediacenter" draw:name="14" text:anchor-type="paragraph" draw:z-index="14" svg:width="23.97125cm" style:rel-width="100%" svg:height="15.875cm" style:rel-height="scale"><draw:image xlink:href="Pictures/ed4654b2573b1c5ddb5fce1801108cab.jpg" xlink:type="simple" xlink:show="embed" xlink:actuate="onLoad"/></draw:frame></text:p>
      <text:p text:style-name="Text_20_body"><draw:frame draw:style-name="mediacenter" draw:name="15" text:anchor-type="paragraph" draw:z-index="15" svg:width="23.97125cm" style:rel-width="100%" svg:height="15.875cm" style:rel-height="scale"><draw:image xlink:href="Pictures/627c60f9f36a721d76e1695dece731f0.jpg" xlink:type="simple" xlink:show="embed" xlink:actuate="onLoad"/></draw:frame></text:p>
      <text:p text:style-name="Text_20_body">- Si lorsque vous cherchez à appliquer la brosse à chiendent, l’enduit se colle entre les poils, alors c’est trop tôt. Au juste moment pour l’intervention, travaillez à nouveau dans le respect du plan du mur, en effectuant des gestes doux et variés. Mieux vaut passer plusieurs fois sur une partie du mur, en le brossant dans un sens puis dans un autre, que de gratter violemment en juste quelques passes.</text:p>
      <text:p text:style-name="Horizontal_20_Line"/>
      <text:h text:style-name="Heading_20_2" text:outline-level="2"><text:bookmark-start text:name="__RefHeading___etape_8_-_epousseter_l_enduit_9"/><text:bookmark-start text:name="etape_8_-_epousseter_l_enduit"/>Étape 8 - Épousseter l’enduit<text:bookmark-end text:name="__RefHeading___etape_8_-_epousseter_l_enduit_9"/><text:bookmark-end text:name="etape_8_-_epousseter_l_enduit"/></text:h>
      <text:p text:style-name="Text_20_body"><draw:frame draw:style-name="mediacenter" draw:name="16" text:anchor-type="paragraph" draw:z-index="16" svg:width="23.97125cm" style:rel-width="100%" svg:height="15.875cm" style:rel-height="scale"><draw:image xlink:href="Pictures/63ce0efd16d63bfc994f9b201f818913.jpg" xlink:type="simple" xlink:show="embed" xlink:actuate="onLoad"/></draw:frame></text:p>
      <text:p text:style-name="Text_20_body">- Cette dernière retouche peut se faire d’un à quelques jours après l’application de l’enduit, au moyen d’une balayette souple. On cherche alors à finir de fermer l’enduit et à faire tomber les grains de sable superficiels. Passé cette étape, si l’enduit a été correctement réalisé, il vieillira sans apporter plus de poussière ou de dépôt qu’un mur doté d’un revêtement classique.</text:p>
      <text:p text:style-name="Text_20_body"><draw:frame draw:style-name="mediacenter" draw:name="17" text:anchor-type="paragraph" draw:z-index="17" svg:width="25.4cm" style:rel-width="100%" svg:height="8.41375cm" style:rel-height="scale"><draw:image xlink:href="Pictures/050dae29be309ba68c877b1255d92d25.jpg" xlink:type="simple" xlink:show="embed" xlink:actuate="onLoad"/></draw:frame></text:p>
      <text:p text:style-name="Text_20_body">- Ici, nous avons recouvert le mur, ne laissant apparaître que les grosses pierres, ce qui se rapproche le plus d’un enduit ancien.</text:p>
      <text:p text:style-name="Text_20_body"><draw:frame draw:style-name="mediacenter" draw:name="18" text:anchor-type="paragraph" draw:z-index="18" svg:width="25.4cm" style:rel-width="100%" svg:height="7.540625cm" style:rel-height="scale"><draw:image xlink:href="Pictures/9e226169265b5bae50a3711392e98685.jpg" xlink:type="simple" xlink:show="embed" xlink:actuate="onLoad"/></draw:frame></text:p>
      <text:p text:style-name="Text_20_body">- Une autre forme de rendu, moins couvert et plus économe, pour conserver les pierres apparentes.</text:p>
      <text:p text:style-name="Text_20_body"><draw:frame draw:style-name="mediacenter" draw:name="19" text:anchor-type="paragraph" draw:z-index="19" svg:width="25.4cm" style:rel-width="100%" svg:height="8.41375cm" style:rel-height="scale"><draw:image xlink:href="Pictures/9b32c68c66e301ae911a48bee449bcf3.jpg" xlink:type="simple" xlink:show="embed" xlink:actuate="onLoad"/></draw:frame></text:p>
      <text:p text:style-name="Text_20_body">- Les pierres affleurent le mur, laissant à penser que la patine du temps a fait son office.</text:p>
      <text:p text:style-name="Horizontal_20_Line"/>
      <text:p text:style-name="Text_20_body"><text:a xlink:type="simple" xlink:href="http://openmediavault.tail3a4b50.ts.net/doku.php?id=start" text:style-name="Internet_20_link" text:visited-style-name="Visited_20_Internet_20_Link">Start</text:a></text:p>
      <text:p text:style-name="Text_20_body"> — <text:span text:style-name="Emphasis"><text:a xlink:type="simple" xlink:href="mailto:jackymichaud3@orange.fr" text:style-name="Internet_20_link" text:visited-style-name="Visited_20_Internet_20_Link">Michaud Jacky</text:a> 2019/04/08 14:5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18</meta:creation-date>
    <dc:creator>Generated</dc:creator>
    <dc:date>2026-08-13T16::33:18</dc:date>
    <dc:language>en-US</dc:language>
    <meta:editing-cycles>1</meta:editing-cycles>
    <meta:editing-duration>PT0S</meta:editing-duration>
    <dc:title>enduit_a_pierre_vue</dc:title>
  </office:meta>
</office:document-meta>
</file>