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8080da6a453db8baf375ee24c6cab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ude_de_charpente"/><text:bookmark-start text:name="__RefHeading___notions_de_base_de_charpente_pour_l_air_du_bois_1"/><text:bookmark-start text:name="notions_de_base_de_charpente_pour_l_air_du_bois"/>Notions de base de charpente pour L'Air du Bois<text:bookmark-end text:name="__RefHeading___notions_de_base_de_charpente_pour_l_air_du_bois_1"/><text:bookmark-end text:name="notions_de_base_de_charpente_pour_l_air_du_bois"/></text:h>
      <text:p text:style-name="Text_20_body">par sylvain lefrancomtois  </text:p>
      <text:p text:style-name="Text_20_body"><draw:frame draw:style-name="mediacenter" draw:name="0" text:anchor-type="paragraph" draw:z-index="0" svg:width="11.90625cm" svg:height="7.9375cm"><draw:image xlink:href="Pictures/a8080da6a453db8baf375ee24c6cab1d.jpg" xlink:type="simple" xlink:show="embed" xlink:actuate="onLoad"/></draw:frame></text:p>
      <text:h text:style-name="Heading_20_2" text:outline-level="2"><text:bookmark-start text:name="__RefHeading___magnifique_charpente_xiv_siecle_de_la_grange_de_t_2"/><text:bookmark-start text:name="magnifique_charpente_xiv_siecle_de_la_grange_de_t"/>Magnifique charpente XIV siècle de La grange de "T...<text:bookmark-end text:name="__RefHeading___magnifique_charpente_xiv_siecle_de_la_grange_de_t_2"/><text:bookmark-end text:name="magnifique_charpente_xiv_siecle_de_la_grange_de_t"/></text:h>
      <text:p text:style-name="Text_20_body">- Beaucoup de “boiseux” non professionnels se lancent dans l'aventure de faire à titre personnel des travaux de charpente (auvent, car-port, habitation, garage , atelier,etc.) </text:p>
      <text:p text:style-name="Text_20_body">- Certains sont très studieux et se renseignent sérieusement pour œuvrer correctement !</text:p>
      <text:p text:style-name="Text_20_body">- En revanche, d'autres se lancent dans des travaux très aléatoires, qui peuvent nuire gravement aux bâtis et aux personnes par fautes/mal-façons! </text:p>
      <text:p text:style-name="Text_20_body">- J'ai, ces derniers temps, visualisé plusieurs vidéos sur le net traitant de ce sujet, pour certaines très professionnelles et belles à regarder :(ex mathieudavid , Maillien Michael); par contre, avec d'autres vidéos ou tutoriels, on ne sait pas s'il faut pleurer ou rire!</text:p>
      <text:p text:style-name="Text_20_body">- Je trouve cela personnellement inconscient, voire même dangereux, de se servir de soit disant tutos véhiculant des aberrations, et de plus découvrir que certaines d'entre-elles ont des dizaines de milliers de vues avec des commentaires admiratifs …pendant que de très bonnes vidéos de savoir-faire ont seulement 2000 vues.</text:p>
      <text:p text:style-name="Text_20_body">- Je ne suis que menuisier à la base. Mais avec 10 ans d'expérience en charpente dans l'ombre d'un Maître aujourd’hui disparu, ce n'est que lui faire honneur que de transmettre à mon tour les bases de l'art du charpentier, pour servir la collectivité, et aiguiller les personnes qui désireraient œuvrer des gros bois .</text:p>
      <text:p text:style-name="Text_20_body">- Évidemment, ce pas à pas ne sera pas un traité, mais une vulgarisation des bases du métier pour des travaux courants, et une invitation aux personnes qui ont ce genre de projets à trouver des références et des liens pour leurs études d'ouvrages sur l' Air du Bois. </text:p>
      <text:p text:style-name="Text_20_body">- Tout charpentier professionnel ici présent peut évidemment éventuellement me corriger ou commenter !</text:p>
      <text:p text:style-name="Text_20_body">- <text:span text:style-name="underline">Liste des articles :</text:span></text:p>
      <text:p text:style-name="Text_20_body"> - A <text:a xlink:type="simple" xlink:href="http://openmediavault.tail3a4b50.ts.net/doku.php?id=pppnbc" text:style-name="Internet_20_link" text:visited-style-name="Visited_20_Internet_20_Link"> Présentation du pas à pas notions et bases de la charpente.</text:a></text:p>
      <text:p text:style-name="Text_20_body"> - B <text:a xlink:type="simple" xlink:href="http://openmediavault.tail3a4b50.ts.net/doku.php?id=npmgbac" text:style-name="Internet_20_link" text:visited-style-name="Visited_20_Internet_20_Link"> Notions physiques , mécaniques et géométriques de bases appliquées en charpente.</text:a></text:p>
      <text:p text:style-name="Text_20_body"> - C <text:a xlink:type="simple" xlink:href="http://openmediavault.tail3a4b50.ts.net/doku.php?id=pgtcc" text:style-name="Internet_20_link" text:visited-style-name="Visited_20_Internet_20_Link">Physionomie générale et termes courants de charpente.</text:a></text:p>
      <text:p text:style-name="Text_20_body"> - D <text:a xlink:type="simple" xlink:href="http://openmediavault.tail3a4b50.ts.net/doku.php?id=dtfc" text:style-name="Internet_20_link" text:visited-style-name="Visited_20_Internet_20_Link">Différents types de fermes en charpente.</text:a></text:p>
      <text:p text:style-name="Text_20_body"> - E <text:a xlink:type="simple" xlink:href="http://openmediavault.tail3a4b50.ts.net/doku.php?id=ldac" text:style-name="Internet_20_link" text:visited-style-name="Visited_20_Internet_20_Link">Les différents assemblages de charpente.</text:a></text:p>
      <text:p text:style-name="Text_20_body"> - F <text:a xlink:type="simple" xlink:href="http://openmediavault.tail3a4b50.ts.net/doku.php?id=apcp1" text:style-name="Internet_20_link" text:visited-style-name="Visited_20_Internet_20_Link">Analyse des pièces de charpente partie 1- propriétés physiques générales et les poteaux.</text:a></text:p>
      <text:p text:style-name="Text_20_body"> - G <text:a xlink:type="simple" xlink:href="http://openmediavault.tail3a4b50.ts.net/doku.php?id=apcp2" text:style-name="Internet_20_link" text:visited-style-name="Visited_20_Internet_20_Link">Analyse des pièces de charpente partie 2- Les entraits.</text:a></text:p>
      <text:p text:style-name="Text_20_body"> - H <text:a xlink:type="simple" xlink:href="http://openmediavault.tail3a4b50.ts.net/doku.php?id=apcp3" text:style-name="Internet_20_link" text:visited-style-name="Visited_20_Internet_20_Link">Analyse des pièces de charpente partie 3- Les arbalétriers et les poinçons.</text:a></text:p>
      <text:p text:style-name="Text_20_body"> - I <text:a xlink:type="simple" xlink:href="http://openmediavault.tail3a4b50.ts.net/doku.php?id=apcp4" text:style-name="Internet_20_link" text:visited-style-name="Visited_20_Internet_20_Link">Analyse des pièces de charpente partie 4- Les contrefiches ,liens, jambes ,aisseliers, goussets.</text:a></text:p>
      <text:p text:style-name="Text_20_body"> - J <text:a xlink:type="simple" xlink:href="http://openmediavault.tail3a4b50.ts.net/doku.php?id=apcp5" text:style-name="Internet_20_link" text:visited-style-name="Visited_20_Internet_20_Link">Analyse des pièces de charpente partie 5- Les pannes, chevrons, volige et solivage,</text:a></text:p>
      <text:p text:style-name="Text_20_body"> - K <text:a xlink:type="simple" xlink:href="http://openmediavault.tail3a4b50.ts.net/doku.php?id=emsbc" text:style-name="Internet_20_link" text:visited-style-name="Visited_20_Internet_20_Link">Établissement, marquages et signes des bois de charpente.</text:a></text:p>
      <text:p text:style-name="Text_20_body"> - L <text:a xlink:type="simple" xlink:href="http://openmediavault.tail3a4b50.ts.net/doku.php?id=epbc" text:style-name="Internet_20_link" text:visited-style-name="Visited_20_Internet_20_Link">Établissement pratique des bois de charpente.</text:a></text:p>
      <text:p text:style-name="Text_20_body"> - M <text:a xlink:type="simple" xlink:href="http://openmediavault.tail3a4b50.ts.net/doku.php?id=lbc" text:style-name="Internet_20_link" text:visited-style-name="Visited_20_Internet_20_Link">Les bois de charpente.</text:a></text:p>
      <text:p text:style-name="Text_20_body"> - O <text:a xlink:type="simple" xlink:href="http://openmediavault.tail3a4b50.ts.net/doku.php?id=pcc" text:style-name="Internet_20_link" text:visited-style-name="Visited_20_Internet_20_Link">Présentation du chantier de charpente.</text:a></text:p>
      <text:p text:style-name="Text_20_body"> - P <text:a xlink:type="simple" xlink:href="http://openmediavault.tail3a4b50.ts.net/doku.php?id=lpcc" text:style-name="Internet_20_link" text:visited-style-name="Visited_20_Internet_20_Link">La prise de cotes des charpentes.</text:a></text:p>
      <text:p text:style-name="Text_20_body"> - Q <text:a xlink:type="simple" xlink:href="http://openmediavault.tail3a4b50.ts.net/doku.php?id=ldcdtat1" text:style-name="Internet_20_link" text:visited-style-name="Visited_20_Internet_20_Link">Le dessin de charpente dit le trait ou l'art du trait : Chapitre 1.</text:a></text:p>
      <text:p text:style-name="Text_20_body"> - R <text:a xlink:type="simple" xlink:href="http://openmediavault.tail3a4b50.ts.net/doku.php?id=ldcdtat2" text:style-name="Internet_20_link" text:visited-style-name="Visited_20_Internet_20_Link">Le dessin de charpente dit le trait ou l'art du trait : Chapitre 2.</text:a></text:p>
      <text:p text:style-name="Text_20_body"> - S <text:a xlink:type="simple" xlink:href="http://openmediavault.tail3a4b50.ts.net/doku.php?id=ldcdtat3" text:style-name="Internet_20_link" text:visited-style-name="Visited_20_Internet_20_Link">Le dessin de charpente dit le trait ou l'art du trait : Chapitre 3.</text:a>
 <text:line-break/>
 <text:line-break/>
 — <text:span text:style-name="Emphasis"><text:a xlink:type="simple" xlink:href="mailto:jackymichaud3@orange.fr" text:style-name="Internet_20_link" text:visited-style-name="Visited_20_Internet_20_Link">Michaud Jacky</text:a> 2019/03/12 12:53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6::33:42</meta:creation-date>
    <dc:creator>Generated</dc:creator>
    <dc:date>2026-08-13T16::33:42</dc:date>
    <dc:language>en-US</dc:language>
    <meta:editing-cycles>1</meta:editing-cycles>
    <meta:editing-duration>PT0S</meta:editing-duration>
    <dc:title>etude_de_charpente</dc:title>
  </office:meta>
</office:document-meta>
</file>