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c4fe04f55a6467ff8bea91512cf5d20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ibboi"/><text:bookmark-start text:name="__RefHeading___de_la_fibre_de_bois_et_de_la_ouate_de_cellulose_pour_isoler_les_murs_1"/><text:bookmark-start text:name="de_la_fibre_de_bois_et_de_la_ouate_de_cellulose_pour_isoler_les_murs"/>De la fibre de bois et de la ouate de cellulose pour isoler les murs<text:bookmark-end text:name="__RefHeading___de_la_fibre_de_bois_et_de_la_ouate_de_cellulose_pour_isoler_les_murs_1"/><text:bookmark-end text:name="de_la_fibre_de_bois_et_de_la_ouate_de_cellulose_pour_isoler_les_murs"/></text:h>
      <text:p text:style-name="Text_20_body">- L'association de ces deux isolants biosourcés est une solution qui permet de conjuguer isolation thermique et phonique, étanchéité à l'air et faible impact environnement. En outre, la mise en œuvre est accessible à tous.</text:p>
      <text:p text:style-name="Text_20_body"><draw:frame draw:style-name="mediacenter" draw:name="0" text:anchor-type="paragraph" draw:z-index="0" svg:width="23.8125cm" style:rel-width="100%" svg:height="24.925140801001cm" style:rel-height="scale"><draw:image xlink:href="Pictures/3c4fe04f55a6467ff8bea91512cf5d20.jpg" xlink:type="simple" xlink:show="embed" xlink:actuate="onLoad"/></draw:frame></text:p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7::26:36</meta:creation-date>
    <dc:creator>Generated</dc:creator>
    <dc:date>2026-08-13T17::26:36</dc:date>
    <dc:language>en-US</dc:language>
    <meta:editing-cycles>1</meta:editing-cycles>
    <meta:editing-duration>PT0S</meta:editing-duration>
    <dc:title>fibboi</dc:title>
  </office:meta>
</office:document-meta>
</file>