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ire"/><text:bookmark-start text:name="__RefHeading___glossaire_1"/><text:bookmark-start text:name="glossaire"/>GLOSSAIRE<text:bookmark-end text:name="__RefHeading___glossaire_1"/><text:bookmark-end text:name="glossaire"/></text:h>
      <text:list text:style-name="List_20_1" text:continue-numbering="false">
        <text:list-item>
          <text:p text:style-name="List_20_1_Content_First"> <text:span text:style-name="Strong_20_Emphasis">Adjuvant :</text:span> Produit chimique que l’on incorpore dans les mortiers, afin de modifier, d’améliorer ou compléter leurs caractéristiques techniques.</text:p>
        </text:list-item>
        <text:list-item>
          <text:p text:style-name="List_20_1_Content"> <text:span text:style-name="Strong_20_Emphasis">Agrégat :</text:span> Terme qui sert à désigner les divers matériaux (gravier, sable…) destinés à la confection des mortiers.</text:p>
        </text:list-item>
        <text:list-item>
          <text:p text:style-name="List_20_1_Content"> <text:span text:style-name="Strong_20_Emphasis">Badigeon :</text:span> Technique traditionnelle de ravalement et de décor rustique. Enduit pelliculaire à base de lait de chaux qui peut être, parfois, additionné de terre naturelle colorante. S’applique sur un parement nu ou enduit pour l’assainir ou le décorer. Le badigeon s’applique avec une brosse spéciale de grande dimension.</text:p>
        </text:list-item>
        <text:list-item>
          <text:p text:style-name="List_20_1_Content"> <text:span text:style-name="Strong_20_Emphasis">Chaux aérienne :</text:span> Chaux ayant la propriété de faire sa prise uniquement à l’air. On parle aussi de chaux grasse. La chaux aérienne est blanche. On obtient au malaxage un mortier gras, onctueux comme de la crème. La chaux éteinte estobtenue par l’action de l’eau sur la chaux vive. </text:p>
        </text:list-item>
        <text:list-item>
          <text:p text:style-name="List_20_1_Content"> <text:span text:style-name="Strong_20_Emphasis">Chaux hydraulique (ou maigre) :</text:span> Chaux obtenue à partir de roches calcaires naturellement argileuses ou, par addition d’argile ou de substances pouzzolaniques à de la chaux pure. Sa prise peut se faire autant à l’air que dans l’eau. On obtient au malaxage un mortier de consistance plus ou moins rêche suivant le coefficient d’hydraulicité de la chaux. La chaux hydraulique est plus ou moins légèrement colorée dans des tonalités ocre jaune à beige clair mais jamais grises.</text:p>
        </text:list-item>
        <text:list-item>
          <text:p text:style-name="List_20_1_Content"> <text:span text:style-name="Strong_20_Emphasis">Ciment :</text:span> Liant hydraulique durcissant rapidement même sous l’eau. Son emploi dans la composition d’enduit n’est pas recommandé. Sa relativement imperméabilité empêche la bonne “respiration” des murs anciens. Le mot « ciment » peut désigner différents matériaux : le ciment prompt, obtenu par la cuisson à 900 °C de calcaires contenant de 23 à 30 % d'argile, est fabriqué depuis la fin du 17E siècle. Il a longtemps été utilisé pour fabriquer des pierres factices de ciment moulé (19E et 20E siècles). Le ciment Portland aussi appelé ciment artificiel, inventé par Joseph Aspdin vers 1825, est un produit provenant de la cuisson de mélanges artificiels ou naturels, contenant de la silice, de l'alumine et du carbonate de chaux.</text:p>
        </text:list-item>
        <text:list-item>
          <text:p text:style-name="List_20_1_Content"> <text:span text:style-name="Strong_20_Emphasis">Crépi à la truelle :</text:span> Enduit brut projeté à la truelle parfois simplement recoupé avec le tranchant de l’outil. Type de finition granuleuse, d’aspect rustique, la plus courante sur l’habitat rural. La finition “crépi” est souvent obtenue, de façon très économe, en une seule couche appliquée directement sur la maçonnerie support.</text:p>
        </text:list-item>
        <text:list-item>
          <text:p text:style-name="List_20_1_Content"> <text:span text:style-name="Strong_20_Emphasis">Crépi au balai :</text:span> Enduit de finition à la chaux grasse, texturé et épais, appliqué sur un enduit lissé. Il est projeté avec un balai de bouleau, tenu dans une main, battu sur un bâton tenu dans l’autre main. D’aspect granuleux et légèrement irrégulier, il permettait aussi de réaliser des décors plus ou moins complexes. Ne pas confondre avec le crépi à la tyrolienne d’aspect plus fin et plus régulier.</text:p>
        </text:list-item>
        <text:list-item>
          <text:p text:style-name="List_20_1_Content"> <text:span text:style-name="Strong_20_Emphasis">Crépi tyrolien :</text:span> Crépi granuleux projeté avec un appareil appelé “tyrolienne”. On dit aussi mouchetis tyrolien ou crépi moucheté. Ce type de crépi, dont l’origine remonte à la fin du 19E siècle, est fréquent autour des années 1920-1950. Il est réalisé avec un mortier de chaux hydraulique ou de ciment artificiel de consistance liquide. Réputé très salissant du fait de sa texture très granuleuse, il prend rapidement un ton gris peu apprécié actuellement.</text:p>
        </text:list-item>
        <text:list-item>
          <text:p text:style-name="List_20_1_Content"> <text:span text:style-name="Strong_20_Emphasis">Enduit :</text:span> Couche de mortier de plâtre, de chaux, de ciment appliquée sur un parement maçonné brut, destinée en général à lui donner une surface plane, à le protéger des intempéries et souvent pour constituer un parement décoratif. </text:p>
        </text:list-item>
        <text:list-item>
          <text:p text:style-name="List_20_1_Content"> <text:span text:style-name="Strong_20_Emphasis">Faux-appareil :</text:span> Décor géométrique en trompe-l’œil peint sur un enduit reproduisant un décor de maçonnerie régulière (restituant souvent un parement en pierre). Egalement appelé faux joint. </text:p>
        </text:list-item>
        <text:list-item>
          <text:p text:style-name="List_20_1_Content"> <text:span text:style-name="Strong_20_Emphasis">Granulat :</text:span> Constituant inerte d’un mortier. Selon leurs dimensions, les granulats prennent les noms de cailloux, de gravillons (graviers), de sables, de fines.</text:p>
        </text:list-item>
        <text:list-item>
          <text:p text:style-name="List_20_1_Content"> <text:span text:style-name="Strong_20_Emphasis">Liant :</text:span> Matière qui assure la liaison entre chaque composant (agrégats) d’un mortier.</text:p>
        </text:list-item>
        <text:list-item>
          <text:p text:style-name="List_20_1_Content"> <text:span text:style-name="Strong_20_Emphasis">Lisse :</text:span> Finition obtenue par lissage à la truelle ou au “platoir” de la dernière couche d’enduit.</text:p>
        </text:list-item>
        <text:list-item>
          <text:p text:style-name="List_20_1_Content"> <text:span text:style-name="Strong_20_Emphasis">Moellon :</text:span> Module de pierre de petite dimension non taillé ou sommairement ébauché.</text:p>
        </text:list-item>
        <text:list-item>
          <text:p text:style-name="List_20_1_Content"> <text:span text:style-name="Strong_20_Emphasis">Mortier :</text:span> Mélange composé principalement d’un liant naturel (terre) ou artificiel (chaux) avec des granulats. Le mortier de terre, fait avec de la terre dans laquelle on pouvait ou non incorporer une  faible proportion de chaux, était le plus employé dans les constructions rurales tant pour maçonner les pierres que pour réaliser des enduits. Eventuellement, des adjuvants peuvent être ajoutés au mortier pour faciliter sa mise en oeuvre ou améliorer ses performances. On notera que les mortiers anciens, principalement ceux à base de terre, peuvent parfois contenir des poils animaux ou des fibres végétales.</text:p>
        </text:list-item>
        <text:list-item>
          <text:p text:style-name="List_20_1_Content"> <text:span text:style-name="Strong_20_Emphasis">Nu :</text:span> Plan de référence définissant la surface d’un parement de maçonnerie ne prenant pas en compte les membres architecturaux, les moulures en saillie. Il sert de repère pour régler les côtes d’épaisseur en saillie ou en retrait. </text:p>
        </text:list-item>
        <text:list-item>
          <text:p text:style-name="List_20_1_Content"> <text:span text:style-name="Strong_20_Emphasis">Parement :</text:span> Surface apparente d’une construction en pierre, en terre ou en brique, enduite ou non.</text:p>
        </text:list-item>
        <text:list-item>
          <text:p text:style-name="List_20_1_Content"> <text:span text:style-name="Strong_20_Emphasis">Pigment minéral ou métallique :</text:span> Dans le bâtiment, poudre obtenue à partir de terres naturelles colorées (terre de Sienne, terre d’ombre, terre de Roussillon…) ou d’oxydes de synthèse broyés très finement, utilisée, en faible proportion, pour colorer une peinture à la chaux ou à l’huile. Ocre jaune et ocre rouge sont les couleurs naturelles les plus répandues.</text:p>
        </text:list-item>
        <text:list-item>
          <text:p text:style-name="List_20_1_Content"> <text:span text:style-name="Strong_20_Emphasis">Sable :</text:span> Agrégat fin, d’origine minérale, provenant de la désagrégation naturelle des roches dans les rivières, utilisé, notamment pour la confection de divers mortiers. Peut s’extraire à partir de carrières situées à l’emplacement d’anciens lits de rivières (sable à lapin, sable de terre…) ou, depuis l’interdiction de le prélever dans les cours d’eau, issu du concassage et tamisage mécaniques de roches, en carrière. La taille des grains, aujourd’hui normalisée, ne dépasse pas 5 millimètres. Dans les enduits anciens, la granulométrie est souvent plus étendue, ce qui leur confère une texture très riche.</text:p>
        </text:list-item>
        <text:list-item>
          <text:p text:style-name="List_20_1_Content_Last"> <text:span text:style-name="Strong_20_Emphasis">Talocher :</text:span> Appliquer, étaler ou surfacer l’enduit à l’aide d’un outil plan (taloche) pour dresser ou donner un aspect de finition finement granuleuse à un enduit.</text:p>
        </text:list-item>
      </text:list>
      <text:p text:style-name="Text_20_body"> <text:line-break/>
 <text:line-break/></text:p>
      <text:p text:style-name="Text_20_body">—-</text:p>
      <text:p text:style-name="Text_20_body"><text:a xlink:type="simple" xlink:href="http://openmediavault.tail3a4b50.ts.net/doku.php?id=start" text:style-name="Internet_20_link" text:visited-style-name="Visited_20_Internet_20_Link">Start</text:a></text:p>
      <text:p text:style-name="Text_20_body"> <text:span text:style-name="Emphasis"><text:a xlink:type="simple" xlink:href="mailto:jackymichaud3@orange.fr" text:style-name="Internet_20_link" text:visited-style-name="Visited_20_Internet_20_Link">Michaud Jacky</text:a> 2019/03/09 08:0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3:04</meta:creation-date>
    <dc:creator>Generated</dc:creator>
    <dc:date>2026-08-13T16::33:04</dc:date>
    <dc:language>en-US</dc:language>
    <meta:editing-cycles>1</meta:editing-cycles>
    <meta:editing-duration>PT0S</meta:editing-duration>
    <dc:title>glossaire</dc:title>
  </office:meta>
</office:document-meta>
</file>