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8161a4c96fcdf30c60c553ead87a8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solation"/><text:bookmark-start text:name="__RefHeading___isolation_ecologique_1"/><text:bookmark-start text:name="isolation_ecologique"/>Isolation écologique<text:bookmark-end text:name="__RefHeading___isolation_ecologique_1"/><text:bookmark-end text:name="isolation_ecologique"/></text:h>
      <text:p text:style-name="Text_20_body">- Si les isolations traditionnels sont toujours largement majoritaires, l'avenir est dans les matériaux biosourcés! Ecoresponsables et de plus en plus performants , qu'il s'agisse de la fibre de bois , de la laine de moutons, du chanvre ou de la ouate de cellulose, ils tirent tous leur épingle du jeu. Plusieurs techniques de mise en œuvre dans les combles sont à découvrir dans ce dossier.
<draw:frame draw:style-name="mediacenter" draw:name="0" text:anchor-type="paragraph" draw:z-index="0" svg:width="21.166666666667cm" style:rel-width="100%" svg:height="15.875cm" style:rel-height="scale"><draw:image xlink:href="Pictures/b8161a4c96fcdf30c60c553ead87a839.jpg" xlink:type="simple" xlink:show="embed" xlink:actuate="onLoad"/></draw:frame>
- A <text:a xlink:type="simple" xlink:href="http://openmediavault.tail3a4b50.ts.net/doku.php?id=isolbio" text:style-name="Internet_20_link" text:visited-style-name="Visited_20_Internet_20_Link">Les isolations biosoucés : pour un habitat plus vert.</text:a></text:p>
      <text:p text:style-name="Text_20_body">- B <text:a xlink:type="simple" xlink:href="http://openmediavault.tail3a4b50.ts.net/doku.php?id=panfibbois" text:style-name="Internet_20_link" text:visited-style-name="Visited_20_Internet_20_Link">Des panneaux de fibre de bois sous rampants.</text:a></text:p>
      <text:p text:style-name="Text_20_body">- C <text:a xlink:type="simple" xlink:href="http://openmediavault.tail3a4b50.ts.net/doku.php?id=pancot" text:style-name="Internet_20_link" text:visited-style-name="Visited_20_Internet_20_Link">Des panneaux de coton en sous-toiture.</text:a></text:p>
      <text:p text:style-name="Text_20_body">- D <text:a xlink:type="simple" xlink:href="http://openmediavault.tail3a4b50.ts.net/doku.php?id=laiboi" text:style-name="Internet_20_link" text:visited-style-name="Visited_20_Internet_20_Link">De la laine de bois sur plancher de combles.</text:a></text:p>
      <text:p text:style-name="Text_20_body">- C <text:a xlink:type="simple" xlink:href="http://openmediavault.tail3a4b50.ts.net/doku.php?id=isopla" text:style-name="Internet_20_link" text:visited-style-name="Visited_20_Internet_20_Link">Isoler un plancher d'étage avec de la ouate de cellulose.</text:a></text:p>
      <text:p text:style-name="Text_20_body">- D <text:a xlink:type="simple" xlink:href="http://openmediavault.tail3a4b50.ts.net/doku.php?id=fibboi" text:style-name="Internet_20_link" text:visited-style-name="Visited_20_Internet_20_Link">De la fibre de bois et de la ouate de cellulose pour isoler les murs.</text:a></text:p>
      <text:p text:style-name="Text_20_body">- E <text:a xlink:type="simple" xlink:href="http://openmediavault.tail3a4b50.ts.net/doku.php?id=shop" text:style-name="Internet_20_link" text:visited-style-name="Visited_20_Internet_20_Link">Shopping : douze isolants biosourcés.</text:a></text:p>
      <text:p text:style-name="Horizontal_20_Line"/>
      <text:p text:style-name="Text_20_body"><text:a xlink:type="simple" xlink:href="http://openmediavault.tail3a4b50.ts.net/doku.php?id=start" text:style-name="Internet_20_link" text:visited-style-name="Visited_20_Internet_20_Link">Start</text:a></text:p>
      <text:p text:style-name="Text_20_body"> — <text:span text:style-name="Emphasis"><text:a xlink:type="simple" xlink:href="mailto:jackymichaud3@orange.fr" text:style-name="Internet_20_link" text:visited-style-name="Visited_20_Internet_20_Link">Jacky Michaud</text:a> 2021/01/03 08:0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6::30:21</meta:creation-date>
    <dc:creator>Generated</dc:creator>
    <dc:date>2026-08-13T16::30:21</dc:date>
    <dc:language>en-US</dc:language>
    <meta:editing-cycles>1</meta:editing-cycles>
    <meta:editing-duration>PT0S</meta:editing-duration>
    <dc:title>isolation</dc:title>
  </office:meta>
</office:document-meta>
</file>