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e6eadc49fc4512489f2b4d41677f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opla"/><text:bookmark-start text:name="__RefHeading___isoler_un_plancher_d_etage_avec_de_la_ouate_de_cellulose_1"/><text:bookmark-start text:name="isoler_un_plancher_d_etage_avec_de_la_ouate_de_cellulose"/>Isoler un plancher d'étage avec de la ouate de cellulose<text:bookmark-end text:name="__RefHeading___isoler_un_plancher_d_etage_avec_de_la_ouate_de_cellulose_1"/><text:bookmark-end text:name="isoler_un_plancher_d_etage_avec_de_la_ouate_de_cellulose"/></text:h>
      <text:p text:style-name="Text_20_body">- Parmi les isolants biosourcés, la ouate de cellulose en flocons possèdent de nombreux avantages. Dans des combles habitables, sa mise en œuvre nécessite la création d'une ossature destinée à recevoir le plancher.</text:p>
      <text:p text:style-name="Text_20_body"><draw:frame draw:style-name="medialeft" draw:name="0" text:anchor-type="paragraph" draw:z-index="0" svg:width="10.583333333333cm" svg:height="16.386678906569cm"><draw:image xlink:href="Pictures/ade6eadc49fc4512489f2b4d41677ff2.jpg" xlink:type="simple" xlink:show="embed" xlink:actuate="onLoad"/></draw:frame></text:p>
      <text:p text:style-name="Text_20_body">- Après avoir doublé les murs, isoler la toiture et poser des menuiserie extérieurs,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26:16</meta:creation-date>
    <dc:creator>Generated</dc:creator>
    <dc:date>2026-08-13T17::26:16</dc:date>
    <dc:language>en-US</dc:language>
    <meta:editing-cycles>1</meta:editing-cycles>
    <meta:editing-duration>PT0S</meta:editing-duration>
    <dc:title>isopla</dc:title>
  </office:meta>
</office:document-meta>
</file>