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dbee7768e38119917ece3a8bbe505d40.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aiboi"/><text:bookmark-start text:name="__RefHeading___de_la_laine_de_bois_sur_plancher_de_combles_1"/><text:bookmark-start text:name="de_la_laine_de_bois_sur_plancher_de_combles"/>De la laine de bois sur plancher de combles<text:bookmark-end text:name="__RefHeading___de_la_laine_de_bois_sur_plancher_de_combles_1"/><text:bookmark-end text:name="de_la_laine_de_bois_sur_plancher_de_combles"/></text:h>
      <text:p text:style-name="Text_20_body"><draw:frame draw:style-name="medialeft" draw:name="0" text:anchor-type="paragraph" draw:z-index="0" svg:width="10.583333333333cm" svg:height="16.334301140994cm"><draw:image xlink:href="Pictures/dbee7768e38119917ece3a8bbe505d40.jpg" xlink:type="simple" xlink:show="embed" xlink:actuate="onLoad"/></draw:frame></text:p>
      <text:p text:style-name="Text_20_body">- Pour isoler correctement des combles, il faut tenir compte de leur utilisation afin de mettre en œuvre la solution la plus performante et adaptée aux besoins. Ici, une partie des combles sert d'espace de stockage. Parmi les isolants biosourcés, la laine de bois est un produit qui s'adapte parfaitement à cet usage : en sous-face de toiture (lire l'article <text:a xlink:type="simple" xlink:href="http://openmediavault.tail3a4b50.ts.net/doku.php?id=isolation" text:style-name="Internet_20_link" text:visited-style-name="Visited_20_Internet_20_Link">Des panneaux de fibre de bois sous rampant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3T17::26:05</meta:creation-date>
    <dc:creator>Generated</dc:creator>
    <dc:date>2026-08-13T17::26:05</dc:date>
    <dc:language>en-US</dc:language>
    <meta:editing-cycles>1</meta:editing-cycles>
    <meta:editing-duration>PT0S</meta:editing-duration>
    <dc:title>laiboi</dc:title>
  </office:meta>
</office:document-meta>
</file>