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dad5dad0b7abdc5a3fb0560f0828b2c.jpg"/>
  <manifest:file-entry manifest:media-type="image/jpeg" manifest:full-path="Pictures/8d7134b8c4dc9bad0c15894c1e6605a4.jpg"/>
  <manifest:file-entry manifest:media-type="image/jpeg" manifest:full-path="Pictures/81092f115df65fe5b4a008ec4eee7903.jpg"/>
  <manifest:file-entry manifest:media-type="image/jpeg" manifest:full-path="Pictures/56b86229712eafc8d0f87f0f4c8d37a7.jpg"/>
  <manifest:file-entry manifest:media-type="image/jpeg" manifest:full-path="Pictures/a567b1edfde075ea01f7a9468668f191.jpg"/>
  <manifest:file-entry manifest:media-type="image/jpeg" manifest:full-path="Pictures/c908228e3b81fe903c7b2bd41a02905a.jpg"/>
  <manifest:file-entry manifest:media-type="image/jpeg" manifest:full-path="Pictures/aee2dc4a1ca882708d4144462ab74d47.jpg"/>
  <manifest:file-entry manifest:media-type="image/jpeg" manifest:full-path="Pictures/63e84b879818909f9e41e69b6ea48177.jpg"/>
  <manifest:file-entry manifest:media-type="image/jpeg" manifest:full-path="Pictures/bc877446e5fe8440d6aeb96469c0b037.jpg"/>
  <manifest:file-entry manifest:media-type="image/jpeg" manifest:full-path="Pictures/c9517052069e47a85210b0723608fbfe.jpg"/>
  <manifest:file-entry manifest:media-type="image/jpeg" manifest:full-path="Pictures/241d11fc123c5b1a6b9dbd70ca5c77de.jpg"/>
  <manifest:file-entry manifest:media-type="image/jpeg" manifest:full-path="Pictures/1132c56f78dcb8bd06e7897e88e89251.jpg"/>
  <manifest:file-entry manifest:media-type="image/jpeg" manifest:full-path="Pictures/fb2ea96038416d1ac7c3a4ae027cdce7.jpg"/>
  <manifest:file-entry manifest:media-type="image/jpeg" manifest:full-path="Pictures/c24cec24e464dd99f4d6f9bfe2b1a5a7.jpg"/>
  <manifest:file-entry manifest:media-type="image/jpeg" manifest:full-path="Pictures/d35c5186927e2aa87b1ba498d77a7d1f.jpg"/>
  <manifest:file-entry manifest:media-type="image/jpeg" manifest:full-path="Pictures/3385a211478579c6f52e2e3a485708b2.jpg"/>
  <manifest:file-entry manifest:media-type="image/jpeg" manifest:full-path="Pictures/8e6e5b4dc4c27189d068688641710eb9.jpg"/>
  <manifest:file-entry manifest:media-type="image/jpeg" manifest:full-path="Pictures/5a3bd42920f597950c813abfde47879e.jpg"/>
  <manifest:file-entry manifest:media-type="image/jpeg" manifest:full-path="Pictures/e43c91aa1b664e1a14db59b564fb0bca.jpg"/>
  <manifest:file-entry manifest:media-type="image/jpeg" manifest:full-path="Pictures/d61a7cd40febf0db567878ef4bcc3b82.jpg"/>
  <manifest:file-entry manifest:media-type="image/jpeg" manifest:full-path="Pictures/8600062fe1ac38eb221012eb411ce854.jpg"/>
  <manifest:file-entry manifest:media-type="image/jpeg" manifest:full-path="Pictures/e8de22ecbd5c1cf6ea3724239b53bf5b.jpg"/>
  <manifest:file-entry manifest:media-type="image/jpeg" manifest:full-path="Pictures/320b921fee4150e734976abb4215b5b0.jpg"/>
  <manifest:file-entry manifest:media-type="image/jpeg" manifest:full-path="Pictures/97bc3b8441e90fb5a090005525c026c6.jpg"/>
  <manifest:file-entry manifest:media-type="image/jpeg" manifest:full-path="Pictures/e3826374f4454e18f02b7d7f30edb59a.jpg"/>
  <manifest:file-entry manifest:media-type="image/jpeg" manifest:full-path="Pictures/2f5592275a86141bdf617d206091c999.jpg"/>
  <manifest:file-entry manifest:media-type="image/jpeg" manifest:full-path="Pictures/78a525d55a5e709188d9d0ba8fc38116.jpg"/>
  <manifest:file-entry manifest:media-type="image/jpeg" manifest:full-path="Pictures/e0da9be3b371c8627352ffcb66bfd396.jpg"/>
  <manifest:file-entry manifest:media-type="image/jpeg" manifest:full-path="Pictures/6a1f0054c97d1de855465c6fefce87e5.jpg"/>
  <manifest:file-entry manifest:media-type="image/jpeg" manifest:full-path="Pictures/1a52fcc4f48526f1969edbbf242f2515.jpg"/>
  <manifest:file-entry manifest:media-type="image/jpeg" manifest:full-path="Pictures/a963eb463cf2aa93c629451a5ac8914a.jpg"/>
  <manifest:file-entry manifest:media-type="image/jpeg" manifest:full-path="Pictures/da2b288d7da04d14740355a7fc35dd2d.jpg"/>
  <manifest:file-entry manifest:media-type="image/jpeg" manifest:full-path="Pictures/e1a3664679927dd667c0298fcd73d678.jpg"/>
  <manifest:file-entry manifest:media-type="image/jpeg" manifest:full-path="Pictures/6f694b970137564042546fba6a810b08.jpg"/>
  <manifest:file-entry manifest:media-type="image/jpeg" manifest:full-path="Pictures/b292871531fb76ff4091254a613470a5.jpg"/>
  <manifest:file-entry manifest:media-type="image/jpeg" manifest:full-path="Pictures/a760f4f5aa813737d2d5355042e7d790.jpg"/>
  <manifest:file-entry manifest:media-type="image/jpeg" manifest:full-path="Pictures/4199b42c145cd48fb5144011017811b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dac"/><text:bookmark-start text:name="__RefHeading___les_differents_assemblages_de_charpente_1"/><text:bookmark-start text:name="les_differents_assemblages_de_charpente"/>Les différents assemblages de charpente.<text:bookmark-end text:name="__RefHeading___les_differents_assemblages_de_charpente_1"/><text:bookmark-end text:name="les_differents_assemblages_de_charpente"/></text:h>
      <text:p text:style-name="Text_20_body">- La charpente dite traditionnelle est constituée de divers ensembles de pièces assemblées en un réseau solide et stable dans le temps !</text:p>
      <text:p text:style-name="Text_20_body">- Avant d'étudier en détail chaque pièce, il faut apprendre et comprendre le moyen de les joindre entre elles fermement, autrement dit, visualiser le large éventail d'assemblages courants traditionnels utilisés en charpente !</text:p>
      <text:h text:style-name="Heading_20_1" text:outline-level="1"><text:bookmark-start text:name="__RefHeading___notions_physiques_et_mecaniques_sur_les_assemblages_2"/><text:bookmark-start text:name="notions_physiques_et_mecaniques_sur_les_assemblages"/>Notions physiques et mécaniques sur les assemblages<text:bookmark-end text:name="__RefHeading___notions_physiques_et_mecaniques_sur_les_assemblages_2"/><text:bookmark-end text:name="notions_physiques_et_mecaniques_sur_les_assemblages"/></text:h>
      <text:p text:style-name="Text_20_body">- En avant propos, nous allons ici découvrir les notions physiques que doivent subir les assemblages dans la construction bois. </text:p>
      <text:p text:style-name="Text_20_body">- Dans le domaine charpentier, on doit adapter la taille d'un assemblage en fonction de sa destination et pratiquement d'instinct professionnel on saura appliquer la meilleur solution solide et pérenne, connaissant les principes physiques auquel ils seront confrontés .</text:p>
      <text:p text:style-name="Text_20_body">- Les contraintes sur les assemblages sont majoritairement exercées sur la surface de liaison des deux pièces de bois que ceux ci relient .</text:p>
      <text:h text:style-name="Heading_20_2" text:outline-level="2"><text:bookmark-start text:name="__RefHeading___la_compression_3"/><text:bookmark-start text:name="la_compression"/>1/ La Compression :<text:bookmark-end text:name="__RefHeading___la_compression_3"/><text:bookmark-end text:name="la_compression"/></text:h>
      <text:p text:style-name="Text_20_body">- La compression est une contrainte mécanique équivalente à l'action d'une force qui exerce une pression à chaque extrémité d'un corps solide ! </text:p>
      <text:p text:style-name="Text_20_body">- les effets sur des assemblages sont principalement : l'écrasement ,l'éclatement, la rupture, le glissement et ripage, le cisaillement.</text:p>
      <text:h text:style-name="Heading_20_2" text:outline-level="2"><text:bookmark-start text:name="__RefHeading___la_traction_ou_tension_4"/><text:bookmark-start text:name="la_traction_ou_tension"/>2/ La traction ou tension :<text:bookmark-end text:name="__RefHeading___la_traction_ou_tension_4"/><text:bookmark-end text:name="la_traction_ou_tension"/></text:h>
      <text:p text:style-name="Text_20_body">- La traction, ou tension, est une sollicitation qui consiste à tirer sur une poutre droite. Le contraire de la traction est la compression !</text:p>
      <text:p text:style-name="Text_20_body">- les effets sur des assemblages sont principalement : l'arrachement, la rupture, le glissement et ripage, le cisaillement,</text:p>
      <text:h text:style-name="Heading_20_2" text:outline-level="2"><text:bookmark-start text:name="__RefHeading___la_torsion_5"/><text:bookmark-start text:name="la_torsion"/>3/ La torsion :<text:bookmark-end text:name="__RefHeading___la_torsion_5"/><text:bookmark-end text:name="la_torsion"/></text:h>
      <text:p text:style-name="Text_20_body">- La torsion est la sollicitation subie par un corps soumis à l'action d'un couple de forces opposées agissant dans des plans parallèles et dont l'élément de réduction est un moment de force agissant dans l'axe de la poutre.</text:p>
      <text:p text:style-name="Text_20_body">- les effets sur des assemblages sont principalement : l'éclatement, glissement, arrachement, écartement.</text:p>
      <text:h text:style-name="Heading_20_2" text:outline-level="2"><text:bookmark-start text:name="__RefHeading___les_poussees_laterales_horizontales_et_verticales_6"/><text:bookmark-start text:name="les_poussees_laterales_horizontales_et_verticales"/>4/ Les poussées latérales horizontales et verticales :<text:bookmark-end text:name="__RefHeading___les_poussees_laterales_horizontales_et_verticales_6"/><text:bookmark-end text:name="les_poussees_laterales_horizontales_et_verticales"/></text:h>
      <text:p text:style-name="Text_20_body">- la poussée dans le cas qui nous intéresse, se traduit par une pression latérale horizontale ou verticale sur les assemblages, d'avant en arrière, de droite à gauche, ou de bas en haut.</text:p>
      <text:p text:style-name="Text_20_body">- les effets sur des assemblages sont principalement: L'éclatement, le basculement, l'écartement, le glissement, le cisaillement, l'arrachement, la rupture .</text:p>
      <text:p text:style-name="Text_20_body">- Les schémas ci dessous, nous permettrons de visualiser plus facilement plus tard les divers assemblages de charpente, et leurs physionomie réfléchies, visant à contrebalancer les effets physiques mécaniques auquel ils sont confrontés.</text:p>
      <text:p text:style-name="Text_20_body"><draw:frame draw:style-name="medialeft" draw:name="La compression Legend" text:anchor-type="paragraph" draw:z-index="0" svg:width="5.2916666666667cm" style:rel-width="100%"><draw:text-box><text:p text:style-name="legendcenter"><draw:frame draw:style-name="medialeft" draw:name="La compression" text:anchor-type="paragraph" draw:z-index="0" svg:width="5.2916666666667cm" style:rel-width="100%" svg:height="5.2916666666667cm" style:rel-height="scale"><draw:image xlink:href="Pictures/6dad5dad0b7abdc5a3fb0560f0828b2c.jpg" xlink:type="simple" xlink:show="embed" xlink:actuate="onLoad"/></draw:frame>La compression</text:p></draw:text-box></draw:frame> <draw:frame draw:style-name="medialeft" draw:name="La compression bis Legend" text:anchor-type="paragraph" draw:z-index="0" svg:width="5.2916666666667cm" style:rel-width="100%"><draw:text-box><text:p text:style-name="legendcenter"><draw:frame draw:style-name="medialeft" draw:name="La compression bis" text:anchor-type="paragraph" draw:z-index="1" svg:width="5.2916666666667cm" style:rel-width="100%" svg:height="5.2916666666667cm" style:rel-height="scale"><draw:image xlink:href="Pictures/8d7134b8c4dc9bad0c15894c1e6605a4.jpg" xlink:type="simple" xlink:show="embed" xlink:actuate="onLoad"/></draw:frame>La compression bis</text:p></draw:text-box></draw:frame> <draw:frame draw:style-name="medialeft" draw:name="La traction ou tension Legend" text:anchor-type="paragraph" draw:z-index="0" svg:width="5.2916666666667cm" style:rel-width="100%"><draw:text-box><text:p text:style-name="legendcenter"><draw:frame draw:style-name="medialeft" draw:name="La traction ou tension" text:anchor-type="paragraph" draw:z-index="2" svg:width="5.2916666666667cm" style:rel-width="100%" svg:height="5.2916666666667cm" style:rel-height="scale"><draw:image xlink:href="Pictures/81092f115df65fe5b4a008ec4eee7903.jpg" xlink:type="simple" xlink:show="embed" xlink:actuate="onLoad"/></draw:frame>La traction ou tension</text:p></draw:text-box></draw:frame> <draw:frame draw:style-name="medialeft" draw:name="La torsion Legend" text:anchor-type="paragraph" draw:z-index="0" svg:width="5.2916666666667cm" style:rel-width="100%"><draw:text-box><text:p text:style-name="legendcenter"><draw:frame draw:style-name="medialeft" draw:name="La torsion" text:anchor-type="paragraph" draw:z-index="3" svg:width="5.2916666666667cm" style:rel-width="100%" svg:height="5.2916666666667cm" style:rel-height="scale"><draw:image xlink:href="Pictures/56b86229712eafc8d0f87f0f4c8d37a7.jpg" xlink:type="simple" xlink:show="embed" xlink:actuate="onLoad"/></draw:frame>La torsion</text:p></draw:text-box></draw:frame>
<draw:frame draw:style-name="medialeft" draw:name="Les poussées latérales horizontales Legend" text:anchor-type="paragraph" draw:z-index="0" svg:width="5.2916666666667cm" style:rel-width="100%"><draw:text-box><text:p text:style-name="legendcenter"><draw:frame draw:style-name="medialeft" draw:name="Les poussées latérales horizontales" text:anchor-type="paragraph" draw:z-index="4" svg:width="5.2916666666667cm" style:rel-width="100%" svg:height="5.2916666666667cm" style:rel-height="scale"><draw:image xlink:href="Pictures/a567b1edfde075ea01f7a9468668f191.jpg" xlink:type="simple" xlink:show="embed" xlink:actuate="onLoad"/></draw:frame>Les poussées latérales horizontales</text:p></draw:text-box></draw:frame></text:p>
      <text:p text:style-name="Horizontal_20_Line"/>
      <text:h text:style-name="Heading_20_1" text:outline-level="1"><text:bookmark-start text:name="__RefHeading___assemblage_tenon_mortaise_7"/><text:bookmark-start text:name="assemblage_tenon_mortaise"/>Assemblage tenon/mortaise<text:bookmark-end text:name="__RefHeading___assemblage_tenon_mortaise_7"/><text:bookmark-end text:name="assemblage_tenon_mortaise"/></text:h>
      <text:p text:style-name="Text_20_body">- C'est l'assemblage ancestral par excellence, il est chaque fois présent dans le cadre de la charpenterie traditionnelle ! (fig 1)</text:p>
      <text:p text:style-name="Text_20_body">- Il n'est pas à comparer au tenon/mortaise de menuiserie/ébénisterie même s'il adopte les mêmes caractéristiques, il sert surtout de liaison, mais il est flottant, et peut être soumis à des contraintes mécaniques sur ses appuis (abouts-arasements). </text:p>
      <text:h text:style-name="Heading_20_2" text:outline-level="2"><text:bookmark-start text:name="__RefHeading___le_tenon_en_charpente_8"/><text:bookmark-start text:name="le_tenon_en_charpente"/>Le tenon en charpente :<text:bookmark-end text:name="__RefHeading___le_tenon_en_charpente_8"/><text:bookmark-end text:name="le_tenon_en_charpente"/></text:h>
      <text:p text:style-name="Text_20_body">- Il fait une épaisseur de 29 mm d'épaisseur (tracé à 30 mm (= jauge de charpentier), mais usiné avec du jeu) et une longueur de 5 mm de moins que sa mortaise, majoritairement placé en axe du champs de la pièce de bois, il peut contenir un épaulement central en cas de grande longueur d'arasement.
ses arasements sont soit parallèles à la pièce de bois, soit nantis d'embrèvements pour des raison de renforcement au ripage.</text:p>
      <text:p text:style-name="Text_20_body">- En charpente, le tenon est tracé au piquage avec un désabout de propreté, qui permet d'avoir une arête perpendiculaire de niveau, même si ce tenon se situe sur du bois gauche faisant varier le parallélisme de ses arasements, tout en évitant d'avoir des pointes de bois fragiles. (fig 2).</text:p>
      <text:p text:style-name="Text_20_body">- Il peut comporter un petit épaulement à l'arrière, permettant de masquer la mortaise dans des ouvrages vus ! (fig 3).</text:p>
      <text:p text:style-name="Text_20_body">- Le trous de cheville se percera après le démontage de l'essai à blanc de l'assemblage, et devra être biaisé pour le “chevillage à tire”. </text:p>
      <text:h text:style-name="Heading_20_2" text:outline-level="2"><text:bookmark-start text:name="__RefHeading___la_mortaise_en_charpente_9"/><text:bookmark-start text:name="la_mortaise_en_charpente"/>La mortaise en charpente :<text:bookmark-end text:name="__RefHeading___la_mortaise_en_charpente_9"/><text:bookmark-end text:name="la_mortaise_en_charpente"/></text:h>
      <text:p text:style-name="Text_20_body">- Elle fait 30 mm (= jauge de charpentier) d'épaisseur pour une profondeur de 100 mm est tracée en axe avec la pièce, dans sa largeur, les bords sont souvent verticaux (mortaiseuse), mais on peut aussi biaiser selon la pente de la pièce à assembler (fig 3-4).</text:p>
      <text:p text:style-name="Text_20_body">- La mortaise de charpente, comporte très souvent un embrèvement (à couvert ou découvert selon les cas) qui renforce les contraintes dont il peut être est soumis ! (fig 5).</text:p>
      <text:p text:style-name="Text_20_body">- Dans de très grosses pièces de charpente, l assemblage tenon/mortaise peut être double !</text:p>
      <text:p text:style-name="Text_20_body">- Le trou de cheville est percé avant le montage à blanc, pour pouvoir ensuite repérer le trou sur le tenon une fois monté à blanc.</text:p>
      <text:h text:style-name="Heading_20_2" text:outline-level="2"><text:bookmark-start text:name="__RefHeading___la_cheville_de_charpente_10"/><text:bookmark-start text:name="la_cheville_de_charpente"/>La cheville de charpente :<text:bookmark-end text:name="__RefHeading___la_cheville_de_charpente_10"/><text:bookmark-end text:name="la_cheville_de_charpente"/></text:h>
      <text:p text:style-name="Text_20_body">- Elle est réalisée dans du bois dur (chêne, robinier) .</text:p>
      <text:p text:style-name="Text_20_body">- Il faut les débiter dans du bois fendu, ce qui permet d'avoir un fil parfaitement droit !</text:p>
      <text:p text:style-name="Text_20_body">- On réalise des carrelets de 18 x 18 mm, puis on fait un quart de rond toupillé, ou l'on fait au rabot des chanfreins afin de la rendre de section octogonale.</text:p>
      <text:p text:style-name="Text_20_body">- Les chevilles doivent être solides pour résister au principe du tire !</text:p>
      <text:p text:style-name="Text_20_body">- A la pose, on trempe les chevilles dans de l'huile, puis on les enfonce au marteau <text:span text:style-name="Strong_20_Emphasis">sans s’arrêter</text:span> avant d'être complètement plantées sinon elles risquent d'éclater !</text:p>
      <text:p text:style-name="Text_20_body"><draw:frame draw:style-name="medialeft" draw:name="Fig 1 Legend" text:anchor-type="paragraph" draw:z-index="0" svg:width="5.2916666666667cm" style:rel-width="100%"><draw:text-box><text:p text:style-name="legendcenter"><draw:frame draw:style-name="medialeft" draw:name="Fig 1" text:anchor-type="paragraph" draw:z-index="5" svg:width="5.2916666666667cm" style:rel-width="100%" svg:height="5.2916666666667cm" style:rel-height="scale"><draw:image xlink:href="Pictures/c908228e3b81fe903c7b2bd41a02905a.jpg" xlink:type="simple" xlink:show="embed" xlink:actuate="onLoad"/></draw:frame>Fig 1</text:p></draw:text-box></draw:frame> <draw:frame draw:style-name="medialeft" draw:name="Fig 2 Legend" text:anchor-type="paragraph" draw:z-index="0" svg:width="5.2916666666667cm" style:rel-width="100%"><draw:text-box><text:p text:style-name="legendcenter"><draw:frame draw:style-name="medialeft" draw:name="Fig 2" text:anchor-type="paragraph" draw:z-index="6" svg:width="5.2916666666667cm" style:rel-width="100%" svg:height="5.2916666666667cm" style:rel-height="scale"><draw:image xlink:href="Pictures/aee2dc4a1ca882708d4144462ab74d47.jpg" xlink:type="simple" xlink:show="embed" xlink:actuate="onLoad"/></draw:frame>Fig 2</text:p></draw:text-box></draw:frame> <draw:frame draw:style-name="medialeft" draw:name="Fig 3 Legend" text:anchor-type="paragraph" draw:z-index="0" svg:width="5.2916666666667cm" style:rel-width="100%"><draw:text-box><text:p text:style-name="legendcenter"><draw:frame draw:style-name="medialeft" draw:name="Fig 3" text:anchor-type="paragraph" draw:z-index="7" svg:width="5.2916666666667cm" style:rel-width="100%" svg:height="5.2916666666667cm" style:rel-height="scale"><draw:image xlink:href="Pictures/63e84b879818909f9e41e69b6ea48177.jpg" xlink:type="simple" xlink:show="embed" xlink:actuate="onLoad"/></draw:frame>Fig 3</text:p></draw:text-box></draw:frame> <draw:frame draw:style-name="medialeft" draw:name="Fig 4 Legend" text:anchor-type="paragraph" draw:z-index="0" svg:width="5.2916666666667cm" style:rel-width="100%"><draw:text-box><text:p text:style-name="legendcenter"><draw:frame draw:style-name="medialeft" draw:name="Fig 4" text:anchor-type="paragraph" draw:z-index="8" svg:width="5.2916666666667cm" style:rel-width="100%" svg:height="5.2916666666667cm" style:rel-height="scale"><draw:image xlink:href="Pictures/bc877446e5fe8440d6aeb96469c0b037.jpg" xlink:type="simple" xlink:show="embed" xlink:actuate="onLoad"/></draw:frame>Fig 4</text:p></draw:text-box></draw:frame>
<draw:frame draw:style-name="medialeft" draw:name="Fig 5 Legend" text:anchor-type="paragraph" draw:z-index="0" svg:width="5.2916666666667cm" style:rel-width="100%"><draw:text-box><text:p text:style-name="legendcenter"><draw:frame draw:style-name="medialeft" draw:name="Fig 5" text:anchor-type="paragraph" draw:z-index="9" svg:width="5.2916666666667cm" style:rel-width="100%" svg:height="5.2916666666667cm" style:rel-height="scale"><draw:image xlink:href="Pictures/c9517052069e47a85210b0723608fbfe.jpg" xlink:type="simple" xlink:show="embed" xlink:actuate="onLoad"/></draw:frame>Fig 5</text:p></draw:text-box></draw:frame> <draw:frame draw:style-name="medialeft" draw:name="Fig 6 Legend" text:anchor-type="paragraph" draw:z-index="0" svg:width="5.2916666666667cm" style:rel-width="100%"><draw:text-box><text:p text:style-name="legendcenter"><draw:frame draw:style-name="medialeft" draw:name="Fig 6" text:anchor-type="paragraph" draw:z-index="10" svg:width="5.2916666666667cm" style:rel-width="100%" svg:height="5.2916666666667cm" style:rel-height="scale"><draw:image xlink:href="Pictures/241d11fc123c5b1a6b9dbd70ca5c77de.jpg" xlink:type="simple" xlink:show="embed" xlink:actuate="onLoad"/></draw:frame>Fig 6</text:p></draw:text-box></draw:frame></text:p>
      <text:p text:style-name="Horizontal_20_Line"/>
      <text:h text:style-name="Heading_20_1" text:outline-level="1"><text:bookmark-start text:name="__RefHeading___tenons_mortaises_particuliers_11"/><text:bookmark-start text:name="tenons_mortaises_particuliers"/>Tenons/mortaises particuliers<text:bookmark-end text:name="__RefHeading___tenons_mortaises_particuliers_11"/><text:bookmark-end text:name="tenons_mortaises_particuliers"/></text:h>
      <text:h text:style-name="Heading_20_2" text:outline-level="2"><text:bookmark-start text:name="__RefHeading___le_tenon_mortaise_debouchant_a_clef_12"/><text:bookmark-start text:name="le_tenon_mortaise_debouchant_a_clef"/>Le tenon/mortaise débouchant à clef :<text:bookmark-end text:name="__RefHeading___le_tenon_mortaise_debouchant_a_clef_12"/><text:bookmark-end text:name="le_tenon_mortaise_debouchant_a_clef"/></text:h>
      <text:p text:style-name="Text_20_body">- C'est un tenon/mortaise surtout destiné à bloquer l'assemblage quand il est soumis à une traction, il est plus long à mettre en œuvre.</text:p>
      <text:p text:style-name="Text_20_body">- Dans le cas ou il serait apparent il est très décoratif !</text:p>
      <text:h text:style-name="Heading_20_2" text:outline-level="2"><text:bookmark-start text:name="__RefHeading___le_tenon_mortaise_mordane_ou_bec_de_canard_13"/><text:bookmark-start text:name="le_tenon_mortaise_mordane_ou_bec_de_canard"/>Le tenon/mortaise "mordâne" ou "bec de canard" :<text:bookmark-end text:name="__RefHeading___le_tenon_mortaise_mordane_ou_bec_de_canard_13"/><text:bookmark-end text:name="le_tenon_mortaise_mordane_ou_bec_de_canard"/></text:h>
      <text:p text:style-name="Text_20_body">- C'est un assemblage tenon/mortaise destiné principalement au pièces de plancher (solivage, chevêtre, linçoir), il permet de renforcer le tenon par ajout de bois par tracé à l'arasement supérieur dans sa conception .</text:p>
      <text:p text:style-name="Text_20_body">- Il peut être chevillé dans une mortaise borgne, ou débouchant nantis d'une clé .</text:p>
      <text:h text:style-name="Heading_20_2" text:outline-level="2"><text:bookmark-start text:name="__RefHeading___le_tenons_mortaises_a_chaperon_et_a_paume_14"/><text:bookmark-start text:name="le_tenons_mortaises_a_chaperon_et_a_paume"/>Le tenons/mortaises "à chaperon" et à "paume" :<text:bookmark-end text:name="__RefHeading___le_tenons_mortaises_a_chaperon_et_a_paume_14"/><text:bookmark-end text:name="le_tenons_mortaises_a_chaperon_et_a_paume"/></text:h>
      <text:p text:style-name="Text_20_body">- C est un assemblage tenon/mortaise qui à la particularité d avoir un (ou les) arasement qui épouse le profil du flache présent sur l arête de la pièce mortaisée ,le tracé se matérialise au piquage , il permet de rectifier l' appuis de l arasement .</text:p>
      <text:p text:style-name="Text_20_body">- A ne pas confondre avec la <text:span text:style-name="Strong_20_Emphasis">“paume”</text:span> :, qui elle est réalisée volontairement pour renforcer un assemblage de solivage.</text:p>
      <text:h text:style-name="Heading_20_2" text:outline-level="2"><text:bookmark-start text:name="__RefHeading___le_faux_tenon_15"/><text:bookmark-start text:name="le_faux_tenon"/>Le faux tenon :<text:bookmark-end text:name="__RefHeading___le_faux_tenon_15"/><text:bookmark-end text:name="le_faux_tenon"/></text:h>
      <text:p text:style-name="Text_20_body">- Le faux tenon est aussi appelé «pigeon». Il permet de relier deux pièces coupées d’onglet ou droites parallèles.</text:p>
      <text:p text:style-name="Text_20_body">- Il peut être débouchant ou borgne, chevillé ou à clefs . </text:p>
      <text:h text:style-name="Heading_20_2" text:outline-level="2"><text:bookmark-start text:name="__RefHeading___le_tenon_dit_oulice_16"/><text:bookmark-start text:name="le_tenon_dit_oulice"/>Le tenon dit « "oulice" :<text:bookmark-end text:name="__RefHeading___le_tenon_dit_oulice_16"/><text:bookmark-end text:name="le_tenon_dit_oulice"/></text:h>
      <text:p text:style-name="Text_20_body">- Souvent employé dans les maisons à colombage (Alsace, Normandie, …) dans le cadre de bois verticaux coupés par un pièce oblique appelée décharge ! </text:p>
      <text:p text:style-name="Text_20_body">- les pièces de bois portant un tenon à « oulice» (l’about du tenon est coupé d’équerre par rapport à la face de la pièce et non à l’arasement).</text:p>
      <text:p text:style-name="Text_20_body">- la pièce portant un assemblage à oulice se nomme tournisse il peut y avoir embrèvement !</text:p>
      <text:p text:style-name="Text_20_body">- Cet assemblage est le plus souvent chevillé à “tire” .</text:p>
      <text:p text:style-name="Text_20_body"><draw:frame draw:style-name="medialeft" draw:name="Tenon/mortaise débouchant à clef Legend" text:anchor-type="paragraph" draw:z-index="0" svg:width="5.2916666666667cm" style:rel-width="100%"><draw:text-box><text:p text:style-name="legendcenter"><draw:frame draw:style-name="medialeft" draw:name="Tenon/mortaise débouchant à clef" text:anchor-type="paragraph" draw:z-index="11" svg:width="5.2916666666667cm" style:rel-width="100%" svg:height="5.2916666666667cm" style:rel-height="scale"><draw:image xlink:href="Pictures/1132c56f78dcb8bd06e7897e88e89251.jpg" xlink:type="simple" xlink:show="embed" xlink:actuate="onLoad"/></draw:frame>Tenon/mortaise débouchant à clef</text:p></draw:text-box></draw:frame> <draw:frame draw:style-name="medialeft" draw:name="Tenon/mortaise &quot;mordane&quot; ou &quot;bec de canard&quot; Legend" text:anchor-type="paragraph" draw:z-index="0" svg:width="5.2916666666667cm" style:rel-width="100%"><draw:text-box><text:p text:style-name="legendcenter"><draw:frame draw:style-name="medialeft" draw:name="Tenon/mortaise &quot;mordane&quot; ou &quot;bec de canard&quot;" text:anchor-type="paragraph" draw:z-index="12" svg:width="5.2916666666667cm" style:rel-width="100%" svg:height="5.2916666666667cm" style:rel-height="scale"><draw:image xlink:href="Pictures/fb2ea96038416d1ac7c3a4ae027cdce7.jpg" xlink:type="simple" xlink:show="embed" xlink:actuate="onLoad"/></draw:frame>Tenon/mortaise "mordane" ou "bec de canard"</text:p></draw:text-box></draw:frame> <draw:frame draw:style-name="medialeft" draw:name="Tenons/mortaises &quot;à chaperon&quot; et à paume Legend" text:anchor-type="paragraph" draw:z-index="0" svg:width="5.2916666666667cm" style:rel-width="100%"><draw:text-box><text:p text:style-name="legendcenter"><draw:frame draw:style-name="medialeft" draw:name="Tenons/mortaises &quot;à chaperon&quot; et à paume" text:anchor-type="paragraph" draw:z-index="13" svg:width="5.2916666666667cm" style:rel-width="100%" svg:height="5.2916666666667cm" style:rel-height="scale"><draw:image xlink:href="Pictures/c24cec24e464dd99f4d6f9bfe2b1a5a7.jpg" xlink:type="simple" xlink:show="embed" xlink:actuate="onLoad"/></draw:frame>Tenons/mortaises "à chaperon" et à paume</text:p></draw:text-box></draw:frame> <draw:frame draw:style-name="medialeft" draw:name="Faux tenons Legend" text:anchor-type="paragraph" draw:z-index="0" svg:width="5.2916666666667cm" style:rel-width="100%"><draw:text-box><text:p text:style-name="legendcenter"><draw:frame draw:style-name="medialeft" draw:name="Faux tenons" text:anchor-type="paragraph" draw:z-index="14" svg:width="5.2916666666667cm" style:rel-width="100%" svg:height="5.2916666666667cm" style:rel-height="scale"><draw:image xlink:href="Pictures/d35c5186927e2aa87b1ba498d77a7d1f.jpg" xlink:type="simple" xlink:show="embed" xlink:actuate="onLoad"/></draw:frame>Faux tenons</text:p></draw:text-box></draw:frame>
<draw:frame draw:style-name="medialeft" draw:name="Tenon/mortaise dit &quot;oulice&quot; Legend" text:anchor-type="paragraph" draw:z-index="0" svg:width="5.2916666666667cm" style:rel-width="100%"><draw:text-box><text:p text:style-name="legendcenter"><draw:frame draw:style-name="medialeft" draw:name="Tenon/mortaise dit &quot;oulice&quot;" text:anchor-type="paragraph" draw:z-index="15" svg:width="5.2916666666667cm" style:rel-width="100%" svg:height="5.2916666666667cm" style:rel-height="scale"><draw:image xlink:href="Pictures/3385a211478579c6f52e2e3a485708b2.jpg" xlink:type="simple" xlink:show="embed" xlink:actuate="onLoad"/></draw:frame>Tenon/mortaise dit "oulice"</text:p></draw:text-box></draw:frame></text:p>
      <text:p text:style-name="Horizontal_20_Line"/>
      <text:h text:style-name="Heading_20_2" text:outline-level="2"><text:bookmark-start text:name="__RefHeading___assemblages_par_embrevements_17"/><text:bookmark-start text:name="assemblages_par_embrevements"/>Assemblages par embrèvements<text:bookmark-end text:name="__RefHeading___assemblages_par_embrevements_17"/><text:bookmark-end text:name="assemblages_par_embrevements"/></text:h>
      <text:p text:style-name="Text_20_body">- Les embrèvements consistent à pratiquer une (ou des) entailles d'abouts dans la pièce de bois réceptrice, pour accueillir l'autre pièce taillée en profil inverse, dans le but de contrebalancer et renforcer les fortes contraintes de cisaillement dues au glissement, et ripage par compressions (souvent vu entre l'arbalétrier et l'entrait).(fig 1). </text:p>
      <text:p text:style-name="Text_20_body">- La surface qui se trouve devant l'about se nomme le talon, il faut que celui ci soit assez long pour contenir la poussée du ripage !</text:p>
      <text:p text:style-name="Text_20_body">- L about est généralement taillé a la bissectrice de l'angle des deux pièces sollicitées, par contre souvent les charpentiers le scie d'équerre pour gagner du temps.</text:p>
      <text:p text:style-name="Text_20_body">- Personnellement je faisait l'about par bissectrice pour les arbalétrier, les autres d'équerres.</text:p>
      <text:p text:style-name="Text_20_body">- Ils peuvent être “a vifs”, boulonnés (vissés ou cloués dans les petit travaux à faibles contrainte (ferme de lucarne)), bridés métalliquement (fig 5), ou la plupart du temps associés de tenons/mortaises (voir plus haut).</text:p>
      <text:p text:style-name="Text_20_body">- L'about décalé il est employé généralement quand le talon est insuffisant (fig2).</text:p>
      <text:p text:style-name="Text_20_body">- Quand l'about supposé à très peu de talon ou inexistant, on pratique un embrèvement “en gorge”, qui permet d'avoir la même force mécanique d'appuis (fig 3).</text:p>
      <text:p text:style-name="Text_20_body">- On utilise les embrèvements doubles en gorge et en about lorsque les assemblages sont très sollicités (fig 4).</text:p>
      <text:p text:style-name="Text_20_body"><draw:frame draw:style-name="medialeft" draw:name="Assemblage par embrèvement en about Legend" text:anchor-type="paragraph" draw:z-index="0" svg:width="5.2916666666667cm" style:rel-width="100%"><draw:text-box><text:p text:style-name="legendcenter"><draw:frame draw:style-name="medialeft" draw:name="Assemblage par embrèvement en about" text:anchor-type="paragraph" draw:z-index="16" svg:width="5.2916666666667cm" style:rel-width="100%" svg:height="5.2916666666667cm" style:rel-height="scale"><draw:image xlink:href="Pictures/8e6e5b4dc4c27189d068688641710eb9.jpg" xlink:type="simple" xlink:show="embed" xlink:actuate="onLoad"/></draw:frame>Assemblage par embrèvement en about</text:p></draw:text-box></draw:frame> <draw:frame draw:style-name="medialeft" draw:name="(fig 2) About décalé Legend" text:anchor-type="paragraph" draw:z-index="0" svg:width="5.2916666666667cm" style:rel-width="100%"><draw:text-box><text:p text:style-name="legendcenter"><draw:frame draw:style-name="medialeft" draw:name="(fig 2) About décalé" text:anchor-type="paragraph" draw:z-index="17" svg:width="5.2916666666667cm" style:rel-width="100%" svg:height="5.2916666666667cm" style:rel-height="scale"><draw:image xlink:href="Pictures/5a3bd42920f597950c813abfde47879e.jpg" xlink:type="simple" xlink:show="embed" xlink:actuate="onLoad"/></draw:frame>(fig 2) About décalé</text:p></draw:text-box></draw:frame> <draw:frame draw:style-name="medialeft" draw:name="(fig 3) Assemblage en gorge Legend" text:anchor-type="paragraph" draw:z-index="0" svg:width="5.2916666666667cm" style:rel-width="100%"><draw:text-box><text:p text:style-name="legendcenter"><draw:frame draw:style-name="medialeft" draw:name="(fig 3) Assemblage en gorge" text:anchor-type="paragraph" draw:z-index="18" svg:width="5.2916666666667cm" style:rel-width="100%" svg:height="5.2916666666667cm" style:rel-height="scale"><draw:image xlink:href="Pictures/e43c91aa1b664e1a14db59b564fb0bca.jpg" xlink:type="simple" xlink:show="embed" xlink:actuate="onLoad"/></draw:frame>(fig 3) Assemblage en gorge</text:p></draw:text-box></draw:frame> <draw:frame draw:style-name="medialeft" draw:name="(fig 4) Embrèvement double (en gorge et en about) Legend" text:anchor-type="paragraph" draw:z-index="0" svg:width="5.2916666666667cm" style:rel-width="100%"><draw:text-box><text:p text:style-name="legendcenter"><draw:frame draw:style-name="medialeft" draw:name="(fig 4) Embrèvement double (en gorge et en about)" text:anchor-type="paragraph" draw:z-index="19" svg:width="5.2916666666667cm" style:rel-width="100%" svg:height="5.2916666666667cm" style:rel-height="scale"><draw:image xlink:href="Pictures/d61a7cd40febf0db567878ef4bcc3b82.jpg" xlink:type="simple" xlink:show="embed" xlink:actuate="onLoad"/></draw:frame>(fig 4) Embrèvement double (en gorge et en about)</text:p></draw:text-box></draw:frame>
<draw:frame draw:style-name="medialeft" draw:name="fig 5 embrèvements boulonné et bridé Legend" text:anchor-type="paragraph" draw:z-index="0" svg:width="5.2916666666667cm" style:rel-width="100%"><draw:text-box><text:p text:style-name="legendcenter"><draw:frame draw:style-name="medialeft" draw:name="fig 5 embrèvements boulonné et bridé" text:anchor-type="paragraph" draw:z-index="20" svg:width="5.2916666666667cm" style:rel-width="100%" svg:height="5.2916666666667cm" style:rel-height="scale"><draw:image xlink:href="Pictures/8600062fe1ac38eb221012eb411ce854.jpg" xlink:type="simple" xlink:show="embed" xlink:actuate="onLoad"/></draw:frame>fig 5 embrèvements boulonné et bridé</text:p></draw:text-box></draw:frame></text:p>
      <text:p text:style-name="Horizontal_20_Line"/>
      <text:p text:style-name="Text_20_body">- <text:span text:style-name="Strong_20_Emphasis">L’embrèvement couvert</text:span>, est entaillé à l'empreinte du repos (travaux apparents), et <text:span text:style-name="Strong_20_Emphasis">l’embrèvement découvert</text:span>, est façonné à la scie d'une face à l'autre par gain de temps (dans les combles perdu ou greniers).</text:p>
      <text:p text:style-name="Text_20_body">- On les trouvent souvent dans les poinçons.(fig 1-2)</text:p>
      <text:p text:style-name="Text_20_body">- En <text:span text:style-name="Strong_20_Emphasis">gorge à pleine section</text:span>, on l'utilise généralement pour une pente de toit inférieure à 45% en tête d’arbalétrier (ce qui donne un effet queue d'aronde).</text:p>
      <text:p text:style-name="Text_20_body">- En <text:span text:style-name="Strong_20_Emphasis">about</text:span> on utilise généralement pour une pente de toit supérieure à 45° en tête d’arbalétrier. (fig 3).</text:p>
      <text:p text:style-name="Text_20_body"><draw:frame draw:style-name="medialeft" draw:name="(fig 1) Embrèvement couvert Legend" text:anchor-type="paragraph" draw:z-index="0" svg:width="5.2916666666667cm" style:rel-width="100%"><draw:text-box><text:p text:style-name="legendcenter"><draw:frame draw:style-name="medialeft" draw:name="(fig 1) Embrèvement couvert" text:anchor-type="paragraph" draw:z-index="21" svg:width="5.2916666666667cm" style:rel-width="100%" svg:height="5.2916666666667cm" style:rel-height="scale"><draw:image xlink:href="Pictures/e8de22ecbd5c1cf6ea3724239b53bf5b.jpg" xlink:type="simple" xlink:show="embed" xlink:actuate="onLoad"/></draw:frame>(fig 1) Embrèvement couvert</text:p></draw:text-box></draw:frame> <draw:frame draw:style-name="medialeft" draw:name="(fig 2) Embrèvement découvert Legend" text:anchor-type="paragraph" draw:z-index="0" svg:width="5.2916666666667cm" style:rel-width="100%"><draw:text-box><text:p text:style-name="legendcenter"><draw:frame draw:style-name="medialeft" draw:name="(fig 2) Embrèvement découvert" text:anchor-type="paragraph" draw:z-index="22" svg:width="5.2916666666667cm" style:rel-width="100%" svg:height="5.2916666666667cm" style:rel-height="scale"><draw:image xlink:href="Pictures/320b921fee4150e734976abb4215b5b0.jpg" xlink:type="simple" xlink:show="embed" xlink:actuate="onLoad"/></draw:frame>(fig 2) Embrèvement découvert</text:p></draw:text-box></draw:frame> <draw:frame draw:style-name="medialeft" draw:name="(fig 3) détail en about et en gorge pleine sectio... Legend" text:anchor-type="paragraph" draw:z-index="0" svg:width="5.2916666666667cm" style:rel-width="100%"><draw:text-box><text:p text:style-name="legendcenter"><draw:frame draw:style-name="medialeft" draw:name="(fig 3) détail en about et en gorge pleine sectio..." text:anchor-type="paragraph" draw:z-index="23" svg:width="5.2916666666667cm" style:rel-width="100%" svg:height="5.2916666666667cm" style:rel-height="scale"><draw:image xlink:href="Pictures/97bc3b8441e90fb5a090005525c026c6.jpg" xlink:type="simple" xlink:show="embed" xlink:actuate="onLoad"/></draw:frame>(fig 3) détail en about et en gorge pleine sectio...</text:p></draw:text-box></draw:frame></text:p>
      <text:p text:style-name="Horizontal_20_Line"/>
      <text:h text:style-name="Heading_20_2" text:outline-level="2"><text:bookmark-start text:name="__RefHeading___les_assemblages_par_entures_18"/><text:bookmark-start text:name="les_assemblages_par_entures"/>Les assemblages par entures<text:bookmark-end text:name="__RefHeading___les_assemblages_par_entures_18"/><text:bookmark-end text:name="les_assemblages_par_entures"/></text:h>
      <text:p text:style-name="Text_20_body">- C'est l'assemblage ou la liaison de deux pièces de bois linéairement.</text:p>
      <text:h text:style-name="Heading_20_3" text:outline-level="3"><text:bookmark-start text:name="__RefHeading___les_entures_de_compressions_19"/><text:bookmark-start text:name="les_entures_de_compressions"/>Les entures de compressions :<text:bookmark-end text:name="__RefHeading___les_entures_de_compressions_19"/><text:bookmark-end text:name="les_entures_de_compressions"/></text:h>
      <text:p text:style-name="Text_20_body">- Elles servent à joindre deux pièces en verticale d'aplomb, on les retrouves le plus souvent en restauration par rapport à des poteaux.</text:p>
      <text:p text:style-name="Text_20_body">- L'enture la plus banale, est simplement usinée de deux coupes d'équerre reposant l'une sur l'autre, et tenues par des moises boulonnées ou clouées.</text:p>
      <text:p text:style-name="Text_20_body">- Dans des travaux de monuments historiques ou apparents en habitations, on pratique par quartiers mi-bois, ou enture de compression oblique à mi-bois, plus compliqués mais plus esthétiques (fig 1) !</text:p>
      <text:h text:style-name="Heading_20_3" text:outline-level="3"><text:bookmark-start text:name="__RefHeading___les_entures_de_continuites_20"/><text:bookmark-start text:name="les_entures_de_continuites"/>Les entures de continuités :<text:bookmark-end text:name="__RefHeading___les_entures_de_continuites_20"/><text:bookmark-end text:name="les_entures_de_continuites"/></text:h>
      <text:p text:style-name="Text_20_body">- Elles servent généralement à joindre des pièces de bois horizontales passantes (pannes), ces assemblages doivent être placés en repos (murs , sol , poinçon, etc ..) car ils consistent surtout à produire plus de surface aux liaisons de pièces, sauf dans le cas de l'enture à trait de Jupiter qui peut être dans certains cas placée au dessus du vide (fig 2). </text:p>
      <text:h text:style-name="Heading_20_3" text:outline-level="3"><text:bookmark-start text:name="__RefHeading___l_enture_de_continuite_a_mi-bois_21"/><text:bookmark-start text:name="l_enture_de_continuite_a_mi-bois"/>L'enture de continuité à mi-bois :<text:bookmark-end text:name="__RefHeading___l_enture_de_continuite_a_mi-bois_21"/><text:bookmark-end text:name="l_enture_de_continuite_a_mi-bois"/></text:h>
      <text:p text:style-name="Text_20_body">- On la trouve souvent dans les liaison de sablières en repos sur les murs et de fausses sorties de pannes.</text:p>
      <text:h text:style-name="Heading_20_3" text:outline-level="3"><text:bookmark-start text:name="__RefHeading___l_enture_de_continuite_a_sifflet_et_a_sifflet_desaboute_22"/><text:bookmark-start text:name="l_enture_de_continuite_a_sifflet_et_a_sifflet_desaboute"/>L'enture de continuité à sifflet et à sifflet désabouté :<text:bookmark-end text:name="__RefHeading___l_enture_de_continuite_a_sifflet_et_a_sifflet_desaboute_22"/><text:bookmark-end text:name="l_enture_de_continuite_a_sifflet_et_a_sifflet_desaboute"/></text:h>
      <text:p text:style-name="Text_20_body">- Elles sont généralement utilisées pour les pièces passantes (sablières sur poteaux, les pannes, les faîtages et les chevrons).</text:p>
      <text:h text:style-name="Heading_20_3" text:outline-level="3"><text:bookmark-start text:name="__RefHeading___l_enture_a_trait_de_jupiter_23"/><text:bookmark-start text:name="l_enture_a_trait_de_jupiter"/>L enture à trait de Jupiter :<text:bookmark-end text:name="__RefHeading___l_enture_a_trait_de_jupiter_23"/><text:bookmark-end text:name="l_enture_a_trait_de_jupiter"/></text:h>
      <text:p text:style-name="Text_20_body">- Emblématique assemblage de charpentier , son nom viens de sa forme en éclair de foudre , il est rarement utilisé mais toujours très esthétique en plus de reprendre les efforts de tension !</text:p>
      <text:p text:style-name="Text_20_body">- On l utilise en restauration de monuments historiques généralement .</text:p>
      <text:p text:style-name="Text_20_body"><draw:frame draw:style-name="medialeft" draw:name="fig 1 Entures de compressions Legend" text:anchor-type="paragraph" draw:z-index="0" svg:width="5.2916666666667cm" style:rel-width="100%"><draw:text-box><text:p text:style-name="legendcenter"><draw:frame draw:style-name="medialeft" draw:name="fig 1 Entures de compressions" text:anchor-type="paragraph" draw:z-index="24" svg:width="5.2916666666667cm" style:rel-width="100%" svg:height="5.2916666666667cm" style:rel-height="scale"><draw:image xlink:href="Pictures/e3826374f4454e18f02b7d7f30edb59a.jpg" xlink:type="simple" xlink:show="embed" xlink:actuate="onLoad"/></draw:frame>fig 1 Entures de compressions</text:p></draw:text-box></draw:frame> <draw:frame draw:style-name="medialeft" draw:name="(fig 2) Entures de continuités Legend" text:anchor-type="paragraph" draw:z-index="0" svg:width="5.2916666666667cm" style:rel-width="100%"><draw:text-box><text:p text:style-name="legendcenter"><draw:frame draw:style-name="medialeft" draw:name="(fig 2) Entures de continuités" text:anchor-type="paragraph" draw:z-index="25" svg:width="5.2916666666667cm" style:rel-width="100%" svg:height="5.2916666666667cm" style:rel-height="scale"><draw:image xlink:href="Pictures/2f5592275a86141bdf617d206091c999.jpg" xlink:type="simple" xlink:show="embed" xlink:actuate="onLoad"/></draw:frame>(fig 2) Entures de continuités</text:p></draw:text-box></draw:frame></text:p>
      <text:p text:style-name="Horizontal_20_Line"/>
      <text:h text:style-name="Heading_20_2" text:outline-level="2"><text:bookmark-start text:name="__RefHeading___les_assemblages_a_queues_d_arondes_par_enfourchements_et_a_mi_bois_24"/><text:bookmark-start text:name="les_assemblages_a_queues_d_arondes_par_enfourchements_et_a_mi_bois"/>Les assemblages à queues d arondes ,par enfourchements et à mi bois<text:bookmark-end text:name="__RefHeading___les_assemblages_a_queues_d_arondes_par_enfourchements_et_a_mi_bois_24"/><text:bookmark-end text:name="les_assemblages_a_queues_d_arondes_par_enfourchements_et_a_mi_bois"/></text:h>
      <text:h text:style-name="Heading_20_2" text:outline-level="2"><text:bookmark-start text:name="__RefHeading___les_assemblages_par_queues_d_arondes_25"/><text:bookmark-start text:name="les_assemblages_par_queues_d_arondes"/>Les assemblages par queues d arondes :<text:bookmark-end text:name="__RefHeading___les_assemblages_par_queues_d_arondes_25"/><text:bookmark-end text:name="les_assemblages_par_queues_d_arondes"/></text:h>
      <text:p text:style-name="Text_20_body">- Ils sont destinés a des liaisons travaillant en tension ou en traction , ils peuvent être entures ou en perpendiculaire .(fig 1)</text:p>
      <text:h text:style-name="Heading_20_2" text:outline-level="2"><text:bookmark-start text:name="__RefHeading___les_assemblages_par_enfourchements_26"/><text:bookmark-start text:name="les_assemblages_par_enfourchements"/>Les assemblages par enfourchements :<text:bookmark-end text:name="__RefHeading___les_assemblages_par_enfourchements_26"/><text:bookmark-end text:name="les_assemblages_par_enfourchements"/></text:h>
      <text:p text:style-name="Text_20_body">- Ils sont destinés dans certains cas à des assemblages verticaux , linéaires , ou horizontaux (fig 1) .</text:p>
      <text:h text:style-name="Heading_20_2" text:outline-level="2"><text:bookmark-start text:name="__RefHeading___les_assemblages_a_mi-bois_27"/><text:bookmark-start text:name="les_assemblages_a_mi-bois"/>Les assemblages à mi-bois :<text:bookmark-end text:name="__RefHeading___les_assemblages_a_mi-bois_27"/><text:bookmark-end text:name="les_assemblages_a_mi-bois"/></text:h>
      <text:p text:style-name="Text_20_body">- On les retrouves souvent dans le colombage et le solivage (fig 2).</text:p>
      <text:p text:style-name="Text_20_body"><draw:frame draw:style-name="medialeft" draw:name="(fig 1) Assemblages à queues d arondes et enfourch... Legend" text:anchor-type="paragraph" draw:z-index="0" svg:width="5.2916666666667cm" style:rel-width="100%"><draw:text-box><text:p text:style-name="legendcenter"><draw:frame draw:style-name="medialeft" draw:name="(fig 1) Assemblages à queues d arondes et enfourch..." text:anchor-type="paragraph" draw:z-index="26" svg:width="5.2916666666667cm" style:rel-width="100%" svg:height="5.2916666666667cm" style:rel-height="scale"><draw:image xlink:href="Pictures/78a525d55a5e709188d9d0ba8fc38116.jpg" xlink:type="simple" xlink:show="embed" xlink:actuate="onLoad"/></draw:frame>(fig 1) Assemblages à queues d arondes et enfourch...</text:p></draw:text-box></draw:frame> <draw:frame draw:style-name="medialeft" draw:name="(fig 2) ,Assemblages à mi bois Legend" text:anchor-type="paragraph" draw:z-index="0" svg:width="5.2916666666667cm" style:rel-width="100%"><draw:text-box><text:p text:style-name="legendcenter"><draw:frame draw:style-name="medialeft" draw:name="(fig 2) ,Assemblages à mi bois" text:anchor-type="paragraph" draw:z-index="27" svg:width="5.2916666666667cm" style:rel-width="100%" svg:height="5.2916666666667cm" style:rel-height="scale"><draw:image xlink:href="Pictures/e0da9be3b371c8627352ffcb66bfd396.jpg" xlink:type="simple" xlink:show="embed" xlink:actuate="onLoad"/></draw:frame>(fig 2) ,Assemblages à mi bois</text:p></draw:text-box></draw:frame></text:p>
      <text:p text:style-name="Horizontal_20_Line"/>
      <text:h text:style-name="Heading_20_1" text:outline-level="1"><text:bookmark-start text:name="__RefHeading___le_moisement_ou_moisage_28"/><text:bookmark-start text:name="le_moisement_ou_moisage"/>le moisement ou moisage<text:bookmark-end text:name="__RefHeading___le_moisement_ou_moisage_28"/><text:bookmark-end text:name="le_moisement_ou_moisage"/></text:h>
      <text:p text:style-name="Text_20_body">- Le principe est bien connu en charpente, il consiste à jumeler deux pièces appelées “moises” enserrant une troisième, le tout étant boulonné.</text:p>
      <text:p text:style-name="Text_20_body">- Cet appareillage est très résistant, et pratiquement toujours utilisé pour les grands entraits, entraits retroussé, et les blochet.</text:p>
      <text:p text:style-name="Text_20_body">- Le principe révolutionna le domaine de la charpente depuis la fin du 18 ème siècle par l'arrivée des sciages mécaniques et de la boulonnerie.</text:p>
      <text:p text:style-name="Text_20_body">- Attention des entailles mal considérées peuvent diminuer la résistance de la pièce ! il faudra veiller à l'étude de bien agencer la structure.</text:p>
      <text:p text:style-name="Text_20_body">- La profondeur des entailles de boisage est généralement de 15 mm (lame de mètre pliant comme jauge).</text:p>
      <text:h text:style-name="Heading_20_2" text:outline-level="2"><text:bookmark-start text:name="__RefHeading___le_moisement_lisse_29"/><text:bookmark-start text:name="le_moisement_lisse"/>Le moisement lisse :<text:bookmark-end text:name="__RefHeading___le_moisement_lisse_29"/><text:bookmark-end text:name="le_moisement_lisse"/></text:h>
      <text:p text:style-name="Text_20_body">- Le principe réside en ce que les pièces de bois sont simplement enserrées par un boulon les traversant, celui ci recevant toute la force de cisaillement.</text:p>
      <text:p text:style-name="Text_20_body">- Il doit être utilisé que dans le cadre de liaisons sans contraintes majeures (fortement <text:span text:style-name="Strong_20_Emphasis">déconseillé</text:span> dans le treillage mécanique d'une ferme). (fig 1). </text:p>
      <text:h text:style-name="Heading_20_2" text:outline-level="2"><text:bookmark-start text:name="__RefHeading___le_moisement_a_une_entaille_30"/><text:bookmark-start text:name="le_moisement_a_une_entaille"/>Le moisement à une entaille :<text:bookmark-end text:name="__RefHeading___le_moisement_a_une_entaille_30"/><text:bookmark-end text:name="le_moisement_a_une_entaille"/></text:h>
      <text:p text:style-name="Text_20_body">- Le principe étant que les pièces passantes entre les moises, sont plaquées dans une entaille recevant leurs profil à vif, puis le tout traversé par des boulons de serrage, le résultat quand il est pratiqué de façon réfléchie sur les bonnes pièces est d'une remarquable résistance aux compressions tout en sollicitant minimement le boulon au cisaillement. (fig 2). </text:p>
      <text:h text:style-name="Heading_20_2" text:outline-level="2"><text:bookmark-start text:name="__RefHeading___le_moisement_a_double_entailles_31"/><text:bookmark-start text:name="le_moisement_a_double_entailles"/>Le moisement à double entailles :<text:bookmark-end text:name="__RefHeading___le_moisement_a_double_entailles_31"/><text:bookmark-end text:name="le_moisement_a_double_entailles"/></text:h>
      <text:p text:style-name="Text_20_body">- C est le même principe que ci dessus , sauf que les bois passants sont eux même entaillés , leurs attribuant ainsi des arasements qui accentuent un peu plus le contrebalancement des contraintes . (fig 3)</text:p>
      <text:h text:style-name="Heading_20_2" text:outline-level="2"><text:bookmark-start text:name="__RefHeading___le_double_moisement_32"/><text:bookmark-start text:name="le_double_moisement"/>Le double moisement :<text:bookmark-end text:name="__RefHeading___le_double_moisement_32"/><text:bookmark-end text:name="le_double_moisement"/></text:h>
      <text:p text:style-name="Text_20_body">- Quand cela est nécessaire et possible , le principe fait que toute la surface de coupe d un arbalétrier peu reposer sur un mur , tout en conservant une entaille en désabout , et la possibilité d un double boulonnage . (fig 4)</text:p>
      <text:h text:style-name="Heading_20_2" text:outline-level="2"><text:bookmark-start text:name="__RefHeading___les_poteaux_moises_33"/><text:bookmark-start text:name="les_poteaux_moises"/>Les poteaux moisés :<text:bookmark-end text:name="__RefHeading___les_poteaux_moises_33"/><text:bookmark-end text:name="les_poteaux_moises"/></text:h>
      <text:p text:style-name="Text_20_body">- Comme le nom l indique , il s agit de poteaux constitués d un assemblage linéaire moisé , ils sont très solides est résistants , </text:p>
      <text:p text:style-name="Text_20_body">- Le principe est d enserrer des entretoises de fil vertical ,et de boulonner le tout , ils sont très décoratifs en intérieur dans le style industriel à la mode en ces temps .</text:p>
      <text:p text:style-name="Text_20_body">- En extérieur , ils ne doivent servir que pour des bâtis de préférence démontables ou provisoires (ex .stand, moules support pour tailleur de pierre) , car ils sont sensibles aux intempéries (fig 5).</text:p>
      <text:p text:style-name="Text_20_body"><draw:frame draw:style-name="medialeft" draw:name="(fig 1) Moisage lisse Legend" text:anchor-type="paragraph" draw:z-index="0" svg:width="5.2916666666667cm" style:rel-width="100%"><draw:text-box><text:p text:style-name="legendcenter"><draw:frame draw:style-name="medialeft" draw:name="(fig 1) Moisage lisse" text:anchor-type="paragraph" draw:z-index="28" svg:width="5.2916666666667cm" style:rel-width="100%" svg:height="5.2916666666667cm" style:rel-height="scale"><draw:image xlink:href="Pictures/6a1f0054c97d1de855465c6fefce87e5.jpg" xlink:type="simple" xlink:show="embed" xlink:actuate="onLoad"/></draw:frame>(fig 1) Moisage lisse</text:p></draw:text-box></draw:frame> <draw:frame draw:style-name="medialeft" draw:name="(fig 2) Moisage à simple entaille Legend" text:anchor-type="paragraph" draw:z-index="0" svg:width="5.2916666666667cm" style:rel-width="100%"><draw:text-box><text:p text:style-name="legendcenter"><draw:frame draw:style-name="medialeft" draw:name="(fig 2) Moisage à simple entaille" text:anchor-type="paragraph" draw:z-index="29" svg:width="5.2916666666667cm" style:rel-width="100%" svg:height="5.2916666666667cm" style:rel-height="scale"><draw:image xlink:href="Pictures/1a52fcc4f48526f1969edbbf242f2515.jpg" xlink:type="simple" xlink:show="embed" xlink:actuate="onLoad"/></draw:frame>(fig 2) Moisage à simple entaille</text:p></draw:text-box></draw:frame> <draw:frame draw:style-name="medialeft" draw:name="(fig 3) Moisage à double entailles Legend" text:anchor-type="paragraph" draw:z-index="0" svg:width="5.2916666666667cm" style:rel-width="100%"><draw:text-box><text:p text:style-name="legendcenter"><draw:frame draw:style-name="medialeft" draw:name="(fig 3) Moisage à double entailles" text:anchor-type="paragraph" draw:z-index="30" svg:width="5.2916666666667cm" style:rel-width="100%" svg:height="5.2916666666667cm" style:rel-height="scale"><draw:image xlink:href="Pictures/a963eb463cf2aa93c629451a5ac8914a.jpg" xlink:type="simple" xlink:show="embed" xlink:actuate="onLoad"/></draw:frame>(fig 3) Moisage à double entailles</text:p></draw:text-box></draw:frame> <draw:frame draw:style-name="medialeft" draw:name="(fig 4) Le double moisement Legend" text:anchor-type="paragraph" draw:z-index="0" svg:width="5.2916666666667cm" style:rel-width="100%"><draw:text-box><text:p text:style-name="legendcenter"><draw:frame draw:style-name="medialeft" draw:name="(fig 4) Le double moisement" text:anchor-type="paragraph" draw:z-index="31" svg:width="5.2916666666667cm" style:rel-width="100%" svg:height="5.2916666666667cm" style:rel-height="scale"><draw:image xlink:href="Pictures/da2b288d7da04d14740355a7fc35dd2d.jpg" xlink:type="simple" xlink:show="embed" xlink:actuate="onLoad"/></draw:frame>(fig 4) Le double moisement</text:p></draw:text-box></draw:frame>
<draw:frame draw:style-name="medialeft" draw:name="(fig 5) Poteau moisé Legend" text:anchor-type="paragraph" draw:z-index="0" svg:width="5.2916666666667cm" style:rel-width="100%"><draw:text-box><text:p text:style-name="legendcenter"><draw:frame draw:style-name="medialeft" draw:name="(fig 5) Poteau moisé" text:anchor-type="paragraph" draw:z-index="32" svg:width="5.2916666666667cm" style:rel-width="100%" svg:height="5.2916666666667cm" style:rel-height="scale"><draw:image xlink:href="Pictures/e1a3664679927dd667c0298fcd73d678.jpg" xlink:type="simple" xlink:show="embed" xlink:actuate="onLoad"/></draw:frame>(fig 5) Poteau moisé</text:p></draw:text-box></draw:frame> <draw:frame draw:style-name="medialeft" draw:name="Diverses solutions de moisage Legend" text:anchor-type="paragraph" draw:z-index="0" svg:width="5.2916666666667cm" style:rel-width="100%"><draw:text-box><text:p text:style-name="legendcenter"><draw:frame draw:style-name="medialeft" draw:name="Diverses solutions de moisage" text:anchor-type="paragraph" draw:z-index="33" svg:width="5.2916666666667cm" style:rel-width="100%" svg:height="5.2916666666667cm" style:rel-height="scale"><draw:image xlink:href="Pictures/6f694b970137564042546fba6a810b08.jpg" xlink:type="simple" xlink:show="embed" xlink:actuate="onLoad"/></draw:frame>Diverses solutions de moisage</text:p></draw:text-box></draw:frame></text:p>
      <text:p text:style-name="Horizontal_20_Line"/>
      <text:h text:style-name="Heading_20_1" text:outline-level="1"><text:bookmark-start text:name="__RefHeading___les_divers_renforts_d_assemblages_de_charpente_et_les_liaison_metalliques_34"/><text:bookmark-start text:name="les_divers_renforts_d_assemblages_de_charpente_et_les_liaison_metalliques"/>Les divers renforts d assemblages de charpente et les liaison métalliques<text:bookmark-end text:name="__RefHeading___les_divers_renforts_d_assemblages_de_charpente_et_les_liaison_metalliques_34"/><text:bookmark-end text:name="les_divers_renforts_d_assemblages_de_charpente_et_les_liaison_metalliques"/></text:h>
      <text:h text:style-name="Heading_20_2" text:outline-level="2"><text:bookmark-start text:name="__RefHeading___elements_divers_35"/><text:bookmark-start text:name="elements_divers"/>Éléments divers :<text:bookmark-end text:name="__RefHeading___elements_divers_35"/><text:bookmark-end text:name="elements_divers"/></text:h>
      <text:p text:style-name="Text_20_body">- Il s agit de tout éléments bois ou métalliques visant à renforcer les assemblages ou faisant obstacles aux assemblages de pièces parallèles en friction , certains sont dévolus à la restauration ou à la modification de charpentes .</text:p>
      <text:p text:style-name="Text_20_body">- Pour en citer quelques uns , comme les étriers ,les boulons (de charpentes) ,les flasques (moises ou fers plat), les crampons (clefs en bois traversantes), les brides , équerre entaillées etc …. (fig 1). </text:p>
      <text:h text:style-name="Heading_20_2" text:outline-level="2"><text:bookmark-start text:name="__RefHeading___les_assemblages_par_connecteurs_metalliques_36"/><text:bookmark-start text:name="les_assemblages_par_connecteurs_metalliques"/>Les assemblages par connecteurs métalliques :<text:bookmark-end text:name="__RefHeading___les_assemblages_par_connecteurs_metalliques_36"/><text:bookmark-end text:name="les_assemblages_par_connecteurs_metalliques"/></text:h>
      <text:p text:style-name="Text_20_body">- Tout droit venu D Amérique il y a quelques décennies , les agents de liaisons préfabriqués métalliques ont fait leurs preuves, mais ne sont pas très aimés des charpentiers en général ,car ils ont un peu fait de l ombre à leur profession .</text:p>
      <text:p text:style-name="Text_20_body">- On appelle dans le métier ,de la “charpente de meccano” , c est très pratique mais peu esthétique !</text:p>
      <text:p text:style-name="Text_20_body">- Ils sont solides et résistant si ils sont bien considérés à leurs usages , et à condition que les supports auxquels ils sont fixés soient porteurs bien évidemment !! (fig 2-3)</text:p>
      <text:p text:style-name="Text_20_body">- ci dessous le lien des liaisons les plus utilisées </text:p>
      <text:p text:style-name="Text_20_body"><text:a xlink:type="simple" xlink:href="https://www.simpson.fr/products" text:style-name="Internet_20_link" text:visited-style-name="Visited_20_Internet_20_Link">https://www.simpson.fr/product...</text:a></text:p>
      <text:p text:style-name="Text_20_body"><draw:frame draw:style-name="medialeft" draw:name="Fig 1 Éléments divers Legend" text:anchor-type="paragraph" draw:z-index="0" svg:width="5.2916666666667cm" style:rel-width="100%"><draw:text-box><text:p text:style-name="legendcenter"><draw:frame draw:style-name="medialeft" draw:name="Fig 1 Éléments divers" text:anchor-type="paragraph" draw:z-index="34" svg:width="5.2916666666667cm" style:rel-width="100%" svg:height="5.2916666666667cm" style:rel-height="scale"><draw:image xlink:href="Pictures/b292871531fb76ff4091254a613470a5.jpg" xlink:type="simple" xlink:show="embed" xlink:actuate="onLoad"/></draw:frame>Fig 1 Éléments divers</text:p></draw:text-box></draw:frame> <draw:frame draw:style-name="medialeft" draw:name="Fig 2 Assemblages métalliques Legend" text:anchor-type="paragraph" draw:z-index="0" svg:width="5.2916666666667cm" style:rel-width="100%"><draw:text-box><text:p text:style-name="legendcenter"><draw:frame draw:style-name="medialeft" draw:name="Fig 2 Assemblages métalliques" text:anchor-type="paragraph" draw:z-index="35" svg:width="5.2916666666667cm" style:rel-width="100%" svg:height="5.2916666666667cm" style:rel-height="scale"><draw:image xlink:href="Pictures/a760f4f5aa813737d2d5355042e7d790.jpg" xlink:type="simple" xlink:show="embed" xlink:actuate="onLoad"/></draw:frame>Fig 2 Assemblages métalliques</text:p></draw:text-box></draw:frame> <draw:frame draw:style-name="medialeft" draw:name="Fig 3 Assemblages métalliques Legend" text:anchor-type="paragraph" draw:z-index="0" svg:width="5.2916666666667cm" style:rel-width="100%"><draw:text-box><text:p text:style-name="legendcenter"><draw:frame draw:style-name="medialeft" draw:name="Fig 3 Assemblages métalliques" text:anchor-type="paragraph" draw:z-index="36" svg:width="5.2916666666667cm" style:rel-width="100%" svg:height="5.2916666666667cm" style:rel-height="scale"><draw:image xlink:href="Pictures/4199b42c145cd48fb5144011017811b6.jpg" xlink:type="simple" xlink:show="embed" xlink:actuate="onLoad"/></draw:frame>Fig 3 Assemblages métalliques</text:p></draw:text-box></draw:frame></text:p>
      <text:p text:style-name="Horizontal_20_Line"/>
      <text:p text:style-name="Text_20_body">- Ici des liens intéressant d ingénierie et calculs sur les assemblages de charpentes .
<text:a xlink:type="simple" xlink:href="http://ip51.icomos.org/~fleblanc/documents/charpente/doc_assemblages.pdf" text:style-name="Internet_20_link" text:visited-style-name="Visited_20_Internet_20_Link">http://ip51.icomos.org/~flebla...</text:a>
<text:a xlink:type="simple" xlink:href="https://www.codifab.fr/sites/default/files/guide_pratique_dimensionnement_a_froid_des_assemblages_traditionnels_dec_2015.pdf" text:style-name="Internet_20_link" text:visited-style-name="Visited_20_Internet_20_Link">https://www.codifab.fr/sites/d...</text:a></text:p>
      <text:p text:style-name="Horizontal_20_Line"/>
      <text:p text:style-name="Text_20_body"><text:a xlink:type="simple" xlink:href="http://openmediavault.tail3a4b50.ts.net/doku.php?id=etude_de_charpente" text:style-name="Internet_20_link" text:visited-style-name="Visited_20_Internet_20_Link">Notions de base de charpente pour L'Air du Bois</text:a></text:p>
      <text:p text:style-name="Text_20_body"> — <text:span text:style-name="Emphasis"><text:a xlink:type="simple" xlink:href="mailto:jackymichaud3@orange.fr" text:style-name="Internet_20_link" text:visited-style-name="Visited_20_Internet_20_Link">Michaud Jacky</text:a> 2019/03/13 09:07</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24:57</meta:creation-date>
    <dc:creator>Generated</dc:creator>
    <dc:date>2026-08-13T18::24:57</dc:date>
    <dc:language>en-US</dc:language>
    <meta:editing-cycles>1</meta:editing-cycles>
    <meta:editing-duration>PT0S</meta:editing-duration>
    <dc:title>ldac</dc:title>
  </office:meta>
</office:document-meta>
</file>