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da5da06a699b83af47ce480bbfa54c3.jpg"/>
  <manifest:file-entry manifest:media-type="image/jpeg" manifest:full-path="Pictures/5c034bd911212a490cb57334e949a33c.jpg"/>
  <manifest:file-entry manifest:media-type="image/jpeg" manifest:full-path="Pictures/2cda2a76465a0012cf3155b0e647ba61.jpg"/>
  <manifest:file-entry manifest:media-type="image/jpeg" manifest:full-path="Pictures/70565e02015350210ea3bb848a75d7d4.jpg"/>
  <manifest:file-entry manifest:media-type="image/jpeg" manifest:full-path="Pictures/49bc956e9ce88e75e7e33c84b11fa7f6.jpg"/>
  <manifest:file-entry manifest:media-type="image/jpeg" manifest:full-path="Pictures/3e76194c831c0f643ef430cd82bf5887.jpg"/>
  <manifest:file-entry manifest:media-type="image/jpeg" manifest:full-path="Pictures/42f020dba84027993d229f7edc4f857f.jpg"/>
  <manifest:file-entry manifest:media-type="image/jpeg" manifest:full-path="Pictures/6afb5be6923e735a907d54c4a331f92f.jpg"/>
  <manifest:file-entry manifest:media-type="image/jpeg" manifest:full-path="Pictures/386878d33a86c7bf319ab2a795e02262.jpg"/>
  <manifest:file-entry manifest:media-type="image/jpeg" manifest:full-path="Pictures/c0b927cd2ac7803060e2e18093f1999a.jpg"/>
  <manifest:file-entry manifest:media-type="image/jpeg" manifest:full-path="Pictures/0df414fe92c90808ce1e75ea7041f882.jpg"/>
  <manifest:file-entry manifest:media-type="image/jpeg" manifest:full-path="Pictures/798195d0e76a3c527714e7b251aa1ea8.jpg"/>
  <manifest:file-entry manifest:media-type="image/jpeg" manifest:full-path="Pictures/2255dbf51d95501b0ee5fb48b564a52f.jpg"/>
  <manifest:file-entry manifest:media-type="image/jpeg" manifest:full-path="Pictures/681dd280b15de0aad0190613a84bbec1.jpg"/>
  <manifest:file-entry manifest:media-type="image/jpeg" manifest:full-path="Pictures/b7b0d27e68411e9e57bc2a7b7fe2c107.jpg"/>
  <manifest:file-entry manifest:media-type="image/jpeg" manifest:full-path="Pictures/41aa173693e7737bd7f08f7bb5a811e4.jpg"/>
  <manifest:file-entry manifest:media-type="image/jpeg" manifest:full-path="Pictures/c942862068b5519567b2e10bccd842a3.jpg"/>
  <manifest:file-entry manifest:media-type="image/jpeg" manifest:full-path="Pictures/9c1f2957b4e1b43dfc48dd7d0a67f511.jpg"/>
  <manifest:file-entry manifest:media-type="image/jpeg" manifest:full-path="Pictures/1e0e38b32f25325c63ecfff9cdb97b9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dcdtat3"/><text:bookmark-start text:name="__RefHeading___le_dessin_de_charpente_dit_le_trait_ou_l_art_du_traitchapitre_3_1"/><text:bookmark-start text:name="le_dessin_de_charpente_dit_le_trait_ou_l_art_du_traitchapitre_3"/>Le dessin de charpente dit le trait ou l'art du trait : Chapitre 3<text:bookmark-end text:name="__RefHeading___le_dessin_de_charpente_dit_le_trait_ou_l_art_du_traitchapitre_3_1"/><text:bookmark-end text:name="le_dessin_de_charpente_dit_le_trait_ou_l_art_du_traitchapitre_3"/></text:h>
      <text:h text:style-name="Heading_20_2" text:outline-level="2"><text:bookmark-start text:name="__RefHeading___explication_pratique_de_l_art_du_trait_3_le_cone_de_revolution_2"/><text:bookmark-start text:name="explication_pratique_de_l_art_du_trait_3_le_cone_de_revolution"/>Explication pratique de l'art du trait (3/ Le cône de révolution)<text:bookmark-end text:name="__RefHeading___explication_pratique_de_l_art_du_trait_3_le_cone_de_revolution_2"/><text:bookmark-end text:name="explication_pratique_de_l_art_du_trait_3_le_cone_de_revolution"/></text:h>
      <text:p text:style-name="Text_20_body">- Le cône de révolution en charpente est le solide le plus étudié après la pyramide, en effet de par sa forme il est naturellement directement associé à une toiture de tourelle, toujours issus d'un plan circulaire et finissant en pointe à son sommet .</text:p>
      <text:p text:style-name="Text_20_body">- Contrairement au cylindre, en variant le cône sur la hauteur et/ou son profil vu en élévation, nous pouvons dériver ce solide de base d'une multitude de combinaisons différentes, pouvant ainsi trouver la forme idéale adaptée à un ouvrage architectural .</text:p>
      <text:p text:style-name="Text_20_body">- Il pourra par la suite évoluer en profil cintré, torse, bulbe, et s'acheminer petit à petit vers les volumes sphériques en abandonnant sa tête finissant en pointe.</text:p>
      <text:p text:style-name="Text_20_body">- Le cône de révolution est le passage au tracé “croche” proprement dit, et c'est ici que ce que l'on à étudié plus haut prend toute son utilité en terme de réflexions et logiques automatiques en dessins d'épures .</text:p>
      <text:p text:style-name="Text_20_body">- Il faudra plus d'un chapitres à son étude, donc ci dessous l'apprentissage de base du cône de révolution .</text:p>
      <text:p text:style-name="Text_20_body">- Quelques exemples ci dessous de travaux charpentiers à base d'un cône de révolution .</text:p>
      <text:p text:style-name="Text_20_body"><draw:frame draw:style-name="medialeft" draw:name="Charpente de tourelle conique traditionnelle Legend" text:anchor-type="paragraph" draw:z-index="0" svg:width="5.2916666666667cm" style:rel-width="100%"><draw:text-box><text:p text:style-name="legendcenter"><draw:frame draw:style-name="medialeft" draw:name="Charpente de tourelle conique traditionnelle" text:anchor-type="paragraph" draw:z-index="0" svg:width="5.2916666666667cm" style:rel-width="100%" svg:height="5.2916666666667cm" style:rel-height="scale"><draw:image xlink:href="Pictures/eda5da06a699b83af47ce480bbfa54c3.jpg" xlink:type="simple" xlink:show="embed" xlink:actuate="onLoad"/></draw:frame>Charpente de tourelle conique traditionnelle</text:p></draw:text-box></draw:frame> <draw:frame draw:style-name="medialeft" draw:name="Charpente de tourelle conique écrasée Legend" text:anchor-type="paragraph" draw:z-index="0" svg:width="5.2916666666667cm" style:rel-width="100%"><draw:text-box><text:p text:style-name="legendcenter"><draw:frame draw:style-name="medialeft" draw:name="Charpente de tourelle conique écrasée" text:anchor-type="paragraph" draw:z-index="1" svg:width="5.2916666666667cm" style:rel-width="100%" svg:height="5.2916666666667cm" style:rel-height="scale"><draw:image xlink:href="Pictures/5c034bd911212a490cb57334e949a33c.jpg" xlink:type="simple" xlink:show="embed" xlink:actuate="onLoad"/></draw:frame>Charpente de tourelle conique écrasée</text:p></draw:text-box></draw:frame>
<draw:frame draw:style-name="medialeft" draw:name="Flèche de clocher à partir d'un cône Legend" text:anchor-type="paragraph" draw:z-index="0" svg:width="5.2916666666667cm" style:rel-width="100%"><draw:text-box><text:p text:style-name="legendcenter"><draw:frame draw:style-name="medialeft" draw:name="Flèche de clocher à partir d'un cône" text:anchor-type="paragraph" draw:z-index="2" svg:width="5.2916666666667cm" style:rel-width="100%" svg:height="5.2916666666667cm" style:rel-height="scale"><draw:image xlink:href="Pictures/2cda2a76465a0012cf3155b0e647ba61.jpg" xlink:type="simple" xlink:show="embed" xlink:actuate="onLoad"/></draw:frame>Flèche de clocher à partir d'un cône</text:p></draw:text-box></draw:frame> <draw:frame draw:style-name="medialeft" draw:name="Charpente conique à profil impérial Legend" text:anchor-type="paragraph" draw:z-index="0" svg:width="5.2916666666667cm" style:rel-width="100%"><draw:text-box><text:p text:style-name="legendcenter"><draw:frame draw:style-name="medialeft" draw:name="Charpente conique à profil impérial" text:anchor-type="paragraph" draw:z-index="3" svg:width="5.2916666666667cm" style:rel-width="100%" svg:height="5.2916666666667cm" style:rel-height="scale"><draw:image xlink:href="Pictures/70565e02015350210ea3bb848a75d7d4.jpg" xlink:type="simple" xlink:show="embed" xlink:actuate="onLoad"/></draw:frame>Charpente conique à profil impérial</text:p></draw:text-box></draw:frame>
<draw:frame draw:style-name="medialeft" draw:name="Charpente de flèche torse Legend" text:anchor-type="paragraph" draw:z-index="0" svg:width="5.2916666666667cm" style:rel-width="100%"><draw:text-box><text:p text:style-name="legendcenter"><draw:frame draw:style-name="medialeft" draw:name="Charpente de flèche torse" text:anchor-type="paragraph" draw:z-index="4" svg:width="5.2916666666667cm" style:rel-width="100%" svg:height="5.2916666666667cm" style:rel-height="scale"><draw:image xlink:href="Pictures/49bc956e9ce88e75e7e33c84b11fa7f6.jpg" xlink:type="simple" xlink:show="embed" xlink:actuate="onLoad"/></draw:frame>Charpente de flèche torse</text:p></draw:text-box></draw:frame> <draw:frame draw:style-name="medialeft" draw:name="Charpente d'un bulbe Legend" text:anchor-type="paragraph" draw:z-index="0" svg:width="5.2916666666667cm" style:rel-width="100%"><draw:text-box><text:p text:style-name="legendcenter"><draw:frame draw:style-name="medialeft" draw:name="Charpente d'un bulbe" text:anchor-type="paragraph" draw:z-index="5" svg:width="5.2916666666667cm" style:rel-width="100%" svg:height="5.2916666666667cm" style:rel-height="scale"><draw:image xlink:href="Pictures/3e76194c831c0f643ef430cd82bf5887.jpg" xlink:type="simple" xlink:show="embed" xlink:actuate="onLoad"/></draw:frame>Charpente d'un bulbe</text:p></draw:text-box></draw:frame></text:p>
      <text:p text:style-name="Horizontal_20_Line"/>
      <text:h text:style-name="Heading_20_2" text:outline-level="2"><text:bookmark-start text:name="__RefHeading___presentation_du_cone_de_revolution_regulier_dans_l_art_du_trait_3"/><text:bookmark-start text:name="presentation_du_cone_de_revolution_regulier_dans_l_art_du_trait"/>Présentation du cône de révolution régulier dans l'art du trait<text:bookmark-end text:name="__RefHeading___presentation_du_cone_de_revolution_regulier_dans_l_art_du_trait_3"/><text:bookmark-end text:name="presentation_du_cone_de_revolution_regulier_dans_l_art_du_trait"/></text:h>
      <text:p text:style-name="Text_20_body">- Il sera constitué :</text:p>
      <text:p text:style-name="Text_20_body">- <text:span text:style-name="Strong_20_Emphasis">1/</text:span> D'une base circulaire que nous appelons en art du trait la vue en plan. C'est un cercle à 360° qui constituera le périmètre extérieur de tous éléments physiques de travaux inscrits dans sa masse ou contre sa surface d'élévation à développer pour un tracé et une exécution pratique de pièces non connues par la géométrie plane .</text:p>
      <text:p text:style-name="Text_20_body">- <text:span text:style-name="Strong_20_Emphasis">2/</text:span> D'une élévation géométrale afin de représenter sa vue de face. Les contours serons représentés par un triangle équilatéral ou isocèle avec sa base égale au diamètre du cercle et/ou de la portion de cercle d'un secteur circulaire en plan et de la hauteur définie du projet inscrit dans le cône de révolution.</text:p>
      <text:p text:style-name="Text_20_body">- Les cotés du triangle d'élévation d'un cône en vue de face se nomment les chevrons d'emprunts (apothèmes).</text:p>
      <text:p text:style-name="Text_20_body">- Des éléments connus depuis la vue en plan pourront être exportés en élévation à condition qu'ils soient d'aplombs et de niveaux !</text:p>
      <text:p text:style-name="Text_20_body">- Les autres éléments biais, en coupes, en pénétration, rampants, etc , eux ne sont pas connus et devront être développés pour pouvoir être tracés géométralement sur cette élévation .</text:p>
      <text:p text:style-name="Text_20_body">- <text:span text:style-name="Strong_20_Emphasis">3/</text:span> D'un développement qui à l’image d'une feuille de papier triangulaire à base circulaire qui sera étalée à plat aux rayons équivalents à la longueur d’un chevron d’emprunt (apothème) et du périmètre du cercle développé par les cordes de divisions en plan (résultat approximatif car périmètre légèrement raccourci) ou par calcul de l'angle alpha de l'ouverture des chevrons d'emprunt sur le développement (résultat en vraie longueur de périmètre), qui pourrait être ensuite “roulée” sur le périmètre vu en plan donnant le cône régulier solide .</text:p>
      <text:p text:style-name="Text_20_body">- Sur cette surface développée en vraie grandeur, nous allons pouvoir tracer les éléments à plat et développés ou en vraies grandeurs suivant le type de travaux, afin de déterminer tous les points de coordonnées non connus exportables sur l'élévation.</text:p>
      <text:p text:style-name="Text_20_body">- <text:span text:style-name="Strong_20_Emphasis">Étude géométrique du cône de révolution :</text:span></text:p>
      <text:p text:style-name="Text_20_body">- Dans l'art du trait de charpente, le cône de révolution est applicable à bien des travaux, c'est pour cela qu'il faut déjà connaître ce solide de façon géométrique pure.</text:p>
      <text:p text:style-name="Text_20_body">- Nous allons détailler ci dessous ses principales propriétés génériques utiles et applicables aux travaux de charpentes (applicables aussi en menuiserie ou ébénisterie) .</text:p>
      <text:p text:style-name="Text_20_body">- <text:span text:style-name="Strong_20_Emphasis">1/</text:span> la vue en plan du cône de révolution :</text:p>
      <text:p text:style-name="Text_20_body">- Elle est constituée d'un cercle représentant le lattis à 360° sur lequel le diamètre tracé horizontalement vu du dessus représentera les chevrons d'emprunt droit et gauche de la future élévation .</text:p>
      <text:p text:style-name="Text_20_body">- On calcule son périmètre de base par la <text:span text:style-name="Strong_20_Emphasis">formule Py x Diamètre</text:span> (ex. 3.14 x 800 mm = 2512 mm)</text:p>
      <text:p text:style-name="Text_20_body">- On calcule sa surface de base (pour un plancher par exemple) par la formule <text:span text:style-name="Strong_20_Emphasis">PY x rayon du cercle au carré</text:span> (ex.3.14 x 400 mm x 400 mm = 502400 mm² = 0.5024 m².</text:p>
      <text:p text:style-name="Text_20_body">- On divise son périmètre ou un secteur par rayons successif tracés perpendiculairement aux cordes.</text:p>
      <text:p text:style-name="Text_20_body">- Le centre du cercle correspond à la pointe en tête du cône élevé ou à sa hauteur vue de dessus .</text:p>
      <text:p text:style-name="Text_20_body">- On calcule un secteur circulaire comme dans un cylindre (voir dernier chapitre) .</text:p>
      <text:p text:style-name="Text_20_body">- <text:span text:style-name="Strong_20_Emphasis">2/</text:span> L'élévation ou vue de face du cône de révolution :</text:p>
      <text:p text:style-name="Text_20_body">- Elle est représentée par un triangle égal au diamètre du cercle de de la hauteur désirée .</text:p>
      <text:p text:style-name="Text_20_body">- Ses cotés correspondent aux chevrons d'emprunts en vraie grandeur et l'inclinaison de la pente du toiture .</text:p>
      <text:p text:style-name="Text_20_body">- L'angle formé au sommet par le chevron d'emprunt et la hauteur représente le tracé de coupe d'aplomb de chevrons .</text:p>
      <text:p text:style-name="Text_20_body">- L'angle formé par le chevron d'emprunt et la base du triangle d“élévation représente le tracé de la coupe de niveau à la base des chevrons .</text:p>
      <text:p text:style-name="Text_20_body">- <text:span text:style-name="Strong_20_Emphasis">3/</text:span> Le développement du cône de révolution :</text:p>
      <text:p text:style-name="Text_20_body">- Comme pour un cylindre de révolution, on peu développer de deux manière :</text:p>
      <text:p text:style-name="Text_20_body">- <text:span text:style-name="Strong_20_Emphasis">Fig 2/</text:span> Par les cordes : </text:p>
      <text:p text:style-name="Text_20_body">- Le procédé est souvent utilisé pour des tracés rapides de demandant pas de précision extrême ! Par exemple une épure de tracé et taille en trapèze de tuiles plates ou ardoises au sol .</text:p>
      <text:p text:style-name="Text_20_body">- En charpente, on l'utilise aussi pour des hauteurs de planches de noues ou du tracé de voliges .</text:p>
      <text:p text:style-name="Text_20_body">- Il suffis de promener l'écartement de compas réglé aux cordes sur la vue en plan sur l'arc de cercle développé par le chevron d'emprunt .</text:p>
      <text:p text:style-name="Text_20_body">- <text:span text:style-name="Strong_20_Emphasis">Fig 3/</text:span> Par le calcul mathématique du périmètre : </text:p>
      <text:p text:style-name="Text_20_body">- C'est le procédé que nous utiliserons chaque fois pour des développement <text:span text:style-name="Strong_20_Emphasis">précis</text:span> de pièces car nous auront en croche des traits supplémentaires du fait que nous ne sommes plus sur un plan d'aplomb mais biais rayonnant .</text:p>
      <text:p text:style-name="Text_20_body">- Il faut ici calculer l'angle alpha de l'ouverture des chevrons d'emprunt sur le développement .</text:p>
      <text:p text:style-name="Text_20_body">- Calcul de l'angle alpha d'ouverture au développement :</text:p>
      <text:p text:style-name="Text_20_body">- <text:span text:style-name="Strong_20_Emphasis">Chevron d'emprunt x 2 x PY</text:span> = 984,9 mm x 2 x 3.14 = 6185,17 mm</text:p>
      <text:p text:style-name="Text_20_body">- <text:span text:style-name="Strong_20_Emphasis">(Périmètre de la vue en plan x 360°) : Périmètre entier depuis le chevron d'emprunt comme rayon</text:span> = (2512 mm x 360°) : 6185,17 mm = 146,2° </text:p>
      <text:p text:style-name="Text_20_body">- Ou plus simplement : </text:p>
      <text:p text:style-name="Text_20_body">- <text:span text:style-name="Strong_20_Emphasis">(Rayon de vue en plan : chevron d'emprunt) x 360°</text:span> = (400 mm : 984,9 mm) x 360° = 146,2° </text:p>
      <text:p text:style-name="Text_20_body">- <text:span text:style-name="Strong_20_Emphasis">Nota :</text:span> J'ai calculer pour information les périmètres de chacune des vues ci dessous, on peut y voir la différence entre les deux constructions .</text:p>
      <text:p text:style-name="Text_20_body">- Soit un périmètre <text:span text:style-name="Strong_20_Emphasis">calculé</text:span> juste égal à celui de la vue en plan (fig 3) de 2512 mm et le périmètre calculé de la <text:span text:style-name="Strong_20_Emphasis">division par les cordes</text:span> (fig 2) égal à 2498,12 mm .</text:p>
      <text:p text:style-name="Text_20_body">- L’imprécision n'est que de <text:span text:style-name="Strong_20_Emphasis">13,88 mm</text:span> ! autant dire assez négligeable pour des travaux imposants comme la couverture .</text:p>
      <text:p text:style-name="Text_20_body">- On calcule l'aire de la surface développée du cône de révolution pour avoir par exemple la surface latérale de couverture d'une toiture conique par la formule <text:span text:style-name="Strong_20_Emphasis">PY x (longueur du chevron d'emprunt au carré) : 360°) x l'angle alpha du développement</text:span>.</text:p>
      <text:p text:style-name="Text_20_body">- ex : PY 3,14 x ( 984,9 mm x 984,9 mm ): 360°) x 146,2° = 1236968 mm2 = 1,236 m²</text:p>
      <text:p text:style-name="Text_20_body"><draw:frame draw:style-name="medialeft" draw:name="Le cône de révolution en art du trait Legend" text:anchor-type="paragraph" draw:z-index="0" svg:width="5.2916666666667cm" style:rel-width="100%"><draw:text-box><text:p text:style-name="legendcenter"><draw:frame draw:style-name="medialeft" draw:name="Le cône de révolution en art du trait" text:anchor-type="paragraph" draw:z-index="6" svg:width="5.2916666666667cm" style:rel-width="100%" svg:height="5.2916666666667cm" style:rel-height="scale"><draw:image xlink:href="Pictures/42f020dba84027993d229f7edc4f857f.jpg" xlink:type="simple" xlink:show="embed" xlink:actuate="onLoad"/></draw:frame>Le cône de révolution en art du trait</text:p></draw:text-box></draw:frame> <draw:frame draw:style-name="medialeft" draw:name="7" text:anchor-type="paragraph" draw:z-index="7" svg:width="5.2916666666667cm" style:rel-width="100%" svg:height="5.2916666666667cm" style:rel-height="scale"><draw:image xlink:href="Pictures/6afb5be6923e735a907d54c4a331f92f.jpg" xlink:type="simple" xlink:show="embed" xlink:actuate="onLoad"/></draw:frame>
<draw:frame draw:style-name="medialeft" draw:name="8" text:anchor-type="paragraph" draw:z-index="8" svg:width="5.2916666666667cm" style:rel-width="100%" svg:height="5.2916666666667cm" style:rel-height="scale"><draw:image xlink:href="Pictures/386878d33a86c7bf319ab2a795e02262.jpg" xlink:type="simple" xlink:show="embed" xlink:actuate="onLoad"/></draw:frame></text:p>
      <text:p text:style-name="Horizontal_20_Line"/>
      <text:h text:style-name="Heading_20_2" text:outline-level="2"><text:bookmark-start text:name="__RefHeading___les_sections_les_penetrations_et_raccords_du_cone_utiles_en_art_du_trait_de_charpente_fig_1_et_2_4"/><text:bookmark-start text:name="les_sections_les_penetrations_et_raccords_du_cone_utiles_en_art_du_trait_de_charpente_fig_1_et_2"/>Les sections, les pénétrations et raccords du cône utiles en art du trait de charpente (fig 1 et 2)<text:bookmark-end text:name="__RefHeading___les_sections_les_penetrations_et_raccords_du_cone_utiles_en_art_du_trait_de_charpente_fig_1_et_2_4"/><text:bookmark-end text:name="les_sections_les_penetrations_et_raccords_du_cone_utiles_en_art_du_trait_de_charpente_fig_1_et_2"/></text:h>
      <text:p text:style-name="Text_20_body">- Ici cela devient intéressant dans le domaine charpentier, en effet les coupes et la visualisation de leurs sections sur un cône de révolution ont un but purement professionnel utiles applicables à nos travaux .</text:p>
      <text:p text:style-name="Text_20_body">- L'apprentissage du croche passe évidemment par les principes que nous allons détailler plus bas .</text:p>
      <text:p text:style-name="Text_20_body">- <text:span text:style-name="Strong_20_Emphasis">1/</text:span> Le tronc de cône avec coupe de niveau :</text:p>
      <text:p text:style-name="Text_20_body">- C'est le plus simple à mettre en œuvre (<text:span text:style-name="Strong_20_Emphasis">fig 3</text:span>), il représente une coupe de niveau sur un cône de révolution à une hauteur désirée, sa section vue en herse représentera toujours un cercle ou arc de cercle axé sur le même axe que le cône. Son développement sera toujours en arc de cercle axé depuis le sommet sur l'axe du périmètre cône .</text:p>
      <text:p text:style-name="Text_20_body">- On retrouve le principe en charpente principalement pour les tracés de pannes horizontales (D'aplomb, en dévers, en liernes, ou en repos de chevrons). Imaginons des anneaux de diamètres différents .</text:p>
      <text:p text:style-name="Text_20_body">- <text:span text:style-name="Strong_20_Emphasis">2/</text:span> Le tronc de cône avec coupe biaise :</text:p>
      <text:p text:style-name="Text_20_body">- Ici nous rentrons dans le croche proprement dit, il représente un cône sur lequel on pratique une coupe biaise incluant son axe, sa section vue en herse représentera toujours une ellipse .</text:p>
      <text:p text:style-name="Text_20_body">- En art du trait de charpente c'est utile en cas d'un petit toit plat en verrière sur une structure contemporaine par exemple.</text:p>
      <text:p text:style-name="Text_20_body">- <text:span text:style-name="Strong_20_Emphasis">3/</text:span> La coupe hyperbolique sur un cône : </text:p>
      <text:p text:style-name="Text_20_body">- C'est le principe de pratiquer une coupe d'aplomb sur un cône, en trait de charpente c'est un des plus pratiqué .</text:p>
      <text:p text:style-name="Text_20_body">- Sa section en herse représente une base droite et une courbe plane, symétrique par rapport à un axe,</text:p>
      <text:p text:style-name="Text_20_body">- Le tracé de la section représentera à la fois la vue en herse et la vue de face d'élévation de celle ci du fait de sa hauteur parfaitement d'aplomb parallèle à celle du cône .</text:p>
      <text:p text:style-name="Text_20_body">- En charpente cela nous permet de tracer des pannes, des noues, des appuis contre une parois, des arches et autres baies, etc …</text:p>
      <text:p text:style-name="Text_20_body">- <text:span text:style-name="Strong_20_Emphasis">4/</text:span> La coupe parabolique sur un cône : </text:p>
      <text:p text:style-name="Text_20_body">- Géométriquement, la coupe parabolique se défini par son angle d'inclinaison égal à l'angle d'ouverture du cône et sa section en courbe plane, symétrique par rapport à un axe.</text:p>
      <text:p text:style-name="Text_20_body">- En charpente, une coupe parabolique peut dévier suivant la pente du toit recevant une tourelle de pente différente, mais le principe parabolique restera .</text:p>
      <text:p text:style-name="Text_20_body">- Le tracé parabolique permet de tracer des noues, des raccords biais, des arches obliques ou autres baies, etc …</text:p>
      <text:p text:style-name="Text_20_body">- <text:span text:style-name="Strong_20_Emphasis">5/</text:span> Les pénétrations et raccords sur un cône :</text:p>
      <text:p text:style-name="Text_20_body">- L'étude des pénétrations du cône dans l'art du trait est la seconde chose importante en charpente, en effet c'est utile dans le cas de noues de cheminées ou lucarnes diverses par exemples qui pourraient être placés dans une toiture conique .</text:p>
      <text:p text:style-name="Text_20_body">- Les herses issues de ces tracés, seront profilées en fonction du profil d'origine des éléments pénétrants identifiés par points de divisions sur la surface courbe du cône !</text:p>
      <text:p text:style-name="Text_20_body">- Dans notre métier, les pénétrants serons le plus souvent dans une logique perpendiculaire ou d'aplomb par rapport à la base du cône .</text:p>
      <text:p text:style-name="Text_20_body">- Les raccords sont tout aussi important et sont de logiques hyperboliques ou paraboliques principalement en recherche noues .</text:p>
      <text:p text:style-name="Text_20_body">- En résumé, si on applique ces différents principes, nous pouvons tracer toutes les constructions de charpente possibles en croche, c'est pour cela qu'il faut les connaître .</text:p>
      <text:p text:style-name="Text_20_body"><draw:frame draw:style-name="medialeft" draw:name="fig 1/ Les sections du cône utiles en art du trait... Legend" text:anchor-type="paragraph" draw:z-index="0" svg:width="5.2916666666667cm" style:rel-width="100%"><draw:text-box><text:p text:style-name="legendcenter"><draw:frame draw:style-name="medialeft" draw:name="fig 1/ Les sections du cône utiles en art du trait..." text:anchor-type="paragraph" draw:z-index="9" svg:width="5.2916666666667cm" style:rel-width="100%" svg:height="5.2916666666667cm" style:rel-height="scale"><draw:image xlink:href="Pictures/c0b927cd2ac7803060e2e18093f1999a.jpg" xlink:type="simple" xlink:show="embed" xlink:actuate="onLoad"/></draw:frame>fig 1/ Les sections du cône utiles en art du trait...</text:p></draw:text-box></draw:frame> <draw:frame draw:style-name="medialeft" draw:name="fig 2/ Les pénétrations et raccords du cône utiles... Legend" text:anchor-type="paragraph" draw:z-index="0" svg:width="5.2916666666667cm" style:rel-width="100%"><draw:text-box><text:p text:style-name="legendcenter"><draw:frame draw:style-name="medialeft" draw:name="fig 2/ Les pénétrations et raccords du cône utiles..." text:anchor-type="paragraph" draw:z-index="10" svg:width="5.2916666666667cm" style:rel-width="100%" svg:height="5.2916666666667cm" style:rel-height="scale"><draw:image xlink:href="Pictures/0df414fe92c90808ce1e75ea7041f882.jpg" xlink:type="simple" xlink:show="embed" xlink:actuate="onLoad"/></draw:frame>fig 2/ Les pénétrations et raccords du cône utiles...</text:p></draw:text-box></draw:frame>
<draw:frame draw:style-name="medialeft" draw:name="fig 3/ Le tronc de cône avec coupe de niveau Legend" text:anchor-type="paragraph" draw:z-index="0" svg:width="5.2916666666667cm" style:rel-width="100%"><draw:text-box><text:p text:style-name="legendcenter"><draw:frame draw:style-name="medialeft" draw:name="fig 3/ Le tronc de cône avec coupe de niveau" text:anchor-type="paragraph" draw:z-index="11" svg:width="5.2916666666667cm" style:rel-width="100%" svg:height="5.2916666666667cm" style:rel-height="scale"><draw:image xlink:href="Pictures/798195d0e76a3c527714e7b251aa1ea8.jpg" xlink:type="simple" xlink:show="embed" xlink:actuate="onLoad"/></draw:frame>fig 3/ Le tronc de cône avec coupe de niveau</text:p></draw:text-box></draw:frame></text:p>
      <text:p text:style-name="Horizontal_20_Line"/>
      <text:h text:style-name="Heading_20_2" text:outline-level="2"><text:bookmark-start text:name="__RefHeading___traces_pratiques_des_coupes_et_sections_de_cone_de_revolution_5"/><text:bookmark-start text:name="traces_pratiques_des_coupes_et_sections_de_cone_de_revolution"/>Tracés pratiques des coupes et sections de cône de révolution<text:bookmark-end text:name="__RefHeading___traces_pratiques_des_coupes_et_sections_de_cone_de_revolution_5"/><text:bookmark-end text:name="traces_pratiques_des_coupes_et_sections_de_cone_de_revolution"/></text:h>
      <text:p text:style-name="Text_20_body">- Nous voila dans le tracé croche proprement dit, il s'agit ici de s'exclure de logiques de pièces droites biaises comme dans l’arêtier ou d’aplombs comme dans le cylindre !</text:p>
      <text:p text:style-name="Text_20_body">- Il faut penser chaque fois croisements de rayons et lignes de niveaux pour les intersections de points.</text:p>
      <text:p text:style-name="Text_20_body">- Les divisions que nous traçons sur les divers éléments chaque fois doivent être assez nombreuses pour pouvoir tracer des courbes aléatoires sans “cassures” et être “trichées” sans incidence sur le résultat final de report et d’exécution des futur bois en courbes, <text:span text:style-name="Strong_20_Emphasis">mais</text:span> pas trop pour ne pas encombrer une épure qui serai déjà bien chargée en traits .</text:p>
      <text:p text:style-name="Text_20_body">- Encore une fois, ici nous pouvons (c'est souhaitable) exécuter des tracés sur des feuilles de papier que nous découperons et roulerons pour valider la précision et l'exactitude de nos tracé d'études.</text:p>
      <text:h text:style-name="Heading_20_3" text:outline-level="3"><text:bookmark-start text:name="__RefHeading___traces_du_tronc_de_cone_avec_coupe_biaise_6"/><text:bookmark-start text:name="traces_du_tronc_de_cone_avec_coupe_biaise"/>Tracés du tronc de cône avec coupe biaise<text:bookmark-end text:name="__RefHeading___traces_du_tronc_de_cone_avec_coupe_biaise_6"/><text:bookmark-end text:name="traces_du_tronc_de_cone_avec_coupe_biaise"/></text:h>
      <text:p text:style-name="Text_20_body">- <text:span text:style-name="Strong_20_Emphasis">fig 1/</text:span> Mise en place de la vue en plan, de l'élévation et développement :</text:p>
      <text:p text:style-name="Text_20_body">- A/ Nous traçons la vue en plan par un cercle au diamètre désiré, puis nous le divisons en 4-8-16 par tracés de cordes successifs .</text:p>
      <text:p text:style-name="Text_20_body">- B/ Nous traçons l'élévation de cône complet à la hauteur désirée, puis nous y traçons la coupe biaise désirée, et enfin nous y élevons les rayons de divisions projetés depuis la vue en plan .</text:p>
      <text:p text:style-name="Text_20_body">- C/ Après avoir projeté à droite ou à gauche de l'élévation le chevron d’emprunt d'aplomb et parallèle à la hauteur du cône, nous calculons l'angle alpha de l'ouverture du rayonnement du développement à reporter à l'aide d'un rapporteur ((Rayon de vue en plan : chevron d'emprunt) x 360°), et nous traçons son aire développée.</text:p>
      <text:p text:style-name="Text_20_body">- <text:span text:style-name="Strong_20_Emphasis">fig 2/</text:span> Tracé de la section biaise du tronc de cône vue en plan :</text:p>
      <text:p text:style-name="Text_20_body">- A/ Depuis l'élévation, nous exportons par génératrices les points de rayonnements de la coupe biaise .</text:p>
      <text:p text:style-name="Text_20_body">- B/ Aux points d'intersections des rayons réciproques sur la vue en plan, nous traçons au pistolet ou cerce l’ellipse de la section .</text:p>
      <text:p text:style-name="Text_20_body">- <text:span text:style-name="Strong_20_Emphasis">Nota :</text:span> Les points de la génératrice verticale sur la vue en plan, sont à mesurer car non connus par croisements des lignes !</text:p>
      <text:p text:style-name="Text_20_body">- Ils se mesurent depuis l'axe du cône et de la ligne de niveau le traversant par la coupe sur l'élévation .</text:p>
      <text:p text:style-name="Text_20_body">- (Cotes mesurée au compas 114,9 mm sur le dessin d'élévation puis reporté sur la vue en plan ) .</text:p>
      <text:p text:style-name="Text_20_body">- <text:span text:style-name="Strong_20_Emphasis">fig 3-3 bis/</text:span> Tracé du développement de la coupe biaise :</text:p>
      <text:p text:style-name="Text_20_body">- A/ Sur la vue en plan, nous traçons toutes les lignes de niveaux correspondantes au rayonnement de la coupe biaise sur le chevron d'emprunt .</text:p>
      <text:p text:style-name="Text_20_body">- B/ Nous exportons par rabattements des génératrices les points des lignes de niveaux vers le chevron d'emprunt du développement .</text:p>
      <text:p text:style-name="Text_20_body">- C/ Depuis le centre rayonnant du développement, au compas, nous traçons les lignes de niveaux par arcs de cercles depuis les points du chevron d’emprunt .</text:p>
      <text:p text:style-name="Text_20_body">- D/ Aux intersections des lignes de niveaux et des rayons du développement, nous traçons au pistolet la courbe développée de la coupe biaise .</text:p>
      <text:p text:style-name="Text_20_body">- En résumé, si nous traçons cette construction sur du papier et en la roulant après l'avoir découpée, nous obtenons le cône tronqué en volume .</text:p>
      <text:p text:style-name="Text_20_body"><draw:frame draw:style-name="medialeft" draw:name="fig 1/ Mise en place de la vue en plan, de l'éléva... Legend" text:anchor-type="paragraph" draw:z-index="0" svg:width="5.2916666666667cm" style:rel-width="100%"><draw:text-box><text:p text:style-name="legendcenter"><draw:frame draw:style-name="medialeft" draw:name="fig 1/ Mise en place de la vue en plan, de l'éléva..." text:anchor-type="paragraph" draw:z-index="12" svg:width="5.2916666666667cm" style:rel-width="100%" svg:height="5.2916666666667cm" style:rel-height="scale"><draw:image xlink:href="Pictures/2255dbf51d95501b0ee5fb48b564a52f.jpg" xlink:type="simple" xlink:show="embed" xlink:actuate="onLoad"/></draw:frame>fig 1/ Mise en place de la vue en plan, de l'éléva...</text:p></draw:text-box></draw:frame> <draw:frame draw:style-name="medialeft" draw:name="fig 2/ Tracé de la section biaise du tronc de cône... Legend" text:anchor-type="paragraph" draw:z-index="0" svg:width="5.2916666666667cm" style:rel-width="100%"><draw:text-box><text:p text:style-name="legendcenter"><draw:frame draw:style-name="medialeft" draw:name="fig 2/ Tracé de la section biaise du tronc de cône..." text:anchor-type="paragraph" draw:z-index="13" svg:width="5.2916666666667cm" style:rel-width="100%" svg:height="5.2916666666667cm" style:rel-height="scale"><draw:image xlink:href="Pictures/681dd280b15de0aad0190613a84bbec1.jpg" xlink:type="simple" xlink:show="embed" xlink:actuate="onLoad"/></draw:frame>fig 2/ Tracé de la section biaise du tronc de cône...</text:p></draw:text-box></draw:frame>
<draw:frame draw:style-name="medialeft" draw:name="fig 3/ Tracé du développement de la coupe biaise : Legend" text:anchor-type="paragraph" draw:z-index="0" svg:width="5.2916666666667cm" style:rel-width="100%"><draw:text-box><text:p text:style-name="legendcenter"><draw:frame draw:style-name="medialeft" draw:name="fig 3/ Tracé du développement de la coupe biaise :" text:anchor-type="paragraph" draw:z-index="14" svg:width="5.2916666666667cm" style:rel-width="100%" svg:height="5.2916666666667cm" style:rel-height="scale"><draw:image xlink:href="Pictures/b7b0d27e68411e9e57bc2a7b7fe2c107.jpg" xlink:type="simple" xlink:show="embed" xlink:actuate="onLoad"/></draw:frame>fig 3/ Tracé du développement de la coupe biaise :</text:p></draw:text-box></draw:frame> <draw:frame draw:style-name="medialeft" draw:name="fig 3 bis/ Tracé du développement de la coupe biai... Legend" text:anchor-type="paragraph" draw:z-index="0" svg:width="5.2916666666667cm" style:rel-width="100%"><draw:text-box><text:p text:style-name="legendcenter"><draw:frame draw:style-name="medialeft" draw:name="fig 3 bis/ Tracé du développement de la coupe biai..." text:anchor-type="paragraph" draw:z-index="15" svg:width="5.2916666666667cm" style:rel-width="100%" svg:height="5.2916666666667cm" style:rel-height="scale"><draw:image xlink:href="Pictures/41aa173693e7737bd7f08f7bb5a811e4.jpg" xlink:type="simple" xlink:show="embed" xlink:actuate="onLoad"/></draw:frame>fig 3 bis/ Tracé du développement de la coupe biai...</text:p></draw:text-box></draw:frame></text:p>
      <text:p text:style-name="Horizontal_20_Line"/>
      <text:h text:style-name="Heading_20_3" text:outline-level="3"><text:bookmark-start text:name="__RefHeading___traces_du_tronc_de_cone_avec_coupe_biaise_herse_7"/><text:bookmark-start text:name="traces_du_tronc_de_cone_avec_coupe_biaise_herse"/>Tracés du tronc de cône avec coupe biaise (herse)<text:bookmark-end text:name="__RefHeading___traces_du_tronc_de_cone_avec_coupe_biaise_herse_7"/><text:bookmark-end text:name="traces_du_tronc_de_cone_avec_coupe_biaise_herse"/></text:h>
      <text:p text:style-name="Text_20_body">- Seul le tracé de herse de la section suffira ici, en effet il représente un plan plat utile à savoir réaliser dans un premier temps .</text:p>
      <text:p text:style-name="Text_20_body">- <text:span text:style-name="Strong_20_Emphasis">fig 1-2/</text:span> Tracé de la herse de la coupe biaise :</text:p>
      <text:p text:style-name="Text_20_body">- A/ Nous traçons les contours utiles et précis de la construction en alignant les points de la vue en plan de la section, et en rabattant sur ceux ci les points réciproques depuis la coupe d'élévation .</text:p>
      <text:p text:style-name="Text_20_body">- B/ Nous traçons ensuite de la même manière toutes les génératrices de points utiles .</text:p>
      <text:p text:style-name="Text_20_body">- C/ Nous traçons au pistolet depuis les intersections obtenues la herse courbe de la section.</text:p>
      <text:p text:style-name="Text_20_body">- <text:span text:style-name="Strong_20_Emphasis">fig 3/</text:span> Tracé de la vue de face géométrale du tronc de cône :</text:p>
      <text:p text:style-name="Text_20_body">- A/ Nous traçons horizontalement depuis l'élévation toutes les génératrices de points utiles vers la droite ou la gauche de la vue .</text:p>
      <text:p text:style-name="Text_20_body">- B/ Depuis la vue en plan par rabattement, nous exportons les points utiles réciproques sur les génératrices venant de l'élévation .</text:p>
      <text:p text:style-name="Text_20_body">- C/ depuis les intersections de cette dernière construction nous traçons la vue géométrale de l'ensemble du tronc de cône vu en plan .</text:p>
      <text:p text:style-name="Text_20_body"><draw:frame draw:style-name="medialeft" draw:name="fig 1/ Tracé de la herse de la coupe biaise Legend" text:anchor-type="paragraph" draw:z-index="0" svg:width="5.2916666666667cm" style:rel-width="100%"><draw:text-box><text:p text:style-name="legendcenter"><draw:frame draw:style-name="medialeft" draw:name="fig 1/ Tracé de la herse de la coupe biaise" text:anchor-type="paragraph" draw:z-index="16" svg:width="5.2916666666667cm" style:rel-width="100%" svg:height="5.2916666666667cm" style:rel-height="scale"><draw:image xlink:href="Pictures/c942862068b5519567b2e10bccd842a3.jpg" xlink:type="simple" xlink:show="embed" xlink:actuate="onLoad"/></draw:frame>fig 1/ Tracé de la herse de la coupe biaise</text:p></draw:text-box></draw:frame> <draw:frame draw:style-name="medialeft" draw:name="fig 2/ Tracé de la herse de la coupe biaise Legend" text:anchor-type="paragraph" draw:z-index="0" svg:width="5.2916666666667cm" style:rel-width="100%"><draw:text-box><text:p text:style-name="legendcenter"><draw:frame draw:style-name="medialeft" draw:name="fig 2/ Tracé de la herse de la coupe biaise" text:anchor-type="paragraph" draw:z-index="17" svg:width="5.2916666666667cm" style:rel-width="100%" svg:height="5.2916666666667cm" style:rel-height="scale"><draw:image xlink:href="Pictures/9c1f2957b4e1b43dfc48dd7d0a67f511.jpg" xlink:type="simple" xlink:show="embed" xlink:actuate="onLoad"/></draw:frame>fig 2/ Tracé de la herse de la coupe biaise</text:p></draw:text-box></draw:frame>
<draw:frame draw:style-name="medialeft" draw:name="fig 3/ Tracé de la vue de face géométrale du tronc... Legend" text:anchor-type="paragraph" draw:z-index="0" svg:width="5.2916666666667cm" style:rel-width="100%"><draw:text-box><text:p text:style-name="legendcenter"><draw:frame draw:style-name="medialeft" draw:name="fig 3/ Tracé de la vue de face géométrale du tronc..." text:anchor-type="paragraph" draw:z-index="18" svg:width="5.2916666666667cm" style:rel-width="100%" svg:height="5.2916666666667cm" style:rel-height="scale"><draw:image xlink:href="Pictures/1e0e38b32f25325c63ecfff9cdb97b95.jpg" xlink:type="simple" xlink:show="embed" xlink:actuate="onLoad"/></draw:frame>fig 3/ Tracé de la vue de face géométrale du tronc...</text:p></draw:text-box></draw:frame></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7::25:22</meta:creation-date>
    <dc:creator>Generated</dc:creator>
    <dc:date>2026-08-13T17::25:22</dc:date>
    <dc:language>en-US</dc:language>
    <meta:editing-cycles>1</meta:editing-cycles>
    <meta:editing-duration>PT0S</meta:editing-duration>
    <dc:title>ldcdtat3</dc:title>
  </office:meta>
</office:document-meta>
</file>