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e5381632f432fc51fe4f881e483d2d7.jpg"/>
  <manifest:file-entry manifest:media-type="image/jpeg" manifest:full-path="Pictures/bf40537fabed2505a51aef36a5abea11.jpg"/>
  <manifest:file-entry manifest:media-type="image/jpeg" manifest:full-path="Pictures/6c8304073f112b52d6558bec2a120e00.jpg"/>
  <manifest:file-entry manifest:media-type="image/jpeg" manifest:full-path="Pictures/3653e2a379bde7f686bc5d478cb0b221.jpg"/>
  <manifest:file-entry manifest:media-type="image/jpeg" manifest:full-path="Pictures/6f18a9a4573f68c7081ac3e76b79ccdd.jpg"/>
  <manifest:file-entry manifest:media-type="image/jpeg" manifest:full-path="Pictures/caaf1a9bfb6a9ef71562c9e2da983ed0.jpg"/>
  <manifest:file-entry manifest:media-type="image/jpeg" manifest:full-path="Pictures/4288f35af575be9c23c34da3e0d92ba8.jpg"/>
  <manifest:file-entry manifest:media-type="image/jpeg" manifest:full-path="Pictures/eb624615bf6416b554bc591198f8634c.jpg"/>
  <manifest:file-entry manifest:media-type="image/jpeg" manifest:full-path="Pictures/0a671b4aaba78d311e2d116c9c2e01b5.jpg"/>
  <manifest:file-entry manifest:media-type="image/jpeg" manifest:full-path="Pictures/26161b9252a2e6af377c68f276655fd1.jpg"/>
  <manifest:file-entry manifest:media-type="image/jpeg" manifest:full-path="Pictures/633457fc23f8f6deb706fde4da6e6618.jpg"/>
  <manifest:file-entry manifest:media-type="image/jpeg" manifest:full-path="Pictures/b1555a9b86b38cd79b303edb3a4f7588.jpg"/>
  <manifest:file-entry manifest:media-type="image/jpeg" manifest:full-path="Pictures/e9e8af2fe610e5d219023ea52bf6dd51.jpg"/>
  <manifest:file-entry manifest:media-type="image/jpeg" manifest:full-path="Pictures/baf41e05b48a2747207bee8270b221a2.jpg"/>
  <manifest:file-entry manifest:media-type="image/jpeg" manifest:full-path="Pictures/83f1c2a353134b29e06cf7f754320913.jpg"/>
  <manifest:file-entry manifest:media-type="image/jpeg" manifest:full-path="Pictures/3d3211cf226bef2b0ac6ac0783f38538.jpg"/>
  <manifest:file-entry manifest:media-type="image/jpeg" manifest:full-path="Pictures/24433c2bf114bea9fe80fbb75cb29dc7.jpg"/>
  <manifest:file-entry manifest:media-type="image/jpeg" manifest:full-path="Pictures/117910b3e51890d0520b21bd4c4821e4.jpg"/>
  <manifest:file-entry manifest:media-type="image/jpeg" manifest:full-path="Pictures/3729e4e025a7d3c24e4afdbf7395288f.jpg"/>
  <manifest:file-entry manifest:media-type="image/jpeg" manifest:full-path="Pictures/7dbc29e15d55193d6a1fcac10fefd025.jpg"/>
  <manifest:file-entry manifest:media-type="image/jpeg" manifest:full-path="Pictures/b0b1c30939eb6df23823a3f5a04d38b7.jpg"/>
  <manifest:file-entry manifest:media-type="image/jpeg" manifest:full-path="Pictures/690b62aac0f8ba7472ee843474c91d56.jpg"/>
  <manifest:file-entry manifest:media-type="image/jpeg" manifest:full-path="Pictures/12377bcf050fe56322fdfe00dbc7872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rs2"/><text:bookmark-start text:name="__RefHeading___croquis_1"/><text:bookmark-start text:name="croquis"/>Croquis<text:bookmark-end text:name="__RefHeading___croquis_1"/><text:bookmark-end text:name="croquis"/></text:h>
      <text:p text:style-name="Text_20_body"><text:span text:style-name="underline">Angles de murs :</text:span></text:p>
      <text:p text:style-name="Text_20_body"><draw:frame draw:style-name="medialeft" draw:name="0" text:anchor-type="paragraph" draw:z-index="0" svg:width="6.6145833333333cm" style:rel-width="100%" svg:height="7.4069552951389cm" style:rel-height="scale"><draw:image xlink:href="Pictures/7e5381632f432fc51fe4f881e483d2d7.jpg" xlink:type="simple" xlink:show="embed" xlink:actuate="onLoad"/></draw:frame> <draw:frame draw:style-name="medialeft" draw:name="1" text:anchor-type="paragraph" draw:z-index="1" svg:width="6.6145833333333cm" style:rel-width="100%" svg:height="7.14375cm" style:rel-height="scale"><draw:image xlink:href="Pictures/bf40537fabed2505a51aef36a5abea11.jpg" xlink:type="simple" xlink:show="embed" xlink:actuate="onLoad"/></draw:frame></text:p>
      <text:p text:style-name="Horizontal_20_Line"/>
      <text:p text:style-name="Text_20_body"><text:span text:style-name="underline">Arcs :</text:span></text:p>
      <text:p text:style-name="Text_20_body">  Décharge de linteau </text:p>
      <text:p text:style-name="Text_20_body"><draw:frame draw:style-name="mediaright" draw:name="2" text:anchor-type="paragraph" draw:z-index="2" svg:width="9.2604166666667cm" style:rel-width="100%" svg:height="6.9453125cm" style:rel-height="scale"><draw:image xlink:href="Pictures/6c8304073f112b52d6558bec2a120e00.jpg" xlink:type="simple" xlink:show="embed" xlink:actuate="onLoad"/></draw:frame> <draw:frame draw:style-name="medialeft" draw:name="3" text:anchor-type="paragraph" draw:z-index="3" svg:width="6.6145833333333cm" style:rel-width="100%" svg:height="4.6491071428571cm" style:rel-height="scale"><draw:image xlink:href="Pictures/3653e2a379bde7f686bc5d478cb0b221.jpg" xlink:type="simple" xlink:show="embed" xlink:actuate="onLoad"/></draw:frame> <draw:frame draw:style-name="medialeft" draw:name="4" text:anchor-type="paragraph" draw:z-index="4" svg:width="6.6145833333333cm" style:rel-width="100%" svg:height="4.7058035714286cm" style:rel-height="scale"><draw:image xlink:href="Pictures/6f18a9a4573f68c7081ac3e76b79ccdd.jpg" xlink:type="simple" xlink:show="embed" xlink:actuate="onLoad"/></draw:frame></text:p>
      <text:p text:style-name="Horizontal_20_Line"/>
      <text:p text:style-name="Text_20_body"><text:span text:style-name="underline">Murs :</text:span></text:p>
      <text:p text:style-name="Text_20_body"><draw:frame draw:style-name="medialeft" draw:name="5" text:anchor-type="paragraph" draw:z-index="5" svg:width="5.2916666666667cm" style:rel-width="100%" svg:height="3.3443333333333cm" style:rel-height="scale"><draw:image xlink:href="Pictures/caaf1a9bfb6a9ef71562c9e2da983ed0.jpg" xlink:type="simple" xlink:show="embed" xlink:actuate="onLoad"/></draw:frame> <draw:frame draw:style-name="medialeft" draw:name="6" text:anchor-type="paragraph" draw:z-index="6" svg:width="5.2916666666667cm" style:rel-width="100%" svg:height="3.8496875cm" style:rel-height="scale"><draw:image xlink:href="Pictures/4288f35af575be9c23c34da3e0d92ba8.jpg" xlink:type="simple" xlink:show="embed" xlink:actuate="onLoad"/></draw:frame> <draw:frame draw:style-name="medialeft" draw:name="7" text:anchor-type="paragraph" draw:z-index="7" svg:width="5.2916666666667cm" style:rel-width="100%" svg:height="4.1142708333333cm" style:rel-height="scale"><draw:image xlink:href="Pictures/eb624615bf6416b554bc591198f8634c.jpg" xlink:type="simple" xlink:show="embed" xlink:actuate="onLoad"/></draw:frame> <draw:frame draw:style-name="medialeft" draw:name="8" text:anchor-type="paragraph" draw:z-index="8" svg:width="5.2916666666667cm" style:rel-width="100%" svg:height="2.9028571428571cm" style:rel-height="scale"><draw:image xlink:href="Pictures/0a671b4aaba78d311e2d116c9c2e01b5.jpg" xlink:type="simple" xlink:show="embed" xlink:actuate="onLoad"/></draw:frame></text:p>
      <text:p text:style-name="Horizontal_20_Line"/>
      <text:p text:style-name="Text_20_body"><draw:frame draw:style-name="medialeft" draw:name="9" text:anchor-type="paragraph" draw:z-index="9" svg:width="5.2916666666667cm" style:rel-width="100%" svg:height="7.9573934837093cm" style:rel-height="scale"><draw:image xlink:href="Pictures/26161b9252a2e6af377c68f276655fd1.jpg" xlink:type="simple" xlink:show="embed" xlink:actuate="onLoad"/></draw:frame> <draw:frame draw:style-name="medialeft" draw:name="10" text:anchor-type="paragraph" draw:z-index="10" svg:width="5.2916666666667cm" style:rel-width="100%" svg:height="3.3564285714286cm" style:rel-height="scale"><draw:image xlink:href="Pictures/633457fc23f8f6deb706fde4da6e6618.jpg" xlink:type="simple" xlink:show="embed" xlink:actuate="onLoad"/></draw:frame> <draw:frame draw:style-name="medialeft" draw:name="11" text:anchor-type="paragraph" draw:z-index="11" svg:width="9.2604166666667cm" style:rel-width="100%" svg:height="7.0379166666667cm" style:rel-height="scale"><draw:image xlink:href="Pictures/b1555a9b86b38cd79b303edb3a4f7588.jpg" xlink:type="simple" xlink:show="embed" xlink:actuate="onLoad"/></draw:frame></text:p>
      <text:p text:style-name="Horizontal_20_Line"/>
      <text:p text:style-name="Text_20_body"><text:span text:style-name="underline">Divers :</text:span></text:p>
      <text:p text:style-name="Text_20_body"><draw:frame draw:style-name="medialeft" draw:name="12" text:anchor-type="paragraph" draw:z-index="12" svg:width="10.186458333333cm" svg:height="4.4141319444444cm"><draw:image xlink:href="Pictures/e9e8af2fe610e5d219023ea52bf6dd51.jpg" xlink:type="simple" xlink:show="embed" xlink:actuate="onLoad"/></draw:frame>  <draw:frame draw:style-name="medialeft" draw:name="13" text:anchor-type="paragraph" draw:z-index="13" svg:width="5.2916666666667cm" style:rel-width="100%" svg:height="3.96875cm" style:rel-height="scale"><draw:image xlink:href="Pictures/baf41e05b48a2747207bee8270b221a2.jpg" xlink:type="simple" xlink:show="embed" xlink:actuate="onLoad"/></draw:frame></text:p>
      <text:p text:style-name="Text_20_body"><draw:frame draw:style-name="medialeft" draw:name="14" text:anchor-type="paragraph" draw:z-index="14" svg:width="5.2916666666667cm" style:rel-width="100%" svg:height="5.2916666666667cm" style:rel-height="scale"><draw:image xlink:href="Pictures/83f1c2a353134b29e06cf7f754320913.jpg" xlink:type="simple" xlink:show="embed" xlink:actuate="onLoad"/></draw:frame> <draw:frame draw:style-name="medialeft" draw:name="15" text:anchor-type="paragraph" draw:z-index="15" svg:width="5.2916666666667cm" style:rel-width="100%" svg:height="5.2916666666667cm" style:rel-height="scale"><draw:image xlink:href="Pictures/3d3211cf226bef2b0ac6ac0783f38538.jpg" xlink:type="simple" xlink:show="embed" xlink:actuate="onLoad"/></draw:frame> <draw:frame draw:style-name="medialeft" draw:name="16" text:anchor-type="paragraph" draw:z-index="16" svg:width="5.2916666666667cm" style:rel-width="100%" svg:height="5.2916666666667cm" style:rel-height="scale"><draw:image xlink:href="Pictures/24433c2bf114bea9fe80fbb75cb29dc7.jpg" xlink:type="simple" xlink:show="embed" xlink:actuate="onLoad"/></draw:frame> <draw:frame draw:style-name="medialeft" draw:name="17" text:anchor-type="paragraph" draw:z-index="17" svg:width="5.2916666666667cm" style:rel-width="100%" svg:height="5.2916666666667cm" style:rel-height="scale"><draw:image xlink:href="Pictures/117910b3e51890d0520b21bd4c4821e4.jpg" xlink:type="simple" xlink:show="embed" xlink:actuate="onLoad"/></draw:frame> <draw:frame draw:style-name="medialeft" draw:name="18" text:anchor-type="paragraph" draw:z-index="18" svg:width="5.2916666666667cm" style:rel-width="100%" svg:height="5.2916666666667cm" style:rel-height="scale"><draw:image xlink:href="Pictures/3729e4e025a7d3c24e4afdbf7395288f.jpg" xlink:type="simple" xlink:show="embed" xlink:actuate="onLoad"/></draw:frame></text:p>
      <text:p text:style-name="Horizontal_20_Line"/>
      <text:p text:style-name="Text_20_body"><text:span text:style-name="underline">Vidéo :</text:span></text:p>
      <text:p text:style-name="Text_20_body">gâcher du mortier à la chaux - bricolage</text:p>
      <text:p text:style-name="Text_20_body"><text:a xlink:type="simple" xlink:href="http://openmediavault.tail3a4b50.ts.net/lib/exe/fetch.php?media=monter_un_mur.mp4" text:style-name="Internet_20_link" text:visited-style-name="Visited_20_Internet_20_Link">Monter un Mur</text:a>  <text:a xlink:type="simple" xlink:href="http://openmediavault.tail3a4b50.ts.net/lib/exe/fetch.php?media=gacher_du_mortier_a_la_chaux_-_bricolage.mp4" text:style-name="Internet_20_link" text:visited-style-name="Visited_20_Internet_20_Link">gâcher du mortier a la chaux - bricolage</text:a></text:p>
      <text:p text:style-name="Horizontal_20_Line"/>
      <text:h text:style-name="Heading_20_2" text:outline-level="2"><text:bookmark-start text:name="__RefHeading___reparer_un_bouffement_gonflement_2"/><text:bookmark-start text:name="reparer_un_bouffement_gonflement"/>1.13. Réparer un bouffement (gonflement) :<text:bookmark-end text:name="__RefHeading___reparer_un_bouffement_gonflement_2"/><text:bookmark-end text:name="reparer_un_bouffement_gonflement"/></text:h>
      <text:p text:style-name="Text_20_body">- Situation et description de l'élément constructif concerné.</text:p>
      <text:p text:style-name="Text_20_body">- Niveau de compétence :</text:p>
      <text:p text:style-name="Text_20_body"><text:span text:style-name="del">1</text:span> Usager.</text:p>
      <text:p text:style-name="Text_20_body"><text:span text:style-name="del">2</text:span> Ouvrier, artisan maîtrisant les techniques modernes.</text:p>
      <text:p text:style-name="Text_20_body"><text:span text:style-name="del">3</text:span> Ouvrier, artisan maîtrisant les techniques traditionnelles.</text:p>
      <text:p text:style-name="Text_20_body"><text:span text:style-name="underline">4</text:span> Architecte, ingénieur spécialisé patrimoine.</text:p>
      <text:p text:style-name="Text_20_body"><draw:frame draw:style-name="medialeft" draw:name="19" text:anchor-type="paragraph" draw:z-index="19" svg:width="11.90625cm" svg:height="8.9296875cm"><draw:image xlink:href="Pictures/7dbc29e15d55193d6a1fcac10fefd025.jpg" xlink:type="simple" xlink:show="embed" xlink:actuate="onLoad"/></draw:frame></text:p>
      <text:p text:style-name="Text_20_body">- Description du problème rencontré et des causes de la pathologie La maçonnerie de pierres est généralement constituée de deux parements de moellons assemblés et liaisonnés ou non. La nature et les dimensions des pierres, les aspects de taille, l’épaisseur des murs, la présence ou non de pierres traversantes dites boutisses et les sollicitations extérieures (poussées, pressions, déformations…) sont des facteurs de l’évolution statique du bâtiment.</text:p>
      <text:p text:style-name="Text_20_body">- La maçonnerie de pierres présente une pathologie de bouffement lorsque les deux parements de pierres se désolidarisent et sont espacés par un vide intermédiaire intérieur au mur et plus ou  moins parallèle aux parements. Le bouffement est un phénomène évolutif de flambage, qui affaiblit la résistance du mur à la pression verticale.</text:p>
      <text:p text:style-name="Text_20_body">- ﻿La solution radicale et la plus coûteuse consiste à démolir et reconstruire le mur.
Une autre solution parfois adoptée consiste à étayer le mur avec un poitrail calé au-dessus du bouffement puis, sous ce linteau temporaire la partie du mur est éliminée. Elle est ensuite reconstruite en maçonnerie hourdée au mortier de chaux blanche.</text:p>
      <text:p text:style-name="Text_20_body"><text:span text:style-name="underline">Technique réparatrice d’un bouffement :</text:span></text:p>
      <text:p text:style-name="Text_20_body"><draw:frame draw:style-name="medialeft" draw:name="20" text:anchor-type="paragraph" draw:z-index="20" svg:width="10.583333333333cm" svg:height="7.9375cm"><draw:image xlink:href="Pictures/b0b1c30939eb6df23823a3f5a04d38b7.jpg" xlink:type="simple" xlink:show="embed" xlink:actuate="onLoad"/></draw:frame></text:p>
      <text:p text:style-name="Text_20_body">- 1. Lorsque le bouffement se situe à la verticale d’une charge concentrée comme l’appui d’une poutre, il faut rapidement étayer la poutre afin d’éviter le flambement et la rupture du parement porteur.</text:p>
      <text:p text:style-name="Text_20_body">- 2. Le deuxième étaiement va concerner le bouffement lui-même dont les limites sont « encadrées » par des planches épaisses. Posées symétriquement de part et d’autre du mur, ces planches sont liaisonnées par des tiges filetées, une à chaque extrémité traversant le mur avant la naissance de la déformation, et serrées à leurs extrémités (tiges filetées n°1). Les planches vont réagir sur les parties du mur désolidarisées et exercer sur elles une pression convergente symétrique, prévenant un risque d’extension du désordre et permettant d’engager la réparation.</text:p>
      <text:p text:style-name="Horizontal_20_Line"/>
      <text:p text:style-name="Text_20_body"><draw:frame draw:style-name="mediaright" draw:name="21" text:anchor-type="paragraph" draw:z-index="21" svg:width="11.90625cm" svg:height="9.525cm"><draw:image xlink:href="Pictures/690b62aac0f8ba7472ee843474c91d56.jpg" xlink:type="simple" xlink:show="embed" xlink:actuate="onLoad"/></draw:frame></text:p>
      <text:p text:style-name="Text_20_body">- 3. Il faut alors résorber le plus possible le bombement des parements et pour y arriver, il faut vider la fissure intérieure des déchets de mortier qui encombrent sa partie basse : l’extraction soigneuse d’une pierre sur un parement en partie basse du bouffement peut permettre de retirer une partie importante des déchets internes.</text:p>
      <text:p text:style-name="Text_20_body">- 4. La pose et le blocage des tiges filetées n°2 va permettre de réduire encore l’ampleur du bouffement qui sera complètement « encadré » par la pose et le blocage des tiges filetées n°3. Si le bombement est encore important, le cadre peut être complété par la pose de diagonales fixées sur les tiges filetées n°1.</text:p>
      <text:p text:style-name="Text_20_body">- 5. Après rejointoiement des parements pour éviter les fuites, il faut injecter par gravité un coulis (1 volume de chaux blanche pour 1 volume d’eau) pour remplir la fissure intérieure. Si le volume de vide est très important, il peut être utile de rajouter un sable fin au coulis.</text:p>
      <text:p text:style-name="Text_20_body"><draw:frame draw:style-name="medialeft" draw:name="22" text:anchor-type="paragraph" draw:z-index="22" svg:width="11.90625cm" svg:height="9.525cm"><draw:image xlink:href="Pictures/12377bcf050fe56322fdfe00dbc78725.jpg" xlink:type="simple" xlink:show="embed" xlink:actuate="onLoad"/></draw:frame></text:p>
      <text:p text:style-name="Text_20_body">- 6. L’étaiement est alors en place et la réparation consiste essentiellement à mettre en œuvre dans cette partie du mur des boutisses dont l’absence a autorisé le bouffement. Les boutisses vont être coulées en béton armé dans des percements traversant le mur de part en part (section du percement : une pierre). Une variante consiste à sceller des boutisses en pierre de taille.</text:p>
      <text:p text:style-name="Text_20_body">- La pose de 2 boutisses pour 3 m2(une boutisse tous les 80 cm) semble suffisante pour prévenir un nouveau désordre. Les boutisses doivent être réalisées en 2 fois afin d’éviter d’aggraver la décohésion des parements : une première intervention permet de réaliser un percement de boutisse sur deux ; après coulage de ces premières boutisses, attendre une semaine pour percer les emplacements des secondes.</text:p>
      <text:p text:style-name="Horizontal_20_Line"/>
      <text:p text:style-name="Text_20_body"><text:span text:style-name="underline">ATTENTION ! A éviter…</text:span></text:p>
      <text:p text:style-name="Text_20_body">- Éviter l’injection d’un coulis de ciment, trop dur.</text:p>
      <text:p text:style-name="Text_20_body">- Description de la méthode d'entretien et/ou de réparation</text:p>
      <text:p text:style-name="Text_20_body">- 1. ETAIEMENT.</text:p>
      <text:p text:style-name="Text_20_body">- 2. DECHETS DE MORTIER.</text:p>
      <text:p text:style-name="Text_20_body">- 3. DEGAGEMENT DE PIERRES.</text:p>
      <text:p text:style-name="Text_20_body">- ETAIEMENT DE LA SURFACE BOUFFEE</text:p>
      <text:p text:style-name="Text_20_body">- 1. COULIS DE CHAUX.</text:p>
      <text:p text:style-name="Text_20_body">- 2. ENTONNOIR.</text:p>
      <text:p text:style-name="Text_20_body">- 3. PIERRE EN BOUTISSE.</text:p>
      <text:p text:style-name="Text_20_body">- 4. REJOINTOIEMENT DES PAREMENTS.</text:p>
      <text:p text:style-name="Horizontal_20_Line"/>
      <text:p text:style-name="Text_20_body"><text:a xlink:type="simple" xlink:href="http://openmediavault.tail3a4b50.ts.net/doku.php?id=start" text:style-name="Internet_20_link" text:visited-style-name="Visited_20_Internet_20_Link">Start</text:a></text:p>
      <text:p text:style-name="Text_20_body"> — <text:span text:style-name="Emphasis"><text:a xlink:type="simple" xlink:href="mailto:jackymichaud3@orange.fr" text:style-name="Internet_20_link" text:visited-style-name="Visited_20_Internet_20_Link">Michaud Jacky</text:a> 2019/03/02 16:1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30:45</meta:creation-date>
    <dc:creator>Generated</dc:creator>
    <dc:date>2026-08-13T16::30:45</dc:date>
    <dc:language>en-US</dc:language>
    <meta:editing-cycles>1</meta:editing-cycles>
    <meta:editing-duration>PT0S</meta:editing-duration>
    <dc:title>murs2</dc:title>
  </office:meta>
</office:document-meta>
</file>