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mgbac"/><text:bookmark-start text:name="__RefHeading___notions_physiques_mecaniques_et_geometriques_de_bases_appliquees_en_charpente_1"/><text:bookmark-start text:name="notions_physiques_mecaniques_et_geometriques_de_bases_appliquees_en_charpente"/>Notions physiques , mécaniques et géométriques de bases appliquées en charpente.<text:bookmark-end text:name="__RefHeading___notions_physiques_mecaniques_et_geometriques_de_bases_appliquees_en_charpente_1"/><text:bookmark-end text:name="notions_physiques_mecaniques_et_geometriques_de_bases_appliquees_en_charpente"/></text:h>
      <text:h text:style-name="Heading_20_2" text:outline-level="2"><text:bookmark-start text:name="__RefHeading___les_notions_de_physiques_elementaires_en_charpente_2"/><text:bookmark-start text:name="les_notions_de_physiques_elementaires_en_charpente"/>Les notions de physiques élémentaires en charpente<text:bookmark-end text:name="__RefHeading___les_notions_de_physiques_elementaires_en_charpente_2"/><text:bookmark-end text:name="les_notions_de_physiques_elementaires_en_charpente"/></text:h>
      <text:p text:style-name="Text_20_body"> - Celles ci sont principalement les poussées en pression verticales et latérales .</text:p>
      <text:p text:style-name="Text_20_body"> - Elles sont enfantines à assimiler, mais doivent être réfléchies en permanence dans le métier de charpentier; en effet, elles seront chaque fois présentes, et donc à contrebalancer partout dans un ouvrage .</text:p>
      <text:p text:style-name="Text_20_body"> - Les illustrations ci-dessous situent bien à quoi nous avons à faire!</text:p>
      <text:p text:style-name="Text_20_body"> - Une pression verticale (poids de la couverture, neige, etc.)sur des bois jointés au sommet et reposant sur des murs , exerce une poussée oblique le long des pièces, communiquant à leur tour une poussée latérale sur le haut de ces murs vers l'extérieur, par conséquent occasionnant leurs basculements simultanément, ainsi que l'écroulement du sommet vers le so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26:36</meta:creation-date>
    <dc:creator>Generated</dc:creator>
    <dc:date>2026-08-13T17::26:36</dc:date>
    <dc:language>en-US</dc:language>
    <meta:editing-cycles>1</meta:editing-cycles>
    <meta:editing-duration>PT0S</meta:editing-duration>
    <dc:title>npmgbac</dc:title>
  </office:meta>
</office:document-meta>
</file>