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de30127bf121e72a265c3cc884df61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ncot"/><text:bookmark-start text:name="__RefHeading___des_panneaux_de_coton_en_sous-toiture_1"/><text:bookmark-start text:name="des_panneaux_de_coton_en_sous-toiture"/>Des panneaux de coton en sous-toiture<text:bookmark-end text:name="__RefHeading___des_panneaux_de_coton_en_sous-toiture_1"/><text:bookmark-end text:name="des_panneaux_de_coton_en_sous-toiture"/></text:h>
      <text:p text:style-name="Text_20_body">- La laine de coton constitue un très bon isolant sous forme de ouate en “vrac” à souffler dans les combles, de rouleaux ou de panneaux semi-rigides pour les murs ou, comme ici en sous-face de toiture.</text:p>
      <text:p text:style-name="Text_20_body"><draw:frame draw:style-name="medialeft" draw:name="0" text:anchor-type="paragraph" draw:z-index="0" svg:width="10.583333333333cm" svg:height="16.362474747475cm"><draw:image xlink:href="Pictures/8de30127bf121e72a265c3cc884df611.jpg" xlink:type="simple" xlink:show="embed" xlink:actuate="onLoad"/></draw:frame></text:p>
      <text:p text:style-name="Text_20_body">- Semi-biosourcé, l'isolant en laine de coton est issu de la récupération de fibres textiles, chute de produits industriels ou de vêtements récupérés, lavés puis effiloché. Il valorise le recyclage et économie circulaire. Une part de 20 % de laine de mouton peut y être ajoutée. Les panneaux intègrent du polyester pour assurer leur rigidité. Des adjuvants d'ignifugation et contre les insectes xylophages sont également présents. Excellent régulateur d'humidité, le coton est donc très sensible à celle-ci : il doit bénéficier d'une parfaite étanchéité à l'eau dans toutes ses formes de pose. Pour l'isolation d'une couverture, il doit idéalement être protégé par un écran de sous-toiture.</text:p>
      <text:p text:style-name="Text_20_body"><text:span text:style-name="Strong_20_Emphasis">Un bon isolant thermique et acoustiqu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05</meta:creation-date>
    <dc:creator>Generated</dc:creator>
    <dc:date>2026-08-13T17::26:05</dc:date>
    <dc:language>en-US</dc:language>
    <meta:editing-cycles>1</meta:editing-cycles>
    <meta:editing-duration>PT0S</meta:editing-duration>
    <dc:title>pancot</dc:title>
  </office:meta>
</office:document-meta>
</file>