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d2005ac22038ebe3e253d26d3656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nfibbois"/><text:bookmark-start text:name="__RefHeading___des_panneaux_de_fibre_de_bois_sous_rampants_1"/><text:bookmark-start text:name="des_panneaux_de_fibre_de_bois_sous_rampants"/>Des panneaux de fibre de bois sous rampants<text:bookmark-end text:name="__RefHeading___des_panneaux_de_fibre_de_bois_sous_rampants_1"/><text:bookmark-end text:name="des_panneaux_de_fibre_de_bois_sous_rampants"/></text:h>
      <text:p text:style-name="Text_20_body">- Dans les combles, la fibre de bois offre une alternative intéressante aux isolants conventionnels. Conditionnées en panneaux, elle se pose en une ou deux couches et améliore le confort thermique été comme hiver.</text:p>
      <text:p text:style-name="Text_20_body"><draw:frame draw:style-name="mediaright" draw:name="0" text:anchor-type="paragraph" draw:z-index="0" svg:width="10.583333333333cm" svg:height="16.316778387162cm"><draw:image xlink:href="Pictures/eed2005ac22038ebe3e253d26d36567a.jpg" xlink:type="simple" xlink:show="embed" xlink:actuate="onLoad"/></draw:frame></text:p>
      <text:p text:style-name="Text_20_body">- En rénovation courante de combles habitables, l'isolant est généralement posé par l'intérieur : sous les pans du toit (rampants). On opte alors pour un isolant en panneaux à comprimer légèrement entre les éléments de charpente.</text:p>
      <text:h text:style-name="Heading_20_2" text:outline-level="2"><text:bookmark-start text:name="__RefHeading___des_protections_indispensables_2"/><text:bookmark-start text:name="des_protections_indispensables"/>Des protections indispensables<text:bookmark-end text:name="__RefHeading___des_protections_indispensables_2"/><text:bookmark-end text:name="des_protections_indispensables"/></text:h>
      <text:p text:style-name="Text_20_body">- Quel que soit l'isolant choisi (fibre ou laine de bois…), il est préférable de poser au préalable un écran respirant (HPV) sur les chevrons pour éviter l'intrusion de vent, de neige poudreuse ainsi que l'humidité extérieure. Il laisse en revanche s'échapper l'humidité provenant de l'intérieur de la maison. Complexe à mettre en œuvre, car il impose de déposer les éléments de la couverture, cet écran est donc remplacé en rénovation par une lame d'air de 2 cm.</text:p>
      <text:h text:style-name="Heading_20_2" text:outline-level="2"><text:bookmark-start text:name="__RefHeading___la_fibre_de_boisun_bon_choix_3"/><text:bookmark-start text:name="la_fibre_de_boisun_bon_choix"/>La fibre de bois : un bon choix<text:bookmark-end text:name="__RefHeading___la_fibre_de_boisun_bon_choix_3"/><text:bookmark-end text:name="la_fibre_de_boisun_bon_choix"/></text:h>
      <text:p text:style-name="Text_20_body">- Le domaine d'emploi des panneaux en fibre de bois est dicté par leur flexibilité. Ils peuvent ainsi prendre place en deux couches croisées : la première dans l'épaisseur de la charpente et la seconde, entre les éléments d'une ossature rapportée. Elle servira à fixer les plaques de parement (plâtre ou autres matériaux), après mise en œuvre du pare-vapeur. Une pose en deux couches permet d'atteindre de bonnes performances thermiques. Notamment une résistance thermique# R = 6 m².K/W. Une telle valeur peut être obtenue avec des couches d'épaisseur différente.</text:p>
      <text:p text:style-name="Text_20_body"># <text:span text:style-name="Emphasis">La résistance thermique d'un isolant est sa capacité à résister au froid et à la chaleur. Plus elle est élevée, plus l'isolant est efficace. Pour bénéficier d'une aide de l'état (MaPrimeRénov), il faut recourir à une entreprise RGE. En savoir plus :</text:span> <text:a xlink:type="simple" xlink:href="http://www.economie.gouv.fr/particuliers/prime-renovation-energique" text:style-name="Internet_20_link" text:visited-style-name="Visited_20_Internet_20_Link">www.economie.gouv.fr/particuliers/prime-renovation-energiqu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6:36</meta:creation-date>
    <dc:creator>Generated</dc:creator>
    <dc:date>2026-08-13T17::26:36</dc:date>
    <dc:language>en-US</dc:language>
    <meta:editing-cycles>1</meta:editing-cycles>
    <meta:editing-duration>PT0S</meta:editing-duration>
    <dc:title>panfibbois</dc:title>
  </office:meta>
</office:document-meta>
</file>