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127c3430ef8cb9eb9447b516f4e6b6f.jpg"/>
  <manifest:file-entry manifest:media-type="image/jpeg" manifest:full-path="Pictures/228b45802185ebf5588f2e27a77dda30.jpg"/>
  <manifest:file-entry manifest:media-type="image/jpeg" manifest:full-path="Pictures/d679dded49d47a2d30d2a2e1e27c5f58.jpg"/>
  <manifest:file-entry manifest:media-type="image/jpeg" manifest:full-path="Pictures/90262db4a503c1a2c5710f2e73b936b0.jpg"/>
  <manifest:file-entry manifest:media-type="image/jpeg" manifest:full-path="Pictures/bd25fca58abbbbaf5b20841d8c51c83a.jpg"/>
  <manifest:file-entry manifest:media-type="image/jpeg" manifest:full-path="Pictures/c2663cf05fc8087933894f7ecaf2dc3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ppnbc"/><text:bookmark-start text:name="__RefHeading___presentation_du_pas_a_pas_notions_et_bases_de_la_charpente_1"/><text:bookmark-start text:name="presentation_du_pas_a_pas_notions_et_bases_de_la_charpente"/>Présentation du pas à pas notions et bases de la charpente<text:bookmark-end text:name="__RefHeading___presentation_du_pas_a_pas_notions_et_bases_de_la_charpente_1"/><text:bookmark-end text:name="presentation_du_pas_a_pas_notions_et_bases_de_la_charpent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 - Ce pas à pas détaillera tout ce qui est nécessaire de connaître pour parachever un ouvrage réfléchi facilement et dans les règles de l'art.</text:p>
      <text:h text:style-name="Heading_20_2" text:outline-level="2"><text:bookmark-start text:name="__RefHeading___notions_et_bases_abordees_3"/><text:bookmark-start text:name="notions_et_bases_abordees"/>Notions et bases abordées :<text:bookmark-end text:name="__RefHeading___notions_et_bases_abordees_3"/><text:bookmark-end text:name="notions_et_bases_abordees"/></text:h>
      <text:p text:style-name="Text_20_body">Physiques mécaniques et géométrie de charpente.</text:p>
      <text:p text:style-name="Text_20_body">Physionomie générale et termes de charpente.</text:p>
      <text:p text:style-name="Text_20_body">Type de charpentes.</text:p>
      <text:p text:style-name="Text_20_body">Les différents assemblages de charpente.</text:p>
      <text:p text:style-name="Text_20_body">Les différentes pièces de charpentes.</text:p>
      <text:p text:style-name="Text_20_body">Bois de charpente.</text:p>
      <text:p text:style-name="Text_20_body">Prendre les mesures d une charpente.</text:p>
      <text:p text:style-name="Text_20_body">Art du trait de charpenterie.</text:p>
      <text:p text:style-name="Text_20_body">Études par dessins de charpente.</text:p>
      <text:p text:style-name="Text_20_body">Établissement avec signes conventionnels de charpente.</text:p>
      <text:p text:style-name="Text_20_body">Tracés d épures de charpente.</text:p>
      <text:p text:style-name="Text_20_body">Les outils spécifiques de charpente.</text:p>
      <text:p text:style-name="Text_20_body">Tracés des bois depuis l'épure.</text:p>
      <text:p text:style-name="Text_20_body">Taille d une charpente.
Pose d une charpente.</text:p>
      <text:p text:style-name="Text_20_body">Art du trait de base en charpente (fermes, arêtiers, noues, etc.)</text:p>
      <text:p text:style-name="Text_20_body">Des exercices d apprentissages.</text:p>
      <text:p text:style-name="Text_20_body">+ <text:span text:style-name="Strong_20_Emphasis">Diverses rubriques ou commentaires</text:span> qui pourraient être utiles ou initiés par des “boiseux” du site!</text:p>
      <text:h text:style-name="Heading_20_2" text:outline-level="2"><text:bookmark-start text:name="__RefHeading___petit_historique_de_la_charpente_4"/><text:bookmark-start text:name="petit_historique_de_la_charpente"/>Petit historique de la charpente :<text:bookmark-end text:name="__RefHeading___petit_historique_de_la_charpente_4"/><text:bookmark-end text:name="petit_historique_de_la_charpente"/></text:h>
      <text:p text:style-name="Text_20_body"> - Depuis la préhistoire, l'homme dès qu'il quitte les abris naturels, se bâtit pratiquement chaque fois un “toit” sur la tête!</text:p>
      <text:p text:style-name="Text_20_body"> - En tipi ou muni de bois en fourche, d'une faîtière sur laquelle il appuie des perches visant à soutenir une étanchéité aux éléments pour s'en protéger (peaux, feuillages, etc.) : le principe de charpente était né!</text:p>
      <text:p text:style-name="Text_20_body"> - Les premiers habitats “en dur” étaient souvent munis de simples bois utilisés en pannes scellées d'un mur à l'autre, puis les surfaces s'agrandirent et le besoin de soutènements comme des poteaux entrèrent dans la conception.</text:p>
      <text:p text:style-name="Text_20_body"> - Petit à petit, on s'émancipe de diverses façons plus ou moins aventureuses des poteaux pour des fermes autoportantes.</text:p>
      <text:p text:style-name="Text_20_body"> - Une constante reste presque naturellement depuis la nuit des temps, c'est la <text:span text:style-name="Strong_20_Emphasis">triangulation ou ferme triangulée</text:span>, gage d'équilibre naturel des forces et de pentes pour l’écoulement des eaux, tout en protégeant les habitants.</text:p>
      <text:p text:style-name="Text_20_body"> - Au cours des siècles, les techniques se perfectionnent et se modernisent:(sciage, machinisme, lamellé collé, etc.), ainsi que l architecture, donnant un éventail sans limite de styles, formes traditionnelles ou contemporaines de charpentes.</text:p>
      <text:p text:style-name="Text_20_body"> - Le métier de charpentier représente la genèse des métiers du bois, et développera l'art du trait jusqu'à son paroxysme : L'art du trait de charpente est reconnu patrimoine culturel par l'Unesco en 2009.</text:p>
      <text:p text:style-name="Text_20_body"> - Il faut une quinzaine d années pour devenir un Maître charpentier (que je ne suis pas) en travaillant sans cesse et reculant chaque fois un peu plus les difficultés, ce qui laisse peu de place à certaines improvisations que j'ai découvert ça et là sur la toile.</text:p>
      <text:p text:style-name="Text_20_body"><draw:frame draw:style-name="medialeft" draw:name="Tipi Legend" text:anchor-type="paragraph" draw:z-index="0" svg:width="5.2916666666667cm" style:rel-width="100%"><draw:text-box><text:p text:style-name="legendcenter"><draw:frame draw:style-name="medialeft" draw:name="Tipi" text:anchor-type="paragraph" draw:z-index="0" svg:width="5.2916666666667cm" style:rel-width="100%" svg:height="5.2916666666667cm" style:rel-height="scale"><draw:image xlink:href="Pictures/0127c3430ef8cb9eb9447b516f4e6b6f.jpg" xlink:type="simple" xlink:show="embed" xlink:actuate="onLoad"/></draw:frame>Tipi</text:p></draw:text-box></draw:frame> <draw:frame draw:style-name="medialeft" draw:name="Abris préhistorique Legend" text:anchor-type="paragraph" draw:z-index="0" svg:width="5.2916666666667cm" style:rel-width="100%"><draw:text-box><text:p text:style-name="legendcenter"><draw:frame draw:style-name="medialeft" draw:name="Abris préhistorique" text:anchor-type="paragraph" draw:z-index="1" svg:width="5.2916666666667cm" style:rel-width="100%" svg:height="5.2916666666667cm" style:rel-height="scale"><draw:image xlink:href="Pictures/228b45802185ebf5588f2e27a77dda30.jpg" xlink:type="simple" xlink:show="embed" xlink:actuate="onLoad"/></draw:frame>Abris préhistorique</text:p></draw:text-box></draw:frame> <draw:frame draw:style-name="medialeft" draw:name="Abris néolithique Legend" text:anchor-type="paragraph" draw:z-index="0" svg:width="5.2916666666667cm" style:rel-width="100%"><draw:text-box><text:p text:style-name="legendcenter"><draw:frame draw:style-name="medialeft" draw:name="Abris néolithique" text:anchor-type="paragraph" draw:z-index="2" svg:width="5.2916666666667cm" style:rel-width="100%" svg:height="5.2916666666667cm" style:rel-height="scale"><draw:image xlink:href="Pictures/d679dded49d47a2d30d2a2e1e27c5f58.jpg" xlink:type="simple" xlink:show="embed" xlink:actuate="onLoad"/></draw:frame>Abris néolithique</text:p></draw:text-box></draw:frame> <draw:frame draw:style-name="medialeft" draw:name="Charpente médiévale Legend" text:anchor-type="paragraph" draw:z-index="0" svg:width="5.2916666666667cm" style:rel-width="100%"><draw:text-box><text:p text:style-name="legendcenter"><draw:frame draw:style-name="medialeft" draw:name="Charpente médiévale" text:anchor-type="paragraph" draw:z-index="3" svg:width="5.2916666666667cm" style:rel-width="100%" svg:height="5.2916666666667cm" style:rel-height="scale"><draw:image xlink:href="Pictures/90262db4a503c1a2c5710f2e73b936b0.jpg" xlink:type="simple" xlink:show="embed" xlink:actuate="onLoad"/></draw:frame>Charpente médiévale</text:p></draw:text-box></draw:frame></text:p>
      <text:p text:style-name="Text_20_body"><draw:frame draw:style-name="medialeft" draw:name="Charpente traditionnelle contemporaine Legend" text:anchor-type="paragraph" draw:z-index="0" svg:width="5.2916666666667cm" style:rel-width="100%"><draw:text-box><text:p text:style-name="legendcenter"><draw:frame draw:style-name="medialeft" draw:name="Charpente traditionnelle contemporaine" text:anchor-type="paragraph" draw:z-index="4" svg:width="5.2916666666667cm" style:rel-width="100%" svg:height="5.2916666666667cm" style:rel-height="scale"><draw:image xlink:href="Pictures/bd25fca58abbbbaf5b20841d8c51c83a.jpg" xlink:type="simple" xlink:show="embed" xlink:actuate="onLoad"/></draw:frame>Charpente traditionnelle contemporaine</text:p></draw:text-box></draw:frame> <draw:frame draw:style-name="medialeft" draw:name="Charpente autoportante contemporaine Legend" text:anchor-type="paragraph" draw:z-index="0" svg:width="5.2916666666667cm" style:rel-width="100%"><draw:text-box><text:p text:style-name="legendcenter"><draw:frame draw:style-name="medialeft" draw:name="Charpente autoportante contemporaine" text:anchor-type="paragraph" draw:z-index="5" svg:width="5.2916666666667cm" style:rel-width="100%" svg:height="5.2916666666667cm" style:rel-height="scale"><draw:image xlink:href="Pictures/c2663cf05fc8087933894f7ecaf2dc3a.jpg" xlink:type="simple" xlink:show="embed" xlink:actuate="onLoad"/></draw:frame>Charpente autoportante contemporaine</text:p></draw:text-box></draw:frame></text:p>
      <text:p text:style-name="Horizontal_20_Line"/>
      <text:p text:style-name="Text_20_body"> — <text:span text:style-name="Emphasis"><text:a xlink:type="simple" xlink:href="mailto:jackymichaud3@orange.fr" text:style-name="Internet_20_link" text:visited-style-name="Visited_20_Internet_20_Link">Michaud Jacky</text:a> 2019/03/12 13:4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7::21:57</meta:creation-date>
    <dc:creator>Generated</dc:creator>
    <dc:date>2026-08-13T17::21:57</dc:date>
    <dc:language>en-US</dc:language>
    <meta:editing-cycles>1</meta:editing-cycles>
    <meta:editing-duration>PT0S</meta:editing-duration>
    <dc:title>pppnbc</dc:title>
  </office:meta>
</office:document-meta>
</file>