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caution"/><text:bookmark-start text:name="__RefHeading___precaution_a_de_l_utilisation_de_la_chaux_aerienne_eteinte_1"/><text:bookmark-start text:name="precaution_a_de_l_utilisation_de_la_chaux_aerienne_eteinte"/>Précaution à  de l'utilisation de la chaux aérienne éteinte.<text:bookmark-end text:name="__RefHeading___precaution_a_de_l_utilisation_de_la_chaux_aerienne_eteinte_1"/><text:bookmark-end text:name="precaution_a_de_l_utilisation_de_la_chaux_aerienne_eteinte"/></text:h>
      <text:p text:style-name="Text_20_body">- Les chaux vives et éteintes ne sont pas toxiques, elles peuvent cependant provoquer des picotements au niveau du nez, des brulures aux poignets et au coup dans le cas de contact prolongé et ce en réaction avec la transpiration.</text:p>
      <text:p text:style-name="Text_20_body">- Dans le cas de manipulation prolongées, il est préférable de protéger ces endroits avec une huile oléocalcaire ou une pommade adaptée.</text:p>
      <text:p text:style-name="Text_20_body">- La valeur limite tolérable est fixé à 5 mg/m³ d'air, en cas de dépassement de cette valeur, il faut portier un masque anti-poussière.</text:p>
      <text:p text:style-name="Text_20_body">- En cas de poussière dans les yeux, il a lieu de rincer abondamment et au plus vite l’œil atteint, à cette effet la dotation d'un nébulisateur contenant du sérum physiologique à 5% ou une sucrée est conseillée pour une instillation  immédiate. Consulter un médecin.</text:p>
      <text:h text:style-name="Heading_20_1" text:outline-level="1"><text:bookmark-start text:name="__RefHeading___dans_le_cas_de_supports_anciens_2"/><text:bookmark-start text:name="dans_le_cas_de_supports_anciens"/>Dans le cas de supports anciens.<text:bookmark-end text:name="__RefHeading___dans_le_cas_de_supports_anciens_2"/><text:bookmark-end text:name="dans_le_cas_de_supports_anciens"/></text:h>
      <text:p text:style-name="Text_20_body">- Le plus souvent en murs de maçonnerie de briques, de pierres, de vieux enduits, les opérations préliminaires à effectuer pour obtenir un travail correct sont les suivantes :</text:p>
      <text:list text:style-name="List_20_1" text:continue-numbering="false">
        <text:list-item>
          <text:p text:style-name="List_20_1_Content_First"> Dégarnir les joints sur 1 à 3 cm, les nettoyer à la brosse, les mouiller, puis les regarnir avec un mortier gras.</text:p>
        </text:list-item>
        <text:list-item>
          <text:p text:style-name="List_20_1_Content"> Repiquer les anciennes maçonneries en moellons, les vieux enduits et nettoyer la surface de toute surface de toute poussière par jet d'air comprimé ou à l'eau.</text:p>
        </text:list-item>
        <text:list-item>
          <text:p text:style-name="List_20_1_Content"> Les blocs de matériaux dégradés ou fissurés seront remplacés.</text:p>
        </text:list-item>
        <text:list-item>
          <text:p text:style-name="List_20_1_Content"> Reboucher les trous, les fissures et toute surface localement défectueuse.</text:p>
        </text:list-item>
        <text:list-item>
          <text:p text:style-name="List_20_1_Content_Last"> Éviter toute remontée de sulfates alcalins ou autres produits nocifs donnant naissance à des efflorescences, on bloquera les remontées d'humidité du sol par capillarité. </text:p>
        </text:list-item>
      </text:list>
      <text:p text:style-name="Text_20_body">- Les enduits au mortier de chaux conviennent parfaitement pour des supports tels que : Nergaito, Fibralith, briques plâtrières, etc.</text:p>
      <text:h text:style-name="Heading_20_1" text:outline-level="1"><text:bookmark-start text:name="__RefHeading___quelques_remarques_complementaires_3"/><text:bookmark-start text:name="quelques_remarques_complementaires"/>Quelques remarques complémentaires.<text:bookmark-end text:name="__RefHeading___quelques_remarques_complementaires_3"/><text:bookmark-end text:name="quelques_remarques_complementaires"/></text:h>
      <text:p text:style-name="Text_20_body">- L'enduit de teinte claire est coloré naturellement par le ou les sables utilisés ou par l’adjonction d'oxydes minéraux naturels ou artificiels. Ne pas aller au-delà de 5% par rapport au poids de la chaux. Il est fortement conseillé de diluer l'oxyde métallique dans un peu d'eau avant son incorporation dans le mortier.</text:p>
      <text:p text:style-name="Text_20_body">- Ne pas s'étonner si l'enduit reste mou les premiers temps : la prise des mortiers à la chaux est lente.</text:p>
      <text:p text:style-name="Text_20_body">- Pour éviter les rebouchages et les reprises qui se traduisent par des différences de coloration, utiliser des échafaudages à double rang et traiter chaque panneau en une seule venue.</text:p>
      <text:p text:style-name="Text_20_body">- La résistance des couches d'enduit doit être dégressive du support à la couche de finition. Le dosage en liant des différentes couches d'enduit doit être décroissant à partir de la première. Les liants des mortiers doivent être compatibles avec la nature du support.</text:p>
      <text:p text:style-name="Text_20_body">- Éviter d’exécuter des enduits lorsque la température risque de descendre au-dessous de 5°C, par forte chaleur, en plein soleil ou par vent violent. Essayer de protéger l'enduit contre la pluie pendant quelques jours. Humidifier soigneusement le support pour éviter qu'il ne dessèche l'enduit.</text:p>
      <text:p text:style-name="Text_20_body">- Le temps de séchage à observer entre chaque couche peut varier de un à plusieurs jours, en fonction des conditions climatiques et de mise en œuvre.</text:p>
      <text:p text:style-name="Text_20_body">- Adjuvants : D'une manière générale, dans le cas bien particulier de l'enduit traditionnel, il faut être relativement prudent quand à l'emploi des adjuvants (cf DTU 26-1 chapitre 24).</text:p>
      <text:p text:style-name="Text_20_body">- La densité de la chaux aérienne éteinte est voisine de 450 g/l et de 0,650 pour le batidol, chaux aérienne dolomitique éteinte produite dans la Mayenne. Pour son utilisation, demander la notice particulière à Chaux et Dolomies Françaises, Usine de NEAU BP 40-53600 EVRON. </text:p>
      <text:h text:style-name="Heading_20_1" text:outline-level="1"><text:bookmark-start text:name="__RefHeading___mecanismes_physico-chimiques_de_degradation_des_enduits_de_facades_4"/><text:bookmark-start text:name="mecanismes_physico-chimiques_de_degradation_des_enduits_de_facades"/>MÉCANISMES PHYSICO-CHIMIQUES DE DÉGRADATION DES ENDUITS DE FAÇADES<text:bookmark-end text:name="__RefHeading___mecanismes_physico-chimiques_de_degradation_des_enduits_de_facades_4"/><text:bookmark-end text:name="mecanismes_physico-chimiques_de_degradation_des_enduits_de_facades"/></text:h>
      <text:h text:style-name="Heading_20_2" text:outline-level="2"><text:bookmark-start text:name="__RefHeading___les_efflorescences_5"/><text:bookmark-start text:name="les_efflorescences"/>1. LES EFFLORESCENCES<text:bookmark-end text:name="__RefHeading___les_efflorescences_5"/><text:bookmark-end text:name="les_efflorescences"/></text:h>
      <text:p text:style-name="Text_20_body"><text:span text:style-name="underline">1.1 - Efflorescences au séchage</text:span></text:p>
      <text:p text:style-name="Text_20_body">- Elles résultent de la formation d'un dépôt cristallin blanchâtre à la surface des enduits à base de liants calciques ou hydrauliques. Il s'agit le plus souvent de carbonatation (formation de cristaux de carbonate de chaux) de la chaux libre (soluble dans l'eau) qui, au lieu de s'effectuer à l'intérieur de l'enduit, se produit à la surface. Ce phénomène apparaît surtout lorsque l'enduit est appliqué par temps froid et humide.</text:p>
      <text:p text:style-name="Text_20_body">- Le temps de séchage plus long du fait des conditions atmosphériques permet à la chaux, en solution dans l'eau de gâchage en excès, de migrer jusqu'à la surface de l'enduit.</text:p>
      <text:p text:style-name="Text_20_body">- Ce phénomène présente uniquement un inconvénient esthétique et il est d'autant plus visible que la teinte de l'enduit est soutenue.</text:p>
      <text:p text:style-name="Text_20_body">- C'est pour cela que l'application des enduits à la chaux est déconseillée par temps froid (température inférieure à 8°C) et humide. </text:p>
      <text:p text:style-name="Text_20_body">- Si ce phénomène est trop gênant, il peut être atténué par un lavage à l'eau acidulée (10 % d'acide chlorhydrique) ou à l'aide de produits destinés à cet usage, accompagnés d'un brossage et suivis d'un ou plusieurs rinçages.</text:p>
      <text:p text:style-name="Text_20_body">1.2 - <text:span text:style-name="underline">Carbonatation différentielle à long terme</text:span></text:p>
      <text:p text:style-name="Text_20_body">- Des différences de teintes peuvent également se produire à long terme sur un enduit soumis à des conditions d'exposition différentes (parties protégées de la pluie par un balcon, une avancée, des volets toujours ouverts ou au contraire soumises à des ruissellements abondants par absence de gouttières…).</text:p>
      <text:p text:style-name="Text_20_body">- Du fait des cycles “humidification-séchage” auxquelles sont soumises les parties les plus exposées, le même phénomène de migration de chaux libre et de carbonatation en surface se produit, provoquant l'éclaircissement de la teinte de l'enduit.</text:p>
      <text:p text:style-name="Text_20_body">- Elles peuvent subvenir après un phénomène de grillage (dessiccation trop rapide) non observé (voir paragraphe 9).</text:p>
      <text:h text:style-name="Heading_20_2" text:outline-level="2"><text:bookmark-start text:name="__RefHeading___formations_de_sels_6"/><text:bookmark-start text:name="formations_de_sels"/>2. FORMATIONS DE SELS<text:bookmark-end text:name="__RefHeading___formations_de_sels_6"/><text:bookmark-end text:name="formations_de_sels"/></text:h>
      <text:p text:style-name="Text_20_body">2.1 - <text:span text:style-name="underline">Salpêtre</text:span></text:p>
      <text:p text:style-name="Text_20_body">- Ce sont des cristaux blancs anhydres et laineux de nitrate de potassium synthétisés par des bactéries aérobies qui se développent sur des vieux murs humides. Elles produisent de l'acide carbonique détruisant, à plus ou moins long terme, les enduits en place.</text:p>
      <text:p text:style-name="Text_20_body">- Ces cristaux sont solubles dans l'eau chaude et on peut éliminer, pour un temps plus ou moins long, les bactéries responsables par un lavage du mur avec de la javel diluée dans de l'eau à raison d'un volume de javel pour 10 volumes d'eau.</text:p>
      <text:p text:style-name="Text_20_body">2.2 - <text:span text:style-name="underline">Sels</text:span></text:p>
      <text:p text:style-name="Text_20_body">- L'apparition, en surface, de sel (ex NaC1…) dans des murs passant d'un cycle humidification/séchage, conditionne la formation de cristaux dans l'enduit qui produisent des forces entraînant la décohésion du mortier et sa destruction.</text:p>
      <text:h text:style-name="Heading_20_2" text:outline-level="2"><text:bookmark-start text:name="__RefHeading___degradation_des_enduits_et_des_pierres_7"/><text:bookmark-start text:name="degradation_des_enduits_et_des_pierres"/>3. DÉGRADATION DES ENDUITS ET DES PIERRES<text:bookmark-end text:name="__RefHeading___degradation_des_enduits_et_des_pierres_7"/><text:bookmark-end text:name="degradation_des_enduits_et_des_pierres"/></text:h>
      <text:p text:style-name="Text_20_body">- En présence d'humidité et de poussière, certaines bactéries métabolisent de l'acide carbonique qui dissout le carbonate de calcium (attaque des pierres de taille par creusement). Les remèdes à apporter sont identiques à ceux utilisés en présence de salpêtre.</text:p>
      <text:h text:style-name="Heading_20_2" text:outline-level="2"><text:bookmark-start text:name="__RefHeading___salissures_-_mousses_8"/><text:bookmark-start text:name="salissures_-_mousses"/>4. SALISSURES - MOUSSES<text:bookmark-end text:name="__RefHeading___salissures_-_mousses_8"/><text:bookmark-end text:name="salissures_-_mousses"/></text:h>
      <text:p text:style-name="Text_20_body">- Les salissures peuvent être dues soit à la pollution atmosphérique, soit au développement de micro-organismes (mousses, algues, lichens) sur les façades ou parties de façades très humides ou séchant mal. Il est possible de supprimer momentanément ces derniers par un lavage à l'eau de javel diluée ou à l'aide de produits fongicides prévus pour cet usage.</text:p>
      <text:p text:style-name="Text_20_body">- L'aspect peut parfois être altéré par la présence de toiles d'araignées (de la dimension de l'impact d'une balle de tennis) qu'il est possible d'éliminer par lavage ou brossage.</text:p>
      <text:h text:style-name="Heading_20_2" text:outline-level="2"><text:bookmark-start text:name="__RefHeading___faiencage_et_fissuration_calepinage_de_joint_9"/><text:bookmark-start text:name="faiencage_et_fissuration_calepinage_de_joint"/>5. FAIENCAGE ET FISSURATION (CALEPINAGE DE JOINT)<text:bookmark-end text:name="__RefHeading___faiencage_et_fissuration_calepinage_de_joint_9"/><text:bookmark-end text:name="faiencage_et_fissuration_calepinage_de_joint"/></text:h>
      <text:p text:style-name="Text_20_body"> * Les principales causes de la fissuration sont liées soit au support, soit à l'application :
 * L'excès d'eau de gâchage augmentant le retrait,
 * L'humidification insuffisante du support,
 * Le surdosage en liant (enduit taloché en particulier),
 * Conditions atmosphériques : temps chaud, vent sec. La ré-humidification de l'enduit est alors nécessaire, 
 * Une épaisseur d'application trop importante (réserver les fortes épaisseurs pour les sous couches),
 * Des variations d'épaisseur importantes localement liées à des irrégularités du support (faire d'abord une sous couche qui assumera la fissuration et qui après séchage ne la transmettra pas à la finition),
 * Temps d’attente trop court entre les couches,
 * Temps de malaxage non constant ou trop court.</text:p>
      <text:h text:style-name="Heading_20_2" text:outline-level="2"><text:bookmark-start text:name="__RefHeading___penetration_d_eau_10"/><text:bookmark-start text:name="penetration_d_eau"/>6. PENETRATION D’EAU<text:bookmark-end text:name="__RefHeading___penetration_d_eau_10"/><text:bookmark-end text:name="penetration_d_eau"/></text:h>
      <text:p text:style-name="Text_20_body">- En l'absence de fissures, les pénétrations d'eau par porosité de l'enduit sont rares et essentiellement dues à des épaisseurs de recouvrement du support insuffisantes. Un bon serrage de l’enduit (sous couche) améliore dans tous les cas son comportement.</text:p>
      <text:h text:style-name="Heading_20_2" text:outline-level="2"><text:bookmark-start text:name="__RefHeading___decollement_11"/><text:bookmark-start text:name="decollement"/>7. DÉCOLLEMENT<text:bookmark-end text:name="__RefHeading___decollement_11"/><text:bookmark-end text:name="decollement"/></text:h>
      <text:p text:style-name="Text_20_body">- Le décollement de l'enduit est généralement consécutif à une préparation mal adaptée du support ou à l'application d'un enduit inadapté à son support :
 * Présence d'huiles de démoulage ou de poussières.
 * Support peint non décapé ou enduit en place pas assez performant et insuffisamment décroûté.
 * Humidification insuffisante du support ou support gorgé d'eau.
 * Absence de couche d'accrochage ou de fixation du support si l'enduit le nécessite. (ex : résine d'accrochage latex sur support béton)
 * Sous couche ou finition d'enduit plus performante que le support ou la sous couche.</text:p>
      <text:h text:style-name="Heading_20_2" text:outline-level="2"><text:bookmark-start text:name="__RefHeading___gel_12"/><text:bookmark-start text:name="gel"/>8. GEL<text:bookmark-end text:name="__RefHeading___gel_12"/><text:bookmark-end text:name="gel"/></text:h>
      <text:p text:style-name="Text_20_body">- Dans l'ancien, fréquemment, on constate en pieds de mur que ceux-ci sont humides voir très humides. Ceci est dû aux remontées d'eau par capillarité. Ces remontées d'eau capillaires peuvent s'ajouter à l'eau qu'un enduit à la chaux à porosité importante, peut emmagasiner. Il arrive, lors de gel prononcé, que l'on constate une décohésion de l'enduit sur la partie basse des murs (partie la plus humide). Ce phénomène s'explique par un manque de résistance mécanique de l'enduit qui n'a pas la cohésion nécessaire pour résister aux forces d'expansion de l'eau qui a gelé. Tous les enduits à base de chaux aérienne comme seul liant sont sujets à ces désordres. Les mortiers de chaux hydrauliques naturelles pures de type NHL 5 sont suffisamment performants pour résister au gel à condition qu'ils ne soient pas réalisés en période de gel.</text:p>
      <text:h text:style-name="Heading_20_2" text:outline-level="2"><text:bookmark-start text:name="__RefHeading___brulage_ou_grillage_de_l_enduit_13"/><text:bookmark-start text:name="brulage_ou_grillage_de_l_enduit"/>9. BRULAGE OU GRILLAGE DE L’ENDUIT<text:bookmark-end text:name="__RefHeading___brulage_ou_grillage_de_l_enduit_13"/><text:bookmark-end text:name="brulage_ou_grillage_de_l_enduit"/></text:h>
      <text:p text:style-name="Text_20_body">- Ce terme traduit un séchage trop rapide de l'enduit soit par absorption d'eau du support (humidification insuffisante, absence de couche d'impression) soit par évaporation du fait des conditions atmosphériques (temps chaud, vent sec) et qui se caractérise généralement par un poudrage de l'enduit en surface ou par une mauvaise adhérence au support. Une réhumidification de l’enduit dans les jours (pendant 2 à 3 jours) qui suivent l'application permet de limiter cette déshydratation trop rapide.</text:p>
      <text:p text:style-name="Text_20_body">- Ce phénomène est d'autant plus sensible que l'épaisseur d'application est faible.</text:p>
      <text:h text:style-name="Heading_20_2" text:outline-level="2"><text:bookmark-start text:name="__RefHeading___cisaillement_du_support_14"/><text:bookmark-start text:name="cisaillement_du_support"/>10. CISAILLEMENT DU SUPPORT<text:bookmark-end text:name="__RefHeading___cisaillement_du_support_14"/><text:bookmark-end text:name="cisaillement_du_support"/></text:h>
      <text:p text:style-name="Text_20_body">- Ce phénomène se rencontre sur les supports à faible caractéristiques mécaniques et résulte généralement de l'application d'un enduit inadapté à ce type de support (sous couche trop dure sur support tendre ou finition plus résistante que la sous couche).</text:p>
      <text:p text:style-name="Text_20_body">- Le processus débute habituellement par une fissuration de l'enduit, le cisaillement du support est ensuite favorisé par l'abaissement de ses caractéristiques mécaniques du fait des pénétrations d'eau par les fissures.</text:p>
      <text:h text:style-name="Heading_20_2" text:outline-level="2"><text:bookmark-start text:name="__RefHeading___spectres_ou_fantomes_15"/><text:bookmark-start text:name="spectres_ou_fantomes"/>11. SPECTRES OU FANTÔMES<text:bookmark-end text:name="__RefHeading___spectres_ou_fantomes_15"/><text:bookmark-end text:name="spectres_ou_fantomes"/></text:h>
      <text:p text:style-name="Text_20_body">- Apparition des joints de la maçonnerie au travers de l’enduit fini. Ce phénomène est principalement dû à une épaisseur d’enduit insuffisante, un montage de la maçonnerie peu soigné, un liant de montage inadapté (trop riche, trop performant, inutilement adjuvanté), ou un enduit traditionnel dont les dosages et les liants ne sont pas conformes au D.T.U. 26.1.</text:p>
      <text:p text:style-name="Text_20_body">- Pour éviter ces phénomènes, réaliser le montage des blocs avec un liant adapté, comme le BATICHAUX® ou réaliser un bâtard dosé comme suit : 1/3 de ciment pour 2/3 de chaux hydraulique naturelle.</text:p>
      <text:p text:style-name="Text_20_body"> - Respecter les épaisseurs minimales d’enduits et se conformer aux différentes prescriptions du D.T.U. 26.1.</text:p>
      <text:p text:style-name="Text_20_body">Chaux et Enduits de Saint-Astier (CES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29:16</meta:creation-date>
    <dc:creator>Generated</dc:creator>
    <dc:date>2026-08-13T16::29:16</dc:date>
    <dc:language>en-US</dc:language>
    <meta:editing-cycles>1</meta:editing-cycles>
    <meta:editing-duration>PT0S</meta:editing-duration>
    <dc:title>precaution</dc:title>
  </office:meta>
</office:document-meta>
</file>