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5936175f485294ebbe16f8e2e38a7e.jpg"/>
  <manifest:file-entry manifest:media-type="image/jpeg" manifest:full-path="Pictures/1b0efeddcb128689d2b5dca16a9bac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op"/><text:bookmark-start text:name="__RefHeading___shoppingdouze_isolants_biosources_1"/><text:bookmark-start text:name="shoppingdouze_isolants_biosources"/>Shopping : douze isolants biosourcés.<text:bookmark-end text:name="__RefHeading___shoppingdouze_isolants_biosources_1"/><text:bookmark-end text:name="shoppingdouze_isolants_biosources"/></text:h>
      <text:p text:style-name="Text_20_body"><draw:frame draw:style-name="mediacenter" draw:name="0" text:anchor-type="paragraph" draw:z-index="0" svg:width="23.8125cm" style:rel-width="100%" svg:height="31.243558282209cm" style:rel-height="scale"><draw:image xlink:href="Pictures/305936175f485294ebbe16f8e2e38a7e.jpg" xlink:type="simple" xlink:show="embed" xlink:actuate="onLoad"/></draw:frame></text:p>
      <text:p text:style-name="Horizontal_20_Line"/>
      <text:p text:style-name="Text_20_body"><draw:frame draw:style-name="mediacenter" draw:name="1" text:anchor-type="paragraph" draw:z-index="1" svg:width="23.8125cm" style:rel-width="100%" svg:height="29.834732587065cm" style:rel-height="scale"><draw:image xlink:href="Pictures/1b0efeddcb128689d2b5dca16a9bac2a.jpg" xlink:type="simple" xlink:show="embed" xlink:actuate="onLoad"/></draw:frame></text:p>
      <text:p text:style-name="Horizontal_20_Line"/>
      <text:p text:style-name="Text_20_body"><text:a xlink:type="simple" xlink:href="http://openmediavault.tail3a4b50.ts.net/doku.php?id=isolation" text:style-name="Internet_20_link" text:visited-style-name="Visited_20_Internet_20_Link">isolation</text:a></text:p>
      <text:p text:style-name="Text_20_body"><text:a xlink:type="simple" xlink:href="http://openmediavault.tail3a4b50.ts.net/doku.php?id=start" text:style-name="Internet_20_link" text:visited-style-name="Visited_20_Internet_20_Link">start</text:a></text:p>
      <text:p text:style-name="Text_20_body"> — <text:span text:style-name="Emphasis"><text:a xlink:type="simple" xlink:href="mailto:jackymichaud3@orange.fr" text:style-name="Internet_20_link" text:visited-style-name="Visited_20_Internet_20_Link">Jacky Michaud</text:a> 2021/01/05 17:2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26:38</meta:creation-date>
    <dc:creator>Generated</dc:creator>
    <dc:date>2026-08-13T16::26:38</dc:date>
    <dc:language>en-US</dc:language>
    <meta:editing-cycles>1</meta:editing-cycles>
    <meta:editing-duration>PT0S</meta:editing-duration>
    <dc:title>shop</dc:title>
  </office:meta>
</office:document-meta>
</file>