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641576fd8e526fc02ccd7348524445e1.jpg"/>
  <manifest:file-entry manifest:media-type="image/jpeg" manifest:full-path="Pictures/0538b9c5141549ef4946381a4bba344b.jpg"/>
  <manifest:file-entry manifest:media-type="image/jpeg" manifest:full-path="Pictures/30c9b4dc632b5f88c60f5e2043a50191.jpg"/>
  <manifest:file-entry manifest:media-type="image/jpeg" manifest:full-path="Pictures/fb8cd8ded4e53eb19447dcc2ab74261b.jpg"/>
  <manifest:file-entry manifest:media-type="image/jpeg" manifest:full-path="Pictures/6a923dab25b86e63d0003b3c7db5a5f5.jpg"/>
  <manifest:file-entry manifest:media-type="image/jpeg" manifest:full-path="Pictures/86b06d4c59eeff1a227d43a1f727a2ac.jpg"/>
  <manifest:file-entry manifest:media-type="image/jpeg" manifest:full-path="Pictures/49fa8819fa0f37a22ccab1d969605f17.jpg"/>
  <manifest:file-entry manifest:media-type="image/jpeg" manifest:full-path="Pictures/a5b425e5b14dffb71bac7f861b9cc97a.jpg"/>
  <manifest:file-entry manifest:media-type="image/jpeg" manifest:full-path="Pictures/b2be44218753d9e5f6b3f60c99c4914f.jpg"/>
  <manifest:file-entry manifest:media-type="image/jpeg" manifest:full-path="Pictures/bc6d12e84ca3718450f995f3a593a78b.jpg"/>
  <manifest:file-entry manifest:media-type="image/jpeg" manifest:full-path="Pictures/26b6ac41e5cfb6139116b7dc94d22169.jpg"/>
  <manifest:file-entry manifest:media-type="image/jpeg" manifest:full-path="Pictures/5e6715edd2fd547a51f8dd43e8eb9120.jpg"/>
  <manifest:file-entry manifest:media-type="image/jpeg" manifest:full-path="Pictures/0b0ecdae7447013add722b5b3f169a2b.jpg"/>
  <manifest:file-entry manifest:media-type="image/jpeg" manifest:full-path="Pictures/01089ff548f523beb93044c3d536f298.jpg"/>
  <manifest:file-entry manifest:media-type="image/jpeg" manifest:full-path="Pictures/3cb1933de126f47cd975ce89b14ddd23.jpg"/>
  <manifest:file-entry manifest:media-type="image/jpeg" manifest:full-path="Pictures/8dca71a7a289b4806abccd80f3904101.jpg"/>
  <manifest:file-entry manifest:media-type="image/jpeg" manifest:full-path="Pictures/c6bc056492edb431b300f32aae9d5bdc.jpg"/>
  <manifest:file-entry manifest:media-type="image/jpeg" manifest:full-path="Pictures/9ae5fab2b7a6fc7f95bb73596f69a7a7.jpg"/>
  <manifest:file-entry manifest:media-type="image/jpeg" manifest:full-path="Pictures/40d449339862f5d602940cd86de3d31d.jpg"/>
  <manifest:file-entry manifest:media-type="image/jpeg" manifest:full-path="Pictures/55a53b7934f848b3e5bea4bcdc88347d.jpg"/>
  <manifest:file-entry manifest:media-type="image/jpeg" manifest:full-path="Pictures/1a80afe47db4656b18a73864919c1599.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erre_battue3"/><text:bookmark-start text:name="__RefHeading___dalle_en_terre_crue_1"/><text:bookmark-start text:name="dalle_en_terre_crue"/>Dalle en terre crue !<text:bookmark-end text:name="__RefHeading___dalle_en_terre_crue_1"/><text:bookmark-end text:name="dalle_en_terre_crue"/></text:h>
      <text:p text:style-name="Text_20_body">- Plus de 15 jours depuis la fin du chantier participatif et je prends juste le temps de donner des nouvelles. Tout d'abord, bienvenue aux nouveaux visiteurs. La revue “La maison écologique” a donné l'adresse de notre blog dans son dernier numéro. Donc à vous nouveaux visiteurs n'hésitez pas à participer.</text:p>
      <text:p text:style-name="Text_20_body">- Concernant cette fameuse dalle en terre -il me semble d'ailleurs que le terme de chape, puisqu'il s'agit d'une finition, serait plus approprié- nous avons organisé un chantier participatif les samedi 3 et dimanche 4 juin. Merci à tous les participants, à savoir : Sébastien, Amélie, Thomas, Romain, Aurore, Pierre, Jean Louis, Thierry, Anne, Jean-Phi, Hélène et Rodolphe. Bien entendu, Véro et moi-même avons participé. Enfin merci à celle qui a prodigué ses conseils avisés : Lou.
C'est en effet Lou Malvido qui a apporté ses compétences techniques et son savoir-faire.</text:p>
      <text:p text:style-name="Text_20_body">- Avant de se lancer dans la description des mélanges et de la technique utilisée, je dois rappeler que ce que nous avons réalisé chez nous correspond à des caractéristiques spécifiques de notre terre. Pour réaliser chez vous une chape semblable, il faudrait faire des essais préalables.
Nos essais ont été réalisés avec 2 terres différentes et des techniques qui nous permettaient d'avoir une idée du rendu final.</text:p>
      <text:p text:style-name="Text_20_body"><draw:frame draw:style-name="medialeft" draw:name="0" text:anchor-type="paragraph" draw:z-index="0" svg:width="5.2916666666667cm" style:rel-width="100%" svg:height="3.96875cm" style:rel-height="scale"><draw:image xlink:href="Pictures/641576fd8e526fc02ccd7348524445e1.jpg" xlink:type="simple" xlink:show="embed" xlink:actuate="onLoad"/></draw:frame></text:p>
      <text:p text:style-name="Text_20_body">- Avant tout nous avons fait le choix de “marier” de la terre cuite (tomettes) à notre chape en terre. Ces tomettes viennent d'une briqueterie artisanale de Vendée
Ces carreaux de terre cuite ont donc été posés à hauteur de sol fini (à savoir dalle en chaux-chanvre-paille + 6 cm). Ces carreaux ont servi à “tirer” les niveaux pour la chape en terre. En fait ce sont des repères qui nous été fort utiles. Petit conseil aux éventuels futurs bâtisseurs : il faut faire attention à ce que les plots soient bien posés et que le mortier (ici chaux-sable) ait eu le temps nécessaire à sa prise. On a eu quelques petits soucis chez nous car bien sûr on n'a pas bien respecté ces règles de base… et de nombreuses tomettes se sont descellées pendant le chantier !</text:p>
      <text:p text:style-name="Text_20_body">- Concernant la chape, nous l'avons réalisée en 2 couches.</text:p>
      <text:p text:style-name="Text_20_body">- La première est constituée de la terre qui nous sert pour les enduits des murs. cette terre est plutôt très argileuse. On l'a laisse décanter dans des poubelles d'eau et ensuite on la malaxe au malaxeur (c'est incoyable non!).</text:p>
      <text:p text:style-name="Text_20_body">- A cette terre, nous avons ajouté (pour 1 volume de terre), du sable 0/3 (1.5 volume), du calcaire lavé 10/20 (3/4 de volume) et de la chaux NHL 5(10 % du volume).</text:p>
      <text:p text:style-name="Text_20_body">- Tous ces ingrédients ont été mélangés en bétonnière en commençant par le sec (gravier+ sable) puis la terre (de consistance yaourt) et enfin l'eau (pas trop).</text:p>
      <text:p text:style-name="Text_20_body">- Ce mélange ne doit pas être trop humide.</text:p>
      <text:p text:style-name="Text_20_body">- Cette couche se pose sur le sol existant sur 3 cm, elle est étalée au râteau, foulée avec les pieds, tirée à niveau par une règle et enfin damée à l'aide d'un persuadeur. Cet outil est à la base destiné à redresser les bottes de paille mais il s'est avéré particulièrement efficace pour le damage.
Cette couche est appliquée sur la totalité de la surface (soit 40 m² chez nous).</text:p>
      <text:p text:style-name="Text_20_body"><draw:frame draw:style-name="medialeft" draw:name="L'application au râteau. Legend" text:anchor-type="paragraph" draw:z-index="0" svg:width="5.2916666666667cm" style:rel-width="100%"><draw:text-box><text:p text:style-name="legendcenter"><draw:frame draw:style-name="medialeft" draw:name="L'application au râteau." text:anchor-type="paragraph" draw:z-index="1" svg:width="5.2916666666667cm" style:rel-width="100%" svg:height="7.0555555555556cm" style:rel-height="scale"><draw:image xlink:href="Pictures/0538b9c5141549ef4946381a4bba344b.jpg" xlink:type="simple" xlink:show="embed" xlink:actuate="onLoad"/></draw:frame>L'application au râteau.</text:p></draw:text-box></draw:frame>
<draw:frame draw:style-name="medialeft" draw:name="La mise à niveau. Legend" text:anchor-type="paragraph" draw:z-index="0" svg:width="5.2916666666667cm" style:rel-width="100%"><draw:text-box><text:p text:style-name="legendcenter"><draw:frame draw:style-name="medialeft" draw:name="La mise à niveau." text:anchor-type="paragraph" draw:z-index="2" svg:width="5.2916666666667cm" style:rel-width="100%" svg:height="7.0555555555556cm" style:rel-height="scale"><draw:image xlink:href="Pictures/30c9b4dc632b5f88c60f5e2043a50191.jpg" xlink:type="simple" xlink:show="embed" xlink:actuate="onLoad"/></draw:frame>La mise à niveau.</text:p></draw:text-box></draw:frame>
<draw:frame draw:style-name="medialeft" draw:name="Le résultat après la 1ère couche. Legend" text:anchor-type="paragraph" draw:z-index="0" svg:width="7.9375cm" style:rel-width="100%"><draw:text-box><text:p text:style-name="legendcenter"><draw:frame draw:style-name="medialeft" draw:name="Le résultat après la 1ère couche." text:anchor-type="paragraph" draw:z-index="3" svg:width="7.9375cm" style:rel-width="100%" svg:height="5.953125cm" style:rel-height="scale"><draw:image xlink:href="Pictures/fb8cd8ded4e53eb19447dcc2ab74261b.jpg" xlink:type="simple" xlink:show="embed" xlink:actuate="onLoad"/></draw:frame>Le résultat après la 1ère couche.</text:p></draw:text-box></draw:frame>
 <text:line-break/><text:line-break/></text:p>
      <text:p text:style-name="Horizontal_20_Line"/>
      <text:p text:style-name="Text_20_body"> <text:line-break/>
- La seconde couche (et donc la dernière) est un peu différente. Déjà, et c'est un exploit pour ceux qui connaissent notre terrain, nous avons utilisé la terre de chez nous !!!!
Pour cette couche, nous avons tamisé notre terre afin d'obtenir une granulométrie de 0-20 (avec des grilles de refrigérateur!!!).</text:p>
      <text:p text:style-name="Text_20_body"><draw:frame draw:style-name="medialeft" draw:name="4" text:anchor-type="paragraph" draw:z-index="4" svg:width="5.2916666666667cm" style:rel-width="100%" svg:height="7.0555555555556cm" style:rel-height="scale"><draw:image xlink:href="Pictures/6a923dab25b86e63d0003b3c7db5a5f5.jpg" xlink:type="simple" xlink:show="embed" xlink:actuate="onLoad"/></draw:frame> <draw:frame draw:style-name="medialeft" draw:name="5" text:anchor-type="paragraph" draw:z-index="5" svg:width="5.2916666666667cm" style:rel-width="100%" svg:height="7.0555555555556cm" style:rel-height="scale"><draw:image xlink:href="Pictures/86b06d4c59eeff1a227d43a1f727a2ac.jpg" xlink:type="simple" xlink:show="embed" xlink:actuate="onLoad"/></draw:frame> <draw:frame draw:style-name="medialeft" draw:name="6" text:anchor-type="paragraph" draw:z-index="6" svg:width="5.2916666666667cm" style:rel-width="100%" svg:height="3.96875cm" style:rel-height="scale"><draw:image xlink:href="Pictures/49fa8819fa0f37a22ccab1d969605f17.jpg" xlink:type="simple" xlink:show="embed" xlink:actuate="onLoad"/></draw:frame>
<draw:frame draw:style-name="medialeft" draw:name="7" text:anchor-type="paragraph" draw:z-index="7" svg:width="5.2916666666667cm" style:rel-width="100%" svg:height="3.96875cm" style:rel-height="scale"><draw:image xlink:href="Pictures/a5b425e5b14dffb71bac7f861b9cc97a.jpg" xlink:type="simple" xlink:show="embed" xlink:actuate="onLoad"/></draw:frame>
 <text:line-break/><text:line-break/></text:p>
      <text:p text:style-name="Horizontal_20_Line"/>
      <text:p text:style-name="Text_20_body"> <text:line-break/>
- Cette terre est ensuite décantée, malaxée (toujours à l'aide d'un malaxeur !) mise dans une bétonnière (elle a aussi la consistance d'un yaourt) et mélangée avec 10 % de chaux NHL 5. Après quelques essais nous avons ajouté de la terre sèche non malaxée (1/2 volume pour 1 volume de terre malaxée)</text:p>
      <text:p text:style-name="Text_20_body"><draw:frame draw:style-name="medialeft" draw:name="8" text:anchor-type="paragraph" draw:z-index="8" svg:width="7.9375cm" style:rel-width="100%" svg:height="5.953125cm" style:rel-height="scale"><draw:image xlink:href="Pictures/b2be44218753d9e5f6b3f60c99c4914f.jpg" xlink:type="simple" xlink:show="embed" xlink:actuate="onLoad"/></draw:frame>  <text:line-break/><text:line-break/>Une fois le mélange effectué, la terre est appliquée sur la 1ère couche, tassée avec les pieds, les niveaux sont tirés (grâce aux carreaux de terre cuite),
 <text:line-break/><text:line-break/></text:p>
      <text:p text:style-name="Horizontal_20_Line"/>
      <text:p text:style-name="Text_20_body"> <text:line-break/>
<draw:frame draw:style-name="medialeft" draw:name="9" text:anchor-type="paragraph" draw:z-index="9" svg:width="7.9375cm" style:rel-width="100%" svg:height="5.953125cm" style:rel-height="scale"><draw:image xlink:href="Pictures/bc6d12e84ca3718450f995f3a593a78b.jpg" xlink:type="simple" xlink:show="embed" xlink:actuate="onLoad"/></draw:frame>  <text:line-break/><text:line-break/>la terre est ensuite damée avant d'être talochée (à l'aide d'une taloche ! d'où son nom)…
 <text:line-break/><text:line-break/></text:p>
      <text:p text:style-name="Horizontal_20_Line"/>
      <text:p text:style-name="Text_20_body"> <text:line-break/>
<draw:frame draw:style-name="medialeft" draw:name="10" text:anchor-type="paragraph" draw:z-index="10" svg:width="7.9375cm" style:rel-width="100%" svg:height="5.953125cm" style:rel-height="scale"><draw:image xlink:href="Pictures/26b6ac41e5cfb6139116b7dc94d22169.jpg" xlink:type="simple" xlink:show="embed" xlink:actuate="onLoad"/></draw:frame> <text:line-break/><text:line-break/>et lissée (à l'aide d'une lisseuse ! certes mais une lisseuse japonaise).
 <text:line-break/><text:line-break/></text:p>
      <text:p text:style-name="Horizontal_20_Line"/>
      <text:p text:style-name="Text_20_body"> <text:line-break/>
<draw:frame draw:style-name="medialeft" draw:name="11" text:anchor-type="paragraph" draw:z-index="11" svg:width="7.9375cm" style:rel-width="100%" svg:height="5.953125cm" style:rel-height="scale"><draw:image xlink:href="Pictures/5e6715edd2fd547a51f8dd43e8eb9120.jpg" xlink:type="simple" xlink:show="embed" xlink:actuate="onLoad"/></draw:frame>  <text:line-break/><text:line-break/>Reste le problème des joints de dilatation. Nous en avons artificiellement créé entre les carreaux de terre cuite et à la jonction entre la terre crue et la terre cuite.
 <text:line-break/><text:line-break/></text:p>
      <text:p text:style-name="Horizontal_20_Line"/>
      <text:p text:style-name="Text_20_body"> <text:line-break/>
<draw:frame draw:style-name="medialeft" draw:name="12" text:anchor-type="paragraph" draw:z-index="12" svg:width="7.9375cm" style:rel-width="100%" svg:height="10.583333333333cm" style:rel-height="scale"><draw:image xlink:href="Pictures/0b0ecdae7447013add722b5b3f169a2b.jpg" xlink:type="simple" xlink:show="embed" xlink:actuate="onLoad"/></draw:frame> <draw:frame draw:style-name="medialeft" draw:name="13" text:anchor-type="paragraph" draw:z-index="13" svg:width="7.9375cm" style:rel-width="100%" svg:height="10.583333333333cm" style:rel-height="scale"><draw:image xlink:href="Pictures/01089ff548f523beb93044c3d536f298.jpg" xlink:type="simple" xlink:show="embed" xlink:actuate="onLoad"/></draw:frame> <text:line-break/><text:line-break/>Reste le problème des joints de dilatation. Nous en avons artificiellement créé entre les carreaux de terre cuite et à la jonction entre la terre crue et la terre cuite.
 <text:line-break/><text:line-break/></text:p>
      <text:p text:style-name="Horizontal_20_Line"/>
      <text:p text:style-name="Text_20_body"> <text:line-break/>
<draw:frame draw:style-name="medialeft" draw:name="14" text:anchor-type="paragraph" draw:z-index="14" svg:width="7.9375cm" style:rel-width="100%" svg:height="5.953125cm" style:rel-height="scale"><draw:image xlink:href="Pictures/3cb1933de126f47cd975ce89b14ddd23.jpg" xlink:type="simple" xlink:show="embed" xlink:actuate="onLoad"/></draw:frame> <text:line-break/><text:line-break/>Les premiers jours des fissures sont apparues. En humidifiant voire en mouillant, et en relissant, elles disparaissent définitivement (du moins nous l'espérons).
 <text:line-break/><text:line-break/></text:p>
      <text:p text:style-name="Horizontal_20_Line"/>
      <text:p text:style-name="Text_20_body"> <text:line-break/>
<draw:frame draw:style-name="medialeft" draw:name="15" text:anchor-type="paragraph" draw:z-index="15" svg:width="7.9375cm" style:rel-width="100%" svg:height="5.953125cm" style:rel-height="scale"><draw:image xlink:href="Pictures/8dca71a7a289b4806abccd80f3904101.jpg" xlink:type="simple" xlink:show="embed" xlink:actuate="onLoad"/></draw:frame> <draw:frame draw:style-name="medialeft" draw:name="16" text:anchor-type="paragraph" draw:z-index="16" svg:width="7.9375cm" style:rel-width="100%" svg:height="5.953125cm" style:rel-height="scale"><draw:image xlink:href="Pictures/c6bc056492edb431b300f32aae9d5bdc.jpg" xlink:type="simple" xlink:show="embed" xlink:actuate="onLoad"/></draw:frame> <text:line-break/><text:line-break/>Enfin, le tout est copieusement arrosé (pendant le temps de la prise de la chaux soit 28 jours).
 <text:line-break/><text:line-break/></text:p>
      <text:p text:style-name="Horizontal_20_Line"/>
      <text:p text:style-name="Text_20_body"> <text:line-break/>
<draw:frame draw:style-name="medialeft" draw:name="17" text:anchor-type="paragraph" draw:z-index="17" svg:width="7.9375cm" style:rel-width="100%" svg:height="5.953125cm" style:rel-height="scale"><draw:image xlink:href="Pictures/9ae5fab2b7a6fc7f95bb73596f69a7a7.jpg" xlink:type="simple" xlink:show="embed" xlink:actuate="onLoad"/></draw:frame> <draw:frame draw:style-name="medialeft" draw:name="18" text:anchor-type="paragraph" draw:z-index="18" svg:width="5.2916666666667cm" style:rel-width="100%" svg:height="7.0555555555556cm" style:rel-height="scale"><draw:image xlink:href="Pictures/40d449339862f5d602940cd86de3d31d.jpg" xlink:type="simple" xlink:show="embed" xlink:actuate="onLoad"/></draw:frame> <draw:frame draw:style-name="medialeft" draw:name="19" text:anchor-type="paragraph" draw:z-index="19" svg:width="7.9375cm" style:rel-width="100%" svg:height="5.953125cm" style:rel-height="scale"><draw:image xlink:href="Pictures/55a53b7934f848b3e5bea4bcdc88347d.jpg" xlink:type="simple" xlink:show="embed" xlink:actuate="onLoad"/></draw:frame> <text:line-break/>
 <text:line-break/><text:line-break/></text:p>
      <text:p text:style-name="Horizontal_20_Line"/>
      <text:p text:style-name="Text_20_body"> <text:line-break/>
<draw:frame draw:style-name="medialeft" draw:name="20" text:anchor-type="paragraph" draw:z-index="20" svg:width="5.2916666666667cm" style:rel-width="100%" svg:height="7.0555555555556cm" style:rel-height="scale"><draw:image xlink:href="Pictures/1a80afe47db4656b18a73864919c1599.jpg" xlink:type="simple" xlink:show="embed" xlink:actuate="onLoad"/></draw:frame> <text:line-break/><text:line-break/>Dernière précision, nous avons obturé tous les sources de lumière directe (baies, fenêtres, portes vitrées…) afin que le soleil (que nous souhaitions très présent à la conception) ne tape pas trop fort pendant le séchage et ne crée donc des fissures.
 <text:line-break/><text:line-break/></text:p>
      <text:p text:style-name="Horizontal_20_Line"/>
      <text:p text:style-name="Text_20_body"> <text:line-break/>
- C'est pas beau ça ???? ¨Pour nous résumer :</text:p>
      <text:p text:style-name="Text_20_body">- 1ère couche : épaisseur 3 cm</text:p>
      <text:list text:style-name="List_20_1" text:continue-numbering="false">
        <text:list-item>
          <text:p text:style-name="List_20_1_Content_First"> 1 volume de terre malaxée</text:p>
        </text:list-item>
        <text:list-item>
          <text:p text:style-name="List_20_1_Content"> 1.5 volume de sable 0-3</text:p>
        </text:list-item>
        <text:list-item>
          <text:p text:style-name="List_20_1_Content"> 0.75 volume de calcaire lavé 10-20</text:p>
        </text:list-item>
        <text:list-item>
          <text:p text:style-name="List_20_1_Content"> 10 % de chaux NHL 5</text:p>
        </text:list-item>
        <text:list-item>
          <text:p text:style-name="List_20_1_Content_Last"> eau (+ou- 10 %)</text:p>
        </text:list-item>
      </text:list>
      <text:p text:style-name="Text_20_body">- Ce mélange est posé, tassé et damé.</text:p>
      <text:p text:style-name="Text_20_body">- 2éme couche : (la terre n'est pas la même) épaisseur 3 cm</text:p>
      <text:list text:style-name="List_20_1" text:continue-numbering="false">
        <text:list-item>
          <text:p text:style-name="List_20_1_Content_First"> 1 volume de terre malaxée (granulométrie maximum 20mm)</text:p>
        </text:list-item>
        <text:list-item>
          <text:p text:style-name="List_20_1_Content"> 1/2 volume de cette terre sèche </text:p>
        </text:list-item>
        <text:list-item>
          <text:p text:style-name="List_20_1_Content"> 10 % de chaux NHL 5</text:p>
        </text:list-item>
        <text:list-item>
          <text:p text:style-name="List_20_1_Content_Last"> eau (+ou- 10 %)</text:p>
        </text:list-item>
      </text:list>
      <text:p text:style-name="Text_20_body">- Ce mélange est appliqué, foulé aux pieds, nivelé, damé, taloché et lissé .</text:p>
      <text:p text:style-name="Text_20_body">- Pour les Intéressés, le salon Prairial à Aytré (à côté de La Rochelle (17), organise une table ronde sur le thème :“auto-construction : comment passer à l'acte” le samedi 17 à partir de 18h00.
Je ferai partie des intervenants. Faites-vous connaître si vous êtes des habitués du blog et participant à cette table ronde !
 <text:line-break/><text:line-break/>
 — <text:span text:style-name="Emphasis"><text:a xlink:type="simple" xlink:href="mailto:jackymichaud3@orange.fr" text:style-name="Internet_20_link" text:visited-style-name="Visited_20_Internet_20_Link">Michaud Jacky</text:a> 2019/03/06 11:34</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16::33:42</meta:creation-date>
    <dc:creator>Generated</dc:creator>
    <dc:date>2026-08-13T16::33:42</dc:date>
    <dc:language>en-US</dc:language>
    <meta:editing-cycles>1</meta:editing-cycles>
    <meta:editing-duration>PT0S</meta:editing-duration>
    <dc:title>terre_battue3</dc:title>
  </office:meta>
</office:document-meta>
</file>