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0c4442e368cf51e07c52bb9852a39d8.jpg"/>
  <manifest:file-entry manifest:media-type="image/jpeg" manifest:full-path="Pictures/ec0e55cb776fcff48b6e6cfeca5f1662.jpg"/>
  <manifest:file-entry manifest:media-type="image/jpeg" manifest:full-path="Pictures/4e14f592c14fdab9a183a2d9b6f9bdd6.jpg"/>
  <manifest:file-entry manifest:media-type="image/jpeg" manifest:full-path="Pictures/1c799ef3eda00c78c53b4eb00daec051.jpg"/>
  <manifest:file-entry manifest:media-type="image/jpeg" manifest:full-path="Pictures/7c9bdf00776508433dcfbee71c4ce2ed.jpg"/>
  <manifest:file-entry manifest:media-type="image/jpeg" manifest:full-path="Pictures/32297421e1d96f8e5f1377bde126eeb5.jpg"/>
  <manifest:file-entry manifest:media-type="image/jpeg" manifest:full-path="Pictures/43c67ec6d341dcaea8c8a186e2258df3.jpg"/>
  <manifest:file-entry manifest:media-type="image/jpeg" manifest:full-path="Pictures/15b591a11cee4f22c2cb89e129c88b4a.jpg"/>
  <manifest:file-entry manifest:media-type="image/jpeg" manifest:full-path="Pictures/ee174929663198894b2038503108fd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e_battue_argile"/><text:bookmark-start text:name="__RefHeading___dalle_en_terre_argileuse_1"/><text:bookmark-start text:name="dalle_en_terre_argileuse"/>Dalle en terre argileuse.<text:bookmark-end text:name="__RefHeading___dalle_en_terre_argileuse_1"/><text:bookmark-end text:name="dalle_en_terre_argileuse"/></text:h>
      <text:p text:style-name="Text_20_body"> <text:line-break/>
 <text:line-break/>
- Pour réaliser une dalle en terre crue, il faut sélectionner une terre limoneuse, ni trop sèche ni trop argileuse. L’autorisation de prélever quelques bennes sur un chantier public de la commune peut constituer une alternative, qui ne devrait coûter que le prix du transport. Il suffit de se renseigner sur la nature du sol et d’effectuer des tests de mélanges terre-eau argile). Une terre trop sablonneuse peut être toutefois plus mouillée et être rééquilibrée avec de l’argile de potier, tandis qu’une terre à forte teneur en argile mettra plus de temps à sécher.
 <text:line-break/>
 <text:line-break/></text:p>
      <text:h text:style-name="Heading_20_2" text:outline-level="2"><text:bookmark-start text:name="__RefHeading___dalle_traditionnelle_ou_herisson_2"/><text:bookmark-start text:name="dalle_traditionnelle_ou_herisson"/>Dalle traditionnelle ou hérisson<text:bookmark-end text:name="__RefHeading___dalle_traditionnelle_ou_herisson_2"/><text:bookmark-end text:name="dalle_traditionnelle_ou_herisson"/></text:h>
      <text:p text:style-name="Text_20_body"> <text:line-break/>
 <text:line-break/>
- Une dalle en terre crue doit être posée sur un support stable. On peut opter pour une dalle traditionnelle en ciment ou, comme ici, réaliser un hérisson de cailloux, particulièrement adapté en cas d’humidité. La pose d’un drain est alors nécessaire pour sa ventilation. Les réseaux d’eau et d’électricité sont ensuite posés sur ou entre les cailloux.</text:p>
      <text:p text:style-name="Text_20_body">- Dans l’exemple présenté ici, un drain agricole a été récupéré et posé entre les pierres pour assurer la ventilation de la dalle. Ce détournement est possible à condition de diriger ses perforations vers le bas. Lorsque l’on utilise un drain annelé perforé (Ø 100 mm), il doit être recouvert d’un géotextile. Une chape isolante est ensuite étalée sur le hérisson : ici, en pouzzolane (petites pierres volcaniques) enrobée de chaux. Ce matériau peut être remplacé par des billes d’argile ou de liège. Une chape en béton simple (ép. 4 cm) est réalisée dans la foulée pour lisser le sol.
 <text:line-break/>
 <text:line-break/></text:p>
      <text:h text:style-name="Heading_20_2" text:outline-level="2"><text:bookmark-start text:name="__RefHeading___melanger_la_terre_avant_utilisation_3"/><text:bookmark-start text:name="melanger_la_terre_avant_utilisation"/>Mélanger la terre avant utilisation<text:bookmark-end text:name="__RefHeading___melanger_la_terre_avant_utilisation_3"/><text:bookmark-end text:name="melanger_la_terre_avant_utilisation"/></text:h>
      <text:p text:style-name="Text_20_body"> <text:line-break/>
 <text:line-break/>
- À l’extérieur de la maison, la terre choisie est tamisée à l’aide d’une grille (maille de 2 cm), pour retirer les gros cailloux. Les petits peuvent rester, ils contribuent à la solidité du sol fini.
La terre triée est ensuite malaxée, posée en tas à même le sol, avec la chaux hydraulique et un arrosoir d’eau. Elle est ensuite transportée sur le chantier (ici, le rez-de-chaussée de la maison) à l’aide d’une brouette, puis étalée à la règle pour former une couche régulière sur toute la surface de la pièce.
 <text:line-break/>
 <text:line-break/></text:p>
      <text:h text:style-name="Heading_20_2" text:outline-level="2"><text:bookmark-start text:name="__RefHeading___un_damage_en_trois_temps_4"/><text:bookmark-start text:name="un_damage_en_trois_temps"/>Un damage en trois temps<text:bookmark-end text:name="__RefHeading___un_damage_en_trois_temps_4"/><text:bookmark-end text:name="un_damage_en_trois_temps"/></text:h>
      <text:p text:style-name="Text_20_body"><draw:frame draw:style-name="medialeft" draw:name="0" text:anchor-type="paragraph" draw:z-index="0" svg:width="6.6145833333333cm" style:rel-width="100%" svg:height="6.6145833333333cm" style:rel-height="scale"><draw:image xlink:href="Pictures/60c4442e368cf51e07c52bb9852a39d8.jpg" xlink:type="simple" xlink:show="embed" xlink:actuate="onLoad"/></draw:frame>
 <text:line-break/>
 <text:line-break/>
- Le premier damage est réalisé avec une dame en bois, puis avec un modèle en fonte pour deux autres passages. Il faut encore trois passages au fouloir pneumatique pour obtenir un sol extrêmement dur et inusable.
La finition est simple : deux couches d’huile dure passées au pinceau ou au rouleau à poils ras et une couche de cire dure étalée au chiffon.</text:p>
      <text:p text:style-name="Horizontal_20_Line"/>
      <text:p text:style-name="Text_20_body"> <text:line-break/>
 <text:line-break/></text:p>
      <text:h text:style-name="Heading_20_2" text:outline-level="2"><text:bookmark-start text:name="__RefHeading___utiliser_de_gros_cailloux_pour_le_herisson_5"/><text:bookmark-start text:name="utiliser_de_gros_cailloux_pour_le_herisson"/>Utiliser de gros cailloux pour le hérisson<text:bookmark-end text:name="__RefHeading___utiliser_de_gros_cailloux_pour_le_herisson_5"/><text:bookmark-end text:name="utiliser_de_gros_cailloux_pour_le_herisson"/></text:h>
      <text:p text:style-name="Text_20_body"><draw:frame draw:style-name="medialeft" draw:name="1" text:anchor-type="paragraph" draw:z-index="1" svg:width="6.6145833333333cm" style:rel-width="100%" svg:height="6.6145833333333cm" style:rel-height="scale"><draw:image xlink:href="Pictures/ec0e55cb776fcff48b6e6cfeca5f1662.jpg" xlink:type="simple" xlink:show="embed" xlink:actuate="onLoad"/></draw:frame>
 <text:line-break/>
 <text:line-break/>
- Pour le hérisson, utiliser de gros cailloux (ou des graviers de fondation 40/80).
Faire serpenter un drain (ici un drain agricole perforations côté sol).</text:p>
      <text:p text:style-name="Text_20_body">- Le caler avec des pierres.
 <text:line-break/>
 <text:line-break/></text:p>
      <text:p text:style-name="Horizontal_20_Line"/>
      <text:p text:style-name="Text_20_body"><draw:frame draw:style-name="medialeft" draw:name="2" text:anchor-type="paragraph" draw:z-index="2" svg:width="6.6145833333333cm" style:rel-width="100%" svg:height="6.6145833333333cm" style:rel-height="scale"><draw:image xlink:href="Pictures/4e14f592c14fdab9a183a2d9b6f9bdd6.jpg" xlink:type="simple" xlink:show="embed" xlink:actuate="onLoad"/></draw:frame>
 <text:line-break/>
 <text:line-break/>
- les tuyaux PVC pour les réseaux
 <text:line-break/>
 <text:line-break/></text:p>
      <text:p text:style-name="Horizontal_20_Line"/>
      <text:p text:style-name="Text_20_body"><draw:frame draw:style-name="medialeft" draw:name="3" text:anchor-type="paragraph" draw:z-index="3" svg:width="6.6145833333333cm" style:rel-width="100%" svg:height="6.6145833333333cm" style:rel-height="scale"><draw:image xlink:href="Pictures/1c799ef3eda00c78c53b4eb00daec051.jpg" xlink:type="simple" xlink:show="embed" xlink:actuate="onLoad"/></draw:frame>
 <text:line-break/>
 <text:line-break/>
- Placer ensuite les tuyaux PVC pour les réseaux (arrivée et évacuation d’eau, électricité).
Compléter le lit de cailloux : ils doivent arriver au même niveau que les réseaux.
 <text:line-break/>
 <text:line-break/></text:p>
      <text:p text:style-name="Horizontal_20_Line"/>
      <text:h text:style-name="Heading_20_2" text:outline-level="2"><text:bookmark-start text:name="__RefHeading___preparation_du_sol_6"/><text:bookmark-start text:name="preparation_du_sol"/>Préparation du sol<text:bookmark-end text:name="__RefHeading___preparation_du_sol_6"/><text:bookmark-end text:name="preparation_du_sol"/></text:h>
      <text:p text:style-name="Text_20_body"><draw:frame draw:style-name="medialeft" draw:name="4" text:anchor-type="paragraph" draw:z-index="4" svg:width="6.6145833333333cm" style:rel-width="100%" svg:height="4.9609375cm" style:rel-height="scale"><draw:image xlink:href="Pictures/7c9bdf00776508433dcfbee71c4ce2ed.jpg" xlink:type="simple" xlink:show="embed" xlink:actuate="onLoad"/></draw:frame>
 <text:line-break/>
 <text:line-break/>
- Verser la pouzzolane mélangée avec de l’eau et de la chaux hydraulique à la bétonnière.</text:p>
      <text:p text:style-name="Text_20_body">- Compter 1 m³ de pouzzolane pour 1 m³ de dalle, 7 volumes de granulats pour 1 de chaux.
 <text:line-break/>
 <text:line-break/></text:p>
      <text:p text:style-name="Horizontal_20_Line"/>
      <text:h text:style-name="Heading_20_2" text:outline-level="2"><text:bookmark-start text:name="__RefHeading___installation_de_plots_en_beton_pour_le_niveau_de_terre_7"/><text:bookmark-start text:name="installation_de_plots_en_beton_pour_le_niveau_de_terre"/>Installation de plots en béton pour le niveau de terre<text:bookmark-end text:name="__RefHeading___installation_de_plots_en_beton_pour_le_niveau_de_terre_7"/><text:bookmark-end text:name="installation_de_plots_en_beton_pour_le_niveau_de_terre"/></text:h>
      <text:p text:style-name="Text_20_body"> <text:line-break/>
 <text:line-break/>
- Couler une couche de béton lisse sur la chape isolante.
Installer des plots en béton (12 cm de haut) à intervalles réguliers surmontés de règles pour indiquer le niveau de terre brute.
 <text:line-break/>
 <text:line-break/></text:p>
      <text:p text:style-name="Horizontal_20_Line"/>
      <text:h text:style-name="Heading_20_2" text:outline-level="2"><text:bookmark-start text:name="__RefHeading___melange_de_la_terre_et_de_la_chaux_hydraulique_8"/><text:bookmark-start text:name="melange_de_la_terre_et_de_la_chaux_hydraulique"/>Mélange de la terre et de la chaux hydraulique.<text:bookmark-end text:name="__RefHeading___melange_de_la_terre_et_de_la_chaux_hydraulique_8"/><text:bookmark-end text:name="melange_de_la_terre_et_de_la_chaux_hydraulique"/></text:h>
      <text:p text:style-name="Text_20_body"><draw:frame draw:style-name="medialeft" draw:name="5" text:anchor-type="paragraph" draw:z-index="5" svg:width="6.6145833333333cm" style:rel-width="100%" svg:height="6.6145833333333cm" style:rel-height="scale"><draw:image xlink:href="Pictures/32297421e1d96f8e5f1377bde126eeb5.jpg" xlink:type="simple" xlink:show="embed" xlink:actuate="onLoad"/></draw:frame>
 <text:line-break/>
 <text:line-break/>
- À la terre triée, mélanger la chaux hydraulique (35 kg de chaux pour 200 litres de terre), humidifier l’ensemble à l’arrosoir (10 litres), et remuer au motoculteur pour obtenir une terre homogène.
 <text:line-break/>
 <text:line-break/></text:p>
      <text:p text:style-name="Horizontal_20_Line"/>
      <text:h text:style-name="Heading_20_2" text:outline-level="2"><text:bookmark-start text:name="__RefHeading___verser_la_terre_melangee_sur_le_beton_9"/><text:bookmark-start text:name="verser_la_terre_melangee_sur_le_beton"/>Verser la terre mélangée sur le béton<text:bookmark-end text:name="__RefHeading___verser_la_terre_melangee_sur_le_beton_9"/><text:bookmark-end text:name="verser_la_terre_melangee_sur_le_beton"/></text:h>
      <text:p text:style-name="Text_20_body"><draw:frame draw:style-name="medialeft" draw:name="6" text:anchor-type="paragraph" draw:z-index="6" svg:width="6.6145833333333cm" style:rel-width="100%" svg:height="6.6145833333333cm" style:rel-height="scale"><draw:image xlink:href="Pictures/43c67ec6d341dcaea8c8a186e2258df3.jpg" xlink:type="simple" xlink:show="embed" xlink:actuate="onLoad"/></draw:frame> <draw:frame draw:style-name="mediaright" draw:name="7" text:anchor-type="paragraph" draw:z-index="7" svg:width="6.6145833333333cm" style:rel-width="100%" svg:height="6.6145833333333cm" style:rel-height="scale"><draw:image xlink:href="Pictures/15b591a11cee4f22c2cb89e129c88b4a.jpg" xlink:type="simple" xlink:show="embed" xlink:actuate="onLoad"/></draw:frame>
 <text:line-break/>
 <text:line-break/>
- Verser la terre mélangée sur le béton sur 12 cm de hauteur.</text:p>
      <text:p text:style-name="Text_20_body">- Placer une grande règle posée sur les deux piges qui servent de repères.</text:p>
      <text:p text:style-name="Text_20_body">- La tirer vers soi pour égaliser la couche sans l’écraser.
 <text:line-break/>
 <text:line-break/></text:p>
      <text:p text:style-name="Horizontal_20_Line"/>
      <text:h text:style-name="Heading_20_2" text:outline-level="2"><text:bookmark-start text:name="__RefHeading___premier_damage_10"/><text:bookmark-start text:name="premier_damage"/>Premier damage.<text:bookmark-end text:name="__RefHeading___premier_damage_10"/><text:bookmark-end text:name="premier_damage"/></text:h>
      <text:p text:style-name="Text_20_body"><draw:frame draw:style-name="medialeft" draw:name="8" text:anchor-type="paragraph" draw:z-index="8" svg:width="6.6145833333333cm" style:rel-width="100%" svg:height="6.6145833333333cm" style:rel-height="scale"><draw:image xlink:href="Pictures/ee174929663198894b2038503108fdf4.jpg" xlink:type="simple" xlink:show="embed" xlink:actuate="onLoad"/></draw:frame>
 <text:line-break/>
 <text:line-break/>
- Pour le premier damage, compacter la terre manuellement avec une dame en bois.</text:p>
      <text:p text:style-name="Text_20_body">- Il est possible de la fabriquer soi-même (par exemple avec une chute de madrier de 20 x 15 cm et environ 8 cm de hauteur).
 <text:line-break/>
 <text:line-break/></text:p>
      <text:p text:style-name="Horizontal_20_Line"/>
      <text:h text:style-name="Heading_20_2" text:outline-level="2"><text:bookmark-start text:name="__RefHeading___la_hauteur_de_terre_est_de_8cm_11"/><text:bookmark-start text:name="la_hauteur_de_terre_est_de_8cm"/>La hauteur de terre est de 8cm.<text:bookmark-end text:name="__RefHeading___la_hauteur_de_terre_est_de_8cm_11"/><text:bookmark-end text:name="la_hauteur_de_terre_est_de_8cm"/></text:h>
      <text:p text:style-name="Text_20_body"> <text:line-break/>
 <text:line-break/>
- Compacter ensuite par deux passages avec une dame en fonte, puis effectuer trois compactages successifs au fouloir mécanique.
- Ne pas oublier de protéger ses oreilles.
- Au final, la hauteur de terre est réduite de 12 à 8 cm.
 <text:line-break/>
 <text:line-break/></text:p>
      <text:p text:style-name="Horizontal_20_Line"/>
      <text:h text:style-name="Heading_20_2" text:outline-level="2"><text:bookmark-start text:name="__RefHeading___conseils_pratiques_pour_bricoleurs_12"/><text:bookmark-start text:name="conseils_pratiques_pour_bricoleurs"/>Conseils pratiques pour bricoleurs.<text:bookmark-end text:name="__RefHeading___conseils_pratiques_pour_bricoleurs_12"/><text:bookmark-end text:name="conseils_pratiques_pour_bricoleurs"/></text:h>
      <text:p text:style-name="Text_20_body"> <text:line-break/>
 <text:line-break/>
- Pour tester le mélange terre-eau-chaux, comprimer une poignée dans la main et la laisser tomber au sol. La teneur en eau est bonne si la boule se désagrège en quatre ou cinq morceaux. Trop humide, elle s’aplatit et elle se pulvérise si elle est trop sèche.</text:p>
      <text:p text:style-name="Text_20_body">- Il faut veiller à ne pas marcher sur la terre tant qu’elle n’est pas compactée.</text:p>
      <text:p text:style-name="Text_20_body">- Lors du séchage, occulter les ouvertures afin de protéger le sol d’un éclairage direct qui provoquerait un séchage trop rapide.
 <text:line-break/>
 <text:line-break/></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Michaud Jacky</text:a> 2019/03/04 16: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4:23</meta:creation-date>
    <dc:creator>Generated</dc:creator>
    <dc:date>2026-08-13T16::34:23</dc:date>
    <dc:language>en-US</dc:language>
    <meta:editing-cycles>1</meta:editing-cycles>
    <meta:editing-duration>PT0S</meta:editing-duration>
    <dc:title>terre_battue_argile</dc:title>
  </office:meta>
</office:document-meta>
</file>